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2.511cm" style:rel-column-width="46891*"/>
    </style:style>
    <style:style style:name="Tableau2.B" style:family="table-column">
      <style:table-column-properties style:column-width="4.974cm" style:rel-column-width="18644*"/>
    </style:style>
    <style:style style:name="Tableau2.A1" style:family="table-cell" style:data-style-name="N100">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6.257cm"/>
          <style:tab-stop style:position="9.525cm" style:type="center"/>
          <style:tab-stop style:position="18.357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text-properties style:font-name="Times New Roman" fo:font-size="10pt" fo:background-color="#ffffff" style:font-size-asian="10pt" style:font-size-complex="10pt"/>
    </style:style>
    <style:style style:name="P5" style:family="paragraph" style:parent-style-name="Preformatted_20_Text">
      <style:paragraph-properties fo:text-align="justify" style:justify-single-word="false"/>
    </style:style>
    <style:style style:name="P6" style:family="paragraph" style:parent-style-name="Preformatted_20_Text">
      <style:text-properties fo:background-color="#ffffff"/>
    </style:style>
    <style:style style:name="P7" style:family="paragraph" style:parent-style-name="Texte_20_brut">
      <style:text-properties style:font-name="Times New Roman" style:font-name-complex="Times New Roman"/>
    </style:style>
    <style:style style:name="P8" style:family="paragraph" style:parent-style-name="Texte_20_brut">
      <style:paragraph-properties fo:text-align="justify" style:justify-single-word="false"/>
      <style:text-properties style:font-name="Times New Roman" style:font-name-complex="Times New Roman"/>
    </style:style>
    <style:style style:name="P9" style:family="paragraph" style:parent-style-name="Texte_20_brut">
      <style:text-properties style:font-name="Times New Roman" fo:font-weight="bold" style:font-weight-asian="bold" style:font-name-complex="Times New Roman"/>
    </style:style>
    <style:style style:name="P10" style:family="paragraph" style:parent-style-name="Texte_20_brut">
      <style:paragraph-properties fo:text-align="justify" style:justify-single-word="false"/>
    </style:style>
    <style:style style:name="P11" style:family="paragraph" style:parent-style-name="Standard">
      <style:paragraph-properties fo:margin-left="1.9cm" fo:margin-right="0cm" fo:text-align="justify" style:justify-single-word="false" fo:text-indent="-1.9cm" style:auto-text-indent="false"/>
    </style:style>
    <style:style style:name="P12" style:family="paragraph" style:parent-style-name="Contents_20_1">
      <style:paragraph-properties>
        <style:tab-stops>
          <style:tab-stop style:position="17.501cm" style:type="right" style:leader-style="dotted" style:leader-text="."/>
        </style:tab-stops>
      </style:paragraph-properties>
    </style:style>
    <style:style style:name="P13" style:family="paragraph" style:parent-style-name="Contents_20_2">
      <style:paragraph-properties>
        <style:tab-stops>
          <style:tab-stop style:position="17.002cm" style:type="right" style:leader-style="dotted" style:leader-text="."/>
        </style:tab-stops>
      </style:paragraph-properties>
    </style:style>
    <style:style style:name="P14"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15"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16" style:family="paragraph" style:parent-style-name="Standard">
      <style:paragraph-properties fo:margin-left="1.9cm" fo:margin-right="0cm" fo:text-align="justify" style:justify-single-word="false" fo:text-indent="-1.9cm" style:auto-text-indent="false"/>
      <style:text-properties style:font-name="Times New Roman" fo:font-size="10pt" fo:background-color="#ffffff" style:font-size-asian="10pt" style:font-size-complex="10pt"/>
    </style:style>
    <style:style style:name="P17" style:family="paragraph" style:parent-style-name="Standard">
      <style:paragraph-properties fo:margin-left="1.9cm" fo:margin-right="0cm" fo:text-align="justify" style:justify-single-word="false" fo:text-indent="-1.9cm" style:auto-text-indent="false"/>
    </style:style>
    <style:style style:name="P18" style:family="paragraph" style:parent-style-name="Standard">
      <style:text-properties fo:background-color="#ffffff"/>
    </style:style>
    <style:style style:name="P19" style:family="paragraph" style:parent-style-name="Standard">
      <style:paragraph-properties fo:text-align="justify" style:justify-single-word="false"/>
    </style:style>
    <style:style style:name="P20" style:family="paragraph" style:parent-style-name="Heading_20_2">
      <style:paragraph-properties fo:margin-top="0.22cm" fo:margin-bottom="0.21cm"/>
    </style:style>
    <style:style style:name="P21" style:family="paragraph" style:parent-style-name="Preformatted_20_Text">
      <style:text-properties fo:background-color="#ffffff"/>
    </style:style>
    <style:style style:name="P22" style:family="paragraph" style:parent-style-name="Preformatted_20_Text">
      <style:paragraph-properties fo:text-align="justify" style:justify-single-word="false"/>
      <style:text-properties fo:background-color="#ffffff"/>
    </style:style>
    <style:style style:name="P23" style:family="paragraph" style:parent-style-name="Preformatted_20_Text">
      <style:paragraph-properties fo:text-align="justify" style:justify-single-word="false"/>
    </style:style>
    <style:style style:name="P24" style:family="paragraph" style:parent-style-name="Preformatted_20_Text" style:master-page-name="">
      <style:paragraph-properties fo:margin-left="0.471cm" fo:margin-right="0cm" fo:margin-top="0cm" fo:margin-bottom="0cm" fo:text-indent="0cm" style:auto-text-indent="false" style:page-number="auto"/>
    </style:style>
    <style:style style:name="P25" style:family="paragraph" style:parent-style-name="Preformatted_20_Text">
      <style:paragraph-properties fo:margin-left="0.471cm" fo:margin-right="0cm" fo:margin-top="0cm" fo:margin-bottom="0cm" fo:text-indent="0cm" style:auto-text-indent="false"/>
    </style:style>
    <style:style style:name="P26" style:family="paragraph" style:parent-style-name="Texte_20_brut">
      <style:text-properties style:font-name="Times New Roman" fo:background-color="#ffffff"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font-style="italic" style:font-style-asian="italic" style:font-style-complex="italic"/>
    </style:style>
    <style:style style:name="T8" style:family="text">
      <style:text-properties fo:font-size="12pt" style:font-size-asian="12pt" style:font-size-complex="12pt"/>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J. Rosenberg, Skype</text:p>
          </table:table-cell>
        </table:table-row>
        <table:table-row>
          <table:table-cell table:style-name="Tableau2.A1" office:value-type="float" office:value="0">
            <text:p text:style-name="P3">Request for Comments: 5688</text:p>
          </table:table-cell>
          <table:table-cell table:style-name="Tableau2.A1" office:value-type="float" office:value="0">
            <text:p text:style-name="Preformatted_20_Text">janvier 2010</text:p>
          </table:table-cell>
        </table:table-row>
        <table:table-row>
          <table:table-cell table:style-name="Tableau2.A1" office:value-type="float" office:value="0">
            <text:p text:style-name="Preformatted_20_Text">Catégorie : Sur la voie de la normalisation</text:p>
          </table:table-cell>
          <table:table-cell table:style-name="Tableau2.A1">
            <text:p text:style-name="Preformatted_20_Text"/>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Étiquette de caractérisation du support de protocole d'initialisation de session (SIP) pour les sous-types d'application MIME</text:p>
      <text:p text:style-name="Text_20_body"/>
      <text:p text:style-name="P3">Résumé</text:p>
      <text:p text:style-name="P5">La spécification des préférences de l'appelant pour le protocole d'initialisation de session (SIP, <text:span text:style-name="T7">Session Initiation Protocol</text:span>) permet à un appelant d'exprimer ses préférences pour que l'appel soit acheminé à un agent d'utilisateur (UA, <text:span text:style-name="T7">User Agent</text:span>) avec des capacités particulières. De même, une spécification existe pour permettre à un UA d'indiquer ses capacités dans un enregistrement. Parmi ces capacités est le type de flux de supports que l'agent prend en charge, décrit comme un type MIME de niveau supérieur. Le type MIME "application" est utilisé pour décrire une large gamme de types de flux, et il donne une granularité insuffisante pour une capacité. La présente spécification permet à un UA d'indiquer quels sous types d'application l'agent prend en charge.</text:p>
      <text:p text:style-name="P5"/>
      <text:p text:style-name="P9">Statut de ce mémoire</text:p>
      <text:p text:style-name="P7">Ceci est un document de l’Internet sur la voie de la normalisation.</text:p>
      <text:p text:style-name="P7"/>
      <text:p text:style-name="P8">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7"/>
      <text:p text:style-name="P10"><text:span text:style-name="T5">Les informations sur le statut actuel du présent document, tout errata, et comment fournir des réactions sur lui peuvent être obtenues à </text:span><text:a xlink:type="simple" xlink:href="http://www.rfc-editor.org/info/rfc5688" text:style-name="Internet_20_link" text:visited-style-name="Visited_20_Internet_20_Link"><text:span text:style-name="Internet_20_link"><text:span text:style-name="T5">http://www.rfc-editor.org/info/rfc5688</text:span></text:span></text:a><text:span text:style-name="T5"> </text:span></text:p>
      <text:p text:style-name="P7"/>
      <text:p text:style-name="P9">Notice de droits de reproduction</text:p>
      <text:p text:style-name="P7">Copyright (c) 2009 IETF Trust et les personnes identifiées comme auteurs du document. Tous droits réservés.</text:p>
      <text:p text:style-name="P7"/>
      <text:p text:style-name="P10"><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p text:style-name="P8">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Contents_20_Heading"><text:span text:style-name="T8">Table des matières</text:span></text:p>
          </text:index-title>
          <text:p text:style-name="P12">1. Introduction<text:tab/>2</text:p>
          <text:p text:style-name="P12">2. Terminologie<text:tab/>2</text:p>
          <text:p text:style-name="P12">3. Étiquette de caractéristique de support sip.app-subtype<text:tab/>2</text:p>
          <text:p text:style-name="P12">4. Exemple<text:tab/>3</text:p>
          <text:p text:style-name="P12">5. Considérations sur la sécurité<text:tab/>3</text:p>
          <text:p text:style-name="P12">6. Considérations relatives à l'IANA<text:tab/>4</text:p>
          <text:p text:style-name="P12">7. Références<text:tab/>4</text:p>
          <text:p text:style-name="P13">7.1 Références normatives<text:tab/>4</text:p>
          <text:p text:style-name="P13">7.2 Références pour information<text:tab/>5</text:p>
          <text:p text:style-name="P12">Adresse de l'auteur<text:tab/>5</text:p>
        </text:index-body>
      </text:table-of-content>
      <text:p text:style-name="Preformatted_20_Text"><text:soft-page-break/></text:p>
      <text:h text:style-name="Heading_20_1" text:outline-level="1">1.<text:tab/>Introduction</text:h>
      <text:p text:style-name="Preformatted_20_Text"/>
      <text:p text:style-name="P5">La spécification des préférences de l'appelant [RFC3841] pour le protocole d'initialisation de session (SIP, <text:span text:style-name="T7">Session Initiation Protocol</text:span>) [RFC3261] permet à un utilisateur d'exprimer ses préférences pour l'acheminement des demandes SIP. Ces préférences sont exprimées comme un ensemble de capacités désirées et des caractéristiques de l'agent receveur. Quand un agent d'utilisateur s'enregistre sur le réseau SIP, il inclut, au titre de son enregistrement, ses propres capacités et caractéristiques [RFC3840]. Ces capacités sont mémorisées au titre de l'enregistrement, et rendues ensuite disponibles au mandataire dans le réseau. Quand une demande arrive au mandataire avec les préférences de l'appelant, les préférences dans la demande sont comparées aux caractéristiques et capacités prises en charge mémorisées dans les enregistrements, et le résultat est utilisé pour choisir les agents d'utilisateur cibles pour la demande.</text:p>
      <text:p text:style-name="Preformatted_20_Text"/>
      <text:p text:style-name="P5">La RFC 3840 utilise des étiquettes de caractéristiques de support [RFC2506]. Chaque étiquette a un nom et un type. Les étiquettes définies dans la RFC 3840 décrivent certaines des caractéristiques de base des agents d'utilisateur, incluant si ils sont ou non des automates (étiquette sip.automata) leur classe (étiquette sip.class) si ils prennent en charge le support dans une ou les deux directions (étiquette sip.duplex) et si ils sont un point de conférence (sip.isfocus). Ces étiquettes incluent aussi les capacités SIP, y compris les schémas pris en charge par l'agent (sip.schemes) les méthodes (sip.methods) et les paquetages d'événements (sip.events) [RFC3265].</text:p>
      <text:p text:style-name="Preformatted_20_Text"/>
      <text:p text:style-name="P5">La RFC 3840 définit aussi des étiquettes de caractéristiques de support pour les types de flux multimédia. Une étiquette de caractéristique de support est définie pour chaque type de support de niveau supérieur -- sip.audio pour les flux audio, sip.video pour les flux vidéo, et ainsi de suite. Leur principal cas d'utilisation est pour livrer correctement les sessions multimédia à l'agent d'utilisateur qui prend en charge ce type de support. Considérons un appelant sur un visiophone qui veut avoir un appel en vidéo avec un autre utilisateur. Cet utilisateur a deux appareils -- un téléphone mobile qui prend seulement l'audio et un visiophone. On aimerait livrer l'appel en vidéo au visiophone en priorité, et faire seulement "sonner" l'appareil mobile pour un appel seulement audio si l'utilisateur n'est pas présent sur le visiophone.</text:p>
      <text:p text:style-name="Preformatted_20_Text"/>
      <text:p text:style-name="P5">La RFC 3840 définit des étiquettes de caractéristiques de support pour chaque type de support de niveau supérieur, incluant "application". Ce type de supports couvre une gamme extrêmement large de sous types -- jeux multi joueurs de toutes sortes, tableaux interactifs partagés et partage d'application, et ainsi de suite. Avec l'audio et la vidéo, il y a souvent un codec commun pris en charge par les agents (c'est-à-dire, un sous type commun). Par conséquent, si un appelant veut une session audio, l'acheminement de la demande à tout agent d'utilisateur qui prend en charge l'audio va probablement résulter en des communications réussies. Cependant, avec des flux d'application, acheminer juste une demande à un agent qui prend en charge *des* flux d'application n'est pas très utile ; les flux d'application pour des applications différentes sont très différents. Par conséquent, l'étiquette de caractéristique de support d'application ne fournit pas une granularité suffisante pour les préférences d'appel. Le sous type d'application spécifique doit aussi être indiqué.</text:p>
      <text:p text:style-name="Preformatted_20_Text"/>
      <text:p text:style-name="P5">Pour remédier à cela, la présente spécification définit une nouvelle étiquette de caractéristique de support qui indique quels sous types d'application sont pris en charge par l'agent pour la livraison des flux. Le nom de cette étiquette de caractéristique de support est "sip.app-subtype".</text:p>
      <text:p text:style-name="Preformatted_20_Text"/>
      <text:h text:style-name="Heading_20_1" text:outline-level="1">2.<text:tab/>Terminologie</text:h>
      <text:p text:style-name="Preformatted_20_Text"/>
      <text:p text:style-name="P19">Les mots clés "DOIT", "NE DOIT PAS", "EXIGE", "DEVRA", "NE DEVRA PAS", "DEVRAIT", "NE DEVRAIT PAS", "RECOMMANDE", "PEUT", et "FACULTATIF" en majuscules dans ce document sont à interpréter comme décrit dans le BCP 14, [RFC2119].</text:p>
      <text:p text:style-name="P26"/>
      <text:h text:style-name="Heading_20_1" text:outline-level="1">3.<text:tab/>Étiquette de caractéristique de support sip.app-subtype</text:h>
      <text:p text:style-name="Preformatted_20_Text"/>
      <text:p text:style-name="P5">L'étiquette de caractéristique de support "sip.app-subtype" est de type jeton avec une relation d'égalité insensible à la casse. Sa valeur peut être tout sous type enregistré ou privé d'application MIME conforme à la grammaire de nom de sous type définie dans la [RFC4288]. Quand elle est incluse dans le champ d'en-tête Contact d'une demande REGISTER, un agent DEVRAIT inclure tous les sous types d'application qu'il peut prendre en charge comme formats d'écoulement. Un sous type d'application est pris en charge si l'agent d'utilisateur serait capable de traiter une offre [RFC3264] du protocole de description de session (SDP, <text:span text:style-name="T7">Session Description Protocol</text:span>) [RFC4566] qui contient ce sous type comme format dans la <text:soft-page-break/>ligne m- du SDP.</text:p>
      <text:p text:style-name="Preformatted_20_Text"/>
      <text:p text:style-name="P5">Quand elle est incluse dans le champ d'en-tête Accept-Contact ou Reject-Contact, elle indique le désir d'un client d'agent d'utilisateur (UAC, <text:span text:style-name="T7">User Agent Client</text:span>) d'être connecté à un serveur d'agent d'utilisateur (UAS, <text:span text:style-name="T7">User Agent Server</text:span>) qui peut, respectivement, prendre en charge ou ne pas prendre en charge l'écoulement en utilisant ce sous type d'application.</text:p>
      <text:p text:style-name="Preformatted_20_Text"/>
      <text:p text:style-name="P5">Il est important de noter que cette étiquette de caractéristique de support indique seulement les types de supports d'écoulement qu'un agent d'utilisateur est capable de prendre en charge. Elle ne dit rien de la fonctionnalité fournie par l'agent d'utilisateur lui-même ou les types MIME que l'agent peut envoyer ou recevoir dans les messages ou courriels SIP. Par exemple, supposons qu'un agent d'utilisateur SIP soit capable de prendre en charge un jeu d'échecs. La partie est jouée par chaque utilisateur qui envoie un mouvement de pièce comme un objet binaire sur UDP entre une paire d'agents d'utilisateur. Ces objets ont un type MIME de "application/exemple". Quand un UA inclut l'étiquette de caractéristique de support sip.app-subtype dans un champ d'en-tête Contact avec une valeur de "exemple", cela signifie que l'UA peut traiter un INVITE SIP qui contient un SDP avec une ligne de support d'application et le format de "exemple". Cela ne veut pas dire que l'agent d'utilisateur SIP est une application d'échecs, ou que l'agent d'utilisateur peut accepter les demandes SIP qui incluent des corps de type "application/exemple". Pour indiquer qu'un agent d'utilisateur peut accepter des demandes SIP qui incluent des corps de type "application/exemple", l'agent va utiliser l'étiquette de caractéristique de support "type" comme défini dans la [RFC3840].</text:p>
      <text:p text:style-name="Preformatted_20_Text"/>
      <text:p text:style-name="P5">Une conséquence de cela est que, lorsque de nouveaux formats de type de support d'écoulement sont définis (comme des formats de flux de jeux, des formats de session de tableau interactif, et ainsi de suite) ils DEVRAIENT être définis en utilisant le flux d'application SDP et utiliser un sous type d'application MIME.</text:p>
      <text:p text:style-name="Preformatted_20_Text"/>
      <text:h text:style-name="Heading_20_1" text:outline-level="1">4.<text:tab/>Exemple</text:h>
      <text:p text:style-name="Preformatted_20_Text"/>
      <text:p text:style-name="P5">Voici un exemple de fragment de message SIP REGISTER qui indique l'usage de cette étiquette de caractéristique de support. Le REGISTER indique que l'UA peut participer à des sessions de supports d'application utilisant un échange d'objets de type "application/exemple".</text:p>
      <text:p text:style-name="Preformatted_20_Text"/>
      <text:p text:style-name="P24">REGISTER sip:exemple.com SIP/2.0</text:p>
      <text:p text:style-name="P25">To: sip:Y@exemple.com</text:p>
      <text:p text:style-name="P25">Contact: &lt;sip:Y1@pc.exemple.com&gt;</text:p>
      <text:p text:style-name="P25"><text:s/>;methods="INVITE,ACK,OPTIONS,BYE,CANCEL"</text:p>
      <text:p text:style-name="P25"><text:s/>;uri-user="&lt;Y1&gt;"</text:p>
      <text:p text:style-name="P25"><text:s/>;uri-domain="exemple.com"</text:p>
      <text:p text:style-name="P25"><text:s/>;audio</text:p>
      <text:p text:style-name="P25"><text:s/>;schemes="sip"</text:p>
      <text:p text:style-name="P25"><text:s/>;mobility="fixed"</text:p>
      <text:p text:style-name="P25"><text:s/>;class="personal"</text:p>
      <text:p text:style-name="P25"><text:s/>;+sip.app-subtype="exemple"</text:p>
      <text:p text:style-name="Preformatted_20_Text"/>
      <text:p text:style-name="Preformatted_20_Text">Cet enregistrement indique qu'un INVITE de la forme suivante :</text:p>
      <text:p text:style-name="Preformatted_20_Text"/>
      <text:p text:style-name="P24">INVITE sip:Y@exemple.com SIP/2.0</text:p>
      <text:p text:style-name="P25">To: sip:Y@exemple.com</text:p>
      <text:p text:style-name="P25">Content-Type: application/sdp</text:p>
      <text:p text:style-name="P25">Content-Length: ...</text:p>
      <text:p text:style-name="P25"/>
      <text:p text:style-name="P25">v=0</text:p>
      <text:p text:style-name="P25">o=jdoe 2890844526 2890842807 IN IP4 10.47.16.5</text:p>
      <text:p text:style-name="P25">c=IN IP4 192.0.1.2</text:p>
      <text:p text:style-name="P25">t=0 0</text:p>
      <text:p text:style-name="P25">m=audio 49170 RTP/AVP 0</text:p>
      <text:p text:style-name="P25">m=application 8493 udp exemple</text:p>
      <text:p text:style-name="Preformatted_20_Text"/>
      <text:p text:style-name="P5">va être accepté par l'UA. Le SDP dans le INVITE indique une session audio et une session application qui fonctionne sur UDP et échange des formats d'objet "application/exemple".</text:p>
      <text:p text:style-name="Preformatted_20_Text"/>
      <text:h text:style-name="Heading_20_1" text:outline-level="1"><text:soft-page-break/>5.<text:tab/>Considérations sur la sécurité</text:h>
      <text:p text:style-name="P18"/>
      <text:p text:style-name="P5">Quand elle est présente dans une demande REGISTER, cette étiquette de caractéristique de support donne des informations sur l'ensemble de flux de supports d'application pris en charge. Il est possible que ces informations soient sensibles, fournissant des indications sur les capacités d'un produit. Ces considérations sont déjà discutées dans la RFC 3840, et ces considérations s'appliquent ici aussi. Les applications qui utilisent cette étiquette de caractéristique de support DEVRAIENT fournir un moyen d'assurer son intégrité. De même, l'étiquette de caractéristique de support devrait seulement être estimée valide quand elle vient de l'utilisateur ou agent d'utilisateur décrit par l'étiquette de caractéristique. Par suite, les mécanismes pour convoyer l'étiquette de caractéristique DEVRAIENT fournir un mécanisme pour garantir l'authenticité.</text:p>
      <text:p text:style-name="Preformatted_20_Text"/>
      <text:h text:style-name="Heading_20_1" text:outline-level="1">6.<text:tab/>Considérations relatives à l'IANA</text:h>
      <text:p text:style-name="P6"/>
      <text:p text:style-name="P5">Cette spécification ajoute une nouvelle étiquette de caractéristique de support à l'arborescence d'enregistrement d'étiquette de caractéristique de support SIP définie dans la [RFC3840].</text:p>
      <text:p text:style-name="Preformatted_20_Text"/>
      <text:p text:style-name="Preformatted_20_Text">Nom d'étiquette de caractéristique de support : sip.app-subtype</text:p>
      <text:p text:style-name="Preformatted_20_Text"/>
      <text:p text:style-name="Preformatted_20_Text">Identifiant ASN.1 : 1.3.6.1.8.4.24</text:p>
      <text:p text:style-name="Preformatted_20_Text"/>
      <text:p text:style-name="P5">Résumé des caractéristiques de support indiquées par cette étiquette : cette étiquette de caractéristique indique les sous types d'application MIME pris en charge par l'agent pour les besoins d'écoulement des supports.</text:p>
      <text:p text:style-name="Preformatted_20_Text"/>
      <text:p text:style-name="Preformatted_20_Text">Valeurs appropriées à utiliser avec cette étiquette de caractéristique : jeton (relation d'égalité).</text:p>
      <text:p text:style-name="Preformatted_20_Text"/>
      <text:p text:style-name="P5">L'étiquette de caractéristique est principalement destinée à être utilisée dans les applications, protocoles, services, ou mécanismes de négociation suivants : cette étiquette de caractéristique est des plus utiles dans une application de communication, pour décrire les capacités d'un appareil, comme un téléphone ou une tablette.</text:p>
      <text:p text:style-name="Preformatted_20_Text"/>
      <text:p text:style-name="P5">Exemples d'utilisation typique : acheminement d'un appel à un téléphone qui peut prendre en charge un jeu à plusieurs joueurs.</text:p>
      <text:p text:style-name="Preformatted_20_Text"/>
      <text:p text:style-name="Preformatted_20_Text">Normes ou documents en rapport : RFC 5688</text:p>
      <text:p text:style-name="Preformatted_20_Text"/>
      <text:p text:style-name="P5">Considérations de sécurité : les considérations de sécurité pour cette étiquette de caractéristique de support sont discutées à la Section 5 de la RFC 5688.</text:p>
      <text:p text:style-name="Preformatted_20_Text"/>
      <text:h text:style-name="Heading_20_1" text:outline-level="1">7.<text:tab/>Références</text:h>
      <text:h text:style-name="P20" text:outline-level="2">7.1<text:tab/>Références normatives</text:h>
      <text:p text:style-name="P4"/>
      <text:p text:style-name="P11"><text:span text:style-name="T1">[RFC</text:span><text:a xlink:type="simple" xlink:href="http://www.rfc-editor.org/rfc/rfc2119.txt" office:target-frame-name="_blank" xlink:show="new" text:style-name="Internet_20_link" text:visited-style-name="Visited_20_Internet_20_Link"><text:span text:style-name="T6">2119</text:span></text:a><text:span text:style-name="T1">]<text:tab/>S. Bradner, "</text:span><text:a xlink:type="simple" xlink:href="http://abcdrfc.free.fr/rfc-vf/pdf/rfc2119.pdf" text:style-name="Internet_20_link" text:visited-style-name="Visited_20_Internet_20_Link"><text:span text:style-name="T6">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6">RFC8174</text:span></text:a><text:span text:style-name="T1">)</text:span></text:p>
      <text:p text:style-name="P22"/>
      <text:p text:style-name="P11"><text:span text:style-name="T1">[RFC</text:span><text:a xlink:type="simple" xlink:href="http://www.rfc-editor.org/rfc/rfc3264.txt" office:target-frame-name="_blank" xlink:show="new" text:style-name="Internet_20_link" text:visited-style-name="Visited_20_Internet_20_Link"><text:span text:style-name="T6">3264</text:span></text:a><text:span text:style-name="T1">]<text:tab/>J. Rosenberg et H. Schulzrinne, "</text:span><text:a xlink:type="simple" xlink:href="http://abcdrfc.free.fr/rfc-vf/rfc3264.html" text:style-name="Internet_20_link" text:visited-style-name="Visited_20_Internet_20_Link"><text:span text:style-name="T6">Modèle d'offre/réponse</text:span></text:a><text:span text:style-name="T1"> avec le protocole de description de session (SDP)", juin 2002, DOI 10.17487/RFC3264. </text:span><text:span text:style-name="T2">(P.S. ; MàJ par </text:span><text:span text:style-name="T1">RFC</text:span><text:a xlink:type="simple" xlink:href="http://www.rfc-editor.org/info/rfc8843" office:target-frame-name="_blank" xlink:show="new" text:style-name="Internet_20_link" text:visited-style-name="Visited_20_Internet_20_Link"><text:span text:style-name="T1">8843</text:span></text:a><text:span text:style-name="T1">, </text:span><text:a xlink:type="simple" xlink:href="http://www.rfc-editor.org/info/rfc9143" text:style-name="Internet_20_link" text:visited-style-name="Visited_20_Internet_20_Link"><text:span text:style-name="Internet_20_link"><text:span text:style-name="T4">9143</text:span></text:span></text:a><text:span text:style-name="T1">)</text:span></text:p>
      <text:p text:style-name="P15"/>
      <text:p text:style-name="P11"><text:span text:style-name="T1">[RFC</text:span><text:a xlink:type="simple" xlink:href="http://www.rfc-editor.org/rfc/rfc3840.txt" office:target-frame-name="_blank" xlink:show="new" text:style-name="Internet_20_link" text:visited-style-name="Visited_20_Internet_20_Link"><text:span text:style-name="T6">3840</text:span></text:a><text:span text:style-name="T1">]<text:tab/>J. Rosenberg, H. Schulzrinne et P. Kyzivat, "</text:span><text:a xlink:type="simple" xlink:href="http://abcdrfc.free.fr/rfc-vf/pdf/rfc3840.pdf" text:style-name="Internet_20_link" text:visited-style-name="Visited_20_Internet_20_Link"><text:span text:style-name="T6">Indication des capacités d'agent d'utilisateur</text:span></text:a><text:span text:style-name="T1"> dans le protocole d'initialisation de session (SIP)", août 2004</text:span></text:p>
      <text:p text:style-name="P15"/>
      <text:p text:style-name="P11"><text:span text:style-name="T1">[RFC</text:span><text:a xlink:type="simple" xlink:href="http://www.rfc-editor.org/rfc/rfc4288.txt" office:target-frame-name="_blank" xlink:show="new" text:style-name="Internet_20_link" text:visited-style-name="Visited_20_Internet_20_Link"><text:span text:style-name="T6">4288</text:span></text:a><text:span text:style-name="T1">]<text:tab/>N. Freed et J. Klensin, "Spécifications du </text:span><text:a xlink:type="simple" xlink:href="http://abcdrfc.free.fr/rfc-vf/rfc4288.html" text:style-name="Internet_20_link" text:visited-style-name="Visited_20_Internet_20_Link"><text:span text:style-name="T6">type de support et procédures d'enregistrement</text:span></text:a><text:span text:style-name="T1">", </text:span><text:a xlink:type="simple" xlink:href="http://www.rfc-editor.org/bcp/bcp13.txt" text:style-name="Internet_20_link" text:visited-style-name="Visited_20_Internet_20_Link"><text:span text:style-name="T6">BCP 13</text:span></text:a><text:span text:style-name="T1">, décembre 2005.</text:span></text:p>
      <text:p text:style-name="P15"/>
      <text:p text:style-name="P11"><text:span text:style-name="T1">[RFC</text:span><text:a xlink:type="simple" xlink:href="http://www.rfc-editor.org/rfc/rfc4566.txt" office:target-frame-name="_blank" xlink:show="new" text:style-name="Internet_20_link" text:visited-style-name="Visited_20_Internet_20_Link"><text:span text:style-name="T6">4566</text:span></text:a><text:span text:style-name="T1">]<text:tab/>M. Handley, V. Jacobson et C. Perkins, "SDP : </text:span><text:a xlink:type="simple" xlink:href="http://abcdrfc.free.fr/rfc-vf/pdf/rfc4566.pdf" text:style-name="Internet_20_link" text:visited-style-name="Visited_20_Internet_20_Link"><text:span text:style-name="T1">Protocole de description de session"</text:span></text:a><text:span text:style-name="T1">, juillet 2006, DOI 10.17487/RFC4566. </text:span><text:span text:style-name="T2">(P.S. ; remplacée par RFC</text:span><text:a xlink:type="simple" xlink:href="http://www.rfc-editor.org/info/rfc8866" office:target-frame-name="_blank" xlink:show="new" text:style-name="Internet_20_link" text:visited-style-name="Visited_20_Internet_20_Link"><text:span text:style-name="T2">8866</text:span></text:a><text:span text:style-name="T2">)</text:span></text:p>
      <text:p text:style-name="P14"/>
      <text:h text:style-name="Heading_20_2" text:outline-level="2"><text:soft-page-break/>7.2<text:tab/>Références pour information</text:h>
      <text:p text:style-name="Preformatted_20_Text"/>
      <text:p text:style-name="P11"><text:span text:style-name="T1">[RFC</text:span><text:a xlink:type="simple" xlink:href="http://www.rfc-editor.org/rfc/rfc2506.txt" office:target-frame-name="_blank" xlink:show="new" text:style-name="Internet_20_link" text:visited-style-name="Visited_20_Internet_20_Link"><text:span text:style-name="T6">2506</text:span></text:a><text:span text:style-name="T1">]<text:tab/>K. Holtman, A. Mutz, T. Hardie, "Procédure d'</text:span><text:a xlink:type="simple" xlink:href="http://abcdrfc.free.fr/rfc-vf/pdf/rfc2506.pdf" text:style-name="Internet_20_link" text:visited-style-name="Visited_20_Internet_20_Link"><text:span text:style-name="T6">enregistrement d'étiquette de caractéristique</text:span></text:a><text:span text:style-name="T1"> de support", mars 1999. (</text:span><text:a xlink:type="simple" xlink:href="http://www.rfc-editor.org/bcp/bcp31.txt" office:target-frame-name="_blank" xlink:show="new" text:style-name="Internet_20_link" text:visited-style-name="Visited_20_Internet_20_Link"><text:span text:style-name="T6">BCP0031</text:span></text:a><text:span text:style-name="T1">)</text:span></text:p>
      <text:p text:style-name="P16"/>
      <text:p text:style-name="P11"><text:span text:style-name="T1">[RFC</text:span><text:a xlink:type="simple" xlink:href="http://www.rfc-editor.org/rfc/rfc3261.txt" office:target-frame-name="_blank" xlink:show="new" text:style-name="Internet_20_link" text:visited-style-name="Visited_20_Internet_20_Link"><text:span text:style-name="T6">3261</text:span></text:a><text:span text:style-name="T1">]<text:tab/>J. Rosenberg et autres, "SIP : </text:span><text:a xlink:type="simple" xlink:href="http://abcdrfc.free.fr/rfc-vf/pdf/rfc3261.pdf" text:style-name="Internet_20_link" text:visited-style-name="Visited_20_Internet_20_Link"><text:span text:style-name="T6">Protocole d'initialisation de session</text:span></text:a><text:span text:style-name="T1">", juin 2002, DOI 10.17487/RFC3261. (</text:span><text:span text:style-name="T2">Mise à jour par </text:span><text:a xlink:type="simple" xlink:href="http://www.rfc-editor.org/cgi-bin/rfcsearch.pl?searchwords=rfc3265&amp;opt=All+fields&amp;num=25&amp;format=ftp&amp;orgkeyword=3261&amp;filefmt=txt&amp;search_doc=search_all&amp;match_method=prefix&amp;abstract=absoff&amp;keywords=keyoff&amp;sort_method=newer" text:style-name="Internet_20_link" text:visited-style-name="Visited_20_Internet_20_Link"><text:span text:style-name="T6">3265</text:span></text:a><text:span text:style-name="T1">, </text:span><text:a xlink:type="simple" xlink:href="http://www.rfc-editor.org/cgi-bin/rfcsearch.pl?searchwords=rfc3853&amp;opt=All+fields&amp;num=25&amp;format=ftp&amp;orgkeyword=3261&amp;filefmt=txt&amp;search_doc=search_all&amp;match_method=prefix&amp;abstract=absoff&amp;keywords=keyoff&amp;sort_method=newer" text:style-name="Internet_20_link" text:visited-style-name="Visited_20_Internet_20_Link"><text:span text:style-name="T6">3853</text:span></text:a><text:span text:style-name="T1">, </text:span><text:a xlink:type="simple" xlink:href="http://www.rfc-editor.org/cgi-bin/rfcsearch.pl?searchwords=rfc4320&amp;opt=All+fields&amp;num=25&amp;format=ftp&amp;orgkeyword=3261&amp;filefmt=txt&amp;search_doc=search_all&amp;match_method=prefix&amp;abstract=absoff&amp;keywords=keyoff&amp;sort_method=newer" text:style-name="Internet_20_link" text:visited-style-name="Visited_20_Internet_20_Link"><text:span text:style-name="T6">4320</text:span></text:a><text:span text:style-name="T1">, </text:span><text:a xlink:type="simple" xlink:href="http://www.rfc-editor.org/cgi-bin/rfcsearch.pl?searchwords=rfc4916&amp;opt=All+fields&amp;num=25&amp;format=ftp&amp;orgkeyword=3261&amp;filefmt=txt&amp;search_doc=search_all&amp;match_method=prefix&amp;abstract=absoff&amp;keywords=keyoff&amp;sort_method=newer" text:style-name="Internet_20_link" text:visited-style-name="Visited_20_Internet_20_Link"><text:span text:style-name="T6">4916</text:span></text:a><text:span text:style-name="T1">, </text:span><text:a xlink:type="simple" xlink:href="http://www.rfc-editor.org/cgi-bin/rfcsearch.pl?searchwords=rfc5393&amp;opt=All+fields&amp;num=25&amp;format=ftp&amp;orgkeyword=3261&amp;filefmt=txt&amp;search_doc=search_all&amp;match_method=prefix&amp;abstract=absoff&amp;keywords=keyoff&amp;sort_method=newer" text:style-name="Internet_20_link" text:visited-style-name="Visited_20_Internet_20_Link"><text:span text:style-name="T6">5393</text:span></text:a><text:span text:style-name="T1">, </text:span><text:a xlink:type="simple" xlink:href="http://www.rfc-editor.org/rfc/rfc6665.txt" text:style-name="Internet_20_link" text:visited-style-name="Visited_20_Internet_20_Link"><text:span text:style-name="T6">6665</text:span></text:a><text:span text:style-name="T1">, </text:span><text:a xlink:type="simple" xlink:href="http://www.rfc-editor.org/rfc/rfc8217.txt" text:style-name="Internet_20_link" text:visited-style-name="Visited_20_Internet_20_Link"><text:span text:style-name="T6">8217</text:span></text:a><text:span text:style-name="T1">, </text:span><text:a xlink:type="simple" xlink:href="http://www.rfc-editor.org/rfc/rfc8760.txt" text:style-name="Internet_20_link" text:visited-style-name="Visited_20_Internet_20_Link"><text:span text:style-name="Internet_20_link"><text:span text:style-name="T6">8760</text:span></text:span></text:a><text:span text:style-name="T1">)</text:span></text:p>
      <text:p text:style-name="P15"/>
      <text:p text:style-name="P11"><text:span text:style-name="T1">[RFC</text:span><text:a xlink:type="simple" xlink:href="http://www.rfc-editor.org/rfc/rfc3265.txt" office:target-frame-name="_blank" xlink:show="new" text:style-name="Internet_20_link" text:visited-style-name="Visited_20_Internet_20_Link"><text:span text:style-name="T6">3265</text:span></text:a><text:span text:style-name="T1">]<text:tab/>A.B. Roach, "</text:span><text:a xlink:type="simple" xlink:href="http://abcdrfc.free.fr/rfc-vf/rfc3265.html" text:style-name="Internet_20_link" text:visited-style-name="Visited_20_Internet_20_Link"><text:span text:style-name="T6">Notification d'événement spécifique</text:span></text:a><text:span text:style-name="T1"> du protocole d'initialisation de session (SIP)", juin 2002. </text:span><text:span text:style-name="T1">(</text:span><text:span text:style-name="T2">MàJ par</text:span><text:span text:style-name="T1"> </text:span><text:a xlink:type="simple" xlink:href="http://www.rfc-editor.org/rfc/rfc6446.txt" office:target-frame-name="_blank" xlink:show="new" text:style-name="Internet_20_link" text:visited-style-name="Visited_20_Internet_20_Link"><text:span text:style-name="T6">RFC6446</text:span></text:a><text:span text:style-name="T1">) (</text:span><text:span text:style-name="T2">Remplacée par la </text:span><text:span text:style-name="T1">RFC</text:span><text:a xlink:type="simple" xlink:href="http://www.rfc-editor.org/rfc/rfc6665.txt" text:style-name="Internet_20_link" text:visited-style-name="Visited_20_Internet_20_Link"><text:span text:style-name="T6">6665</text:span></text:a><text:span text:style-name="T1">) </text:span></text:p>
      <text:p text:style-name="P15"/>
      <text:p text:style-name="P11"><text:span text:style-name="T1">[RFC</text:span><text:a xlink:type="simple" xlink:href="http://www.rfc-editor.org/rfc/rfc3841.txt" office:target-frame-name="_blank" xlink:show="new" text:style-name="Internet_20_link" text:visited-style-name="Visited_20_Internet_20_Link"><text:span text:style-name="T6">3841</text:span></text:a><text:span text:style-name="T1">]<text:tab/>J. Rosenberg, H. Schulzrinne, P. Kyzivat, "</text:span><text:a xlink:type="simple" xlink:href="http://abcdrfc.free.fr/rfc-vf/pdf/rfc3841.pdf" text:style-name="Internet_20_link" text:visited-style-name="Visited_20_Internet_20_Link"><text:span text:style-name="T6">Préférences de l'appelant</text:span></text:a><text:span text:style-name="T1"> pour le protocole d'initialisation de session (SIP)", août 2004. </text:span><text:span text:style-name="T2">(P.S.)</text:span></text:p>
      <text:p text:style-name="P14"/>
      <text:h text:style-name="Heading_20_1" text:outline-level="1">Adresse de l'auteur</text:h>
      <text:p text:style-name="P6"/>
      <text:p text:style-name="Preformatted_20_Text">Jonathan Rosenberg</text:p>
      <text:p text:style-name="Preformatted_20_Text">Skype</text:p>
      <text:p text:style-name="Preformatted_20_Text">Monmouth, NJ</text:p>
      <text:p text:style-name="Preformatted_20_Text">USA</text:p>
      <text:p text:style-name="Preformatted_20_Text"/>
      <text:p text:style-name="Preformatted_20_Text">mél : <text:a xlink:type="simple" xlink:href="mailto:jdrosen@jdrosen.net" text:style-name="Internet_20_link" text:visited-style-name="Visited_20_Internet_20_Link">jdrosen@jdrosen.net</text:a></text:p>
      <text:p text:style-name="Preformatted_20_Text">URI : <text:a xlink:type="simple" xlink:href="http://www.jdrosen.net/" text:style-name="Internet_20_link" text:visited-style-name="Visited_20_Internet_20_Link">http://www.jdrosen.net</text:a></text:p>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6.257cm"/>
          <style:tab-stop style:position="9.525cm" style:type="center"/>
          <style:tab-stop style:position="18.357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88<text:tab/>Étiquette de caractérisation du support SIP pour sous-types d'application MIME<text:tab/>Rosenberg</text:p>
      </style:header>
      <style:footer>
        <text:p text:style-name="MP2">page - <text:page-number text:select-page="current">5</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26T18:13:11.53</dc:date>
    <dc:creator>Claude Brière de L'Isle</dc:creator>
    <meta:generator>OpenOffice/4.1.16$Win32 OpenOffice.org_project/4116m3$Build-9816</meta:generator>
    <meta:editing-duration>P2DT18H9M45S</meta:editing-duration>
    <meta:editing-cycles>78</meta:editing-cycles>
    <meta:document-statistic meta:table-count="1" meta:image-count="0" meta:object-count="0" meta:page-count="5" meta:paragraph-count="100" meta:word-count="2282" meta:character-count="15416"/>
  </office:meta>
</office:document-meta>
</file>