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au2" style:family="table">
      <style:table-properties style:width="17.485cm" fo:margin-left="-0.007cm" fo:margin-right="0.023cm" table:align="margins"/>
    </style:style>
    <style:style style:name="Tableau2.A" style:family="table-column">
      <style:table-column-properties style:column-width="11.982cm" style:rel-column-width="44908*"/>
    </style:style>
    <style:style style:name="Tableau2.B" style:family="table-column">
      <style:table-column-properties style:column-width="5.503cm" style:rel-column-width="20627*"/>
    </style:style>
    <style:style style:name="Tableau2.A1" style:family="table-cell" style:data-style-name="N100">
      <style:table-cell-properties fo:padding="0cm" fo:border="none"/>
    </style:style>
    <style:style style:name="Tableau3" style:family="table">
      <style:table-properties style:width="17.501cm" table:align="margins"/>
    </style:style>
    <style:style style:name="Tableau3.A" style:family="table-column">
      <style:table-column-properties style:column-width="8.751cm" style:rel-column-width="32768*"/>
    </style:style>
    <style:style style:name="Tableau3.B" style:family="table-column">
      <style:table-column-properties style:column-width="8.751cm" style:rel-column-width="32767*"/>
    </style:style>
    <style:style style:name="Tableau3.A1" style:family="table-cell">
      <style:table-cell-properties fo:padding="0cm" fo:border="none"/>
    </style:style>
    <style:style style:name="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8.027cm"/>
          <style:tab-stop style:position="19.985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Preformatted_20_Text">
      <style:text-properties fo:font-weight="bold" style:font-weight-asian="bold" style:font-weight-complex="bold"/>
    </style:style>
    <style:style style:name="P4" style:family="paragraph" style:parent-style-name="Preformatted_20_Text">
      <style:paragraph-properties fo:text-align="justify" style:justify-single-word="false"/>
    </style:style>
    <style:style style:name="P5" style:family="paragraph" style:parent-style-name="Preformatted_20_Text">
      <style:text-properties style:font-name="Times New Roman" fo:font-size="10pt" fo:background-color="#ffffff" style:font-size-asian="10pt" style:font-size-complex="10pt"/>
    </style:style>
    <style:style style:name="P6" style:family="paragraph" style:parent-style-name="Preformatted_20_Text">
      <style:text-properties fo:background-color="#ffffff"/>
    </style:style>
    <style:style style:name="P7" style:family="paragraph" style:parent-style-name="Texte_20_brut">
      <style:text-properties style:font-name="Times New Roman" style:font-name-complex="Times New Roman"/>
    </style:style>
    <style:style style:name="P8" style:family="paragraph" style:parent-style-name="Texte_20_brut">
      <style:paragraph-properties fo:text-align="justify" style:justify-single-word="false"/>
      <style:text-properties style:font-name="Times New Roman" style:font-name-complex="Times New Roman"/>
    </style:style>
    <style:style style:name="P9" style:family="paragraph" style:parent-style-name="Texte_20_brut">
      <style:text-properties style:font-name="Times New Roman" fo:font-weight="bold" style:font-weight-asian="bold" style:font-name-complex="Times New Roman"/>
    </style:style>
    <style:style style:name="P10" style:family="paragraph" style:parent-style-name="Texte_20_brut">
      <style:paragraph-properties fo:text-align="justify" style:justify-single-word="false"/>
    </style:style>
    <style:style style:name="P11" style:family="paragraph" style:parent-style-name="Standard">
      <style:paragraph-properties fo:margin-left="1.9cm" fo:margin-right="0cm" fo:text-align="justify" style:justify-single-word="false" fo:text-indent="-1.9cm" style:auto-text-indent="false"/>
    </style:style>
    <style:style style:name="P12" style:family="paragraph" style:parent-style-name="Contents_20_1">
      <style:paragraph-properties>
        <style:tab-stops>
          <style:tab-stop style:position="17.501cm" style:type="right" style:leader-style="dotted" style:leader-text="."/>
        </style:tab-stops>
      </style:paragraph-properties>
    </style:style>
    <style:style style:name="P13" style:family="paragraph" style:parent-style-name="Contents_20_Heading">
      <style:text-properties fo:font-size="12pt" style:font-size-asian="12pt" style:font-size-complex="12pt"/>
    </style:style>
    <style:style style:name="P14" style:family="paragraph" style:parent-style-name="Contents_20_2">
      <style:paragraph-properties>
        <style:tab-stops>
          <style:tab-stop style:position="17.002cm" style:type="right" style:leader-style="dotted" style:leader-text="."/>
        </style:tab-stops>
      </style:paragraph-properties>
    </style:style>
    <style:style style:name="P15" style:family="paragraph" style:parent-style-name="Standard">
      <style:paragraph-properties fo:margin-left="1.9cm" fo:margin-right="0cm" fo:text-align="justify" style:justify-single-word="false" fo:text-indent="-1.9cm" style:auto-text-indent="false"/>
      <style:text-properties style:font-name="Times New Roman" fo:font-size="10pt" style:font-size-asian="10pt" style:font-size-complex="10pt"/>
    </style:style>
    <style:style style:name="P16" style:family="paragraph" style:parent-style-name="Standard">
      <style:paragraph-properties fo:margin-left="1.9cm" fo:margin-right="0cm" fo:text-align="justify" style:justify-single-word="false" fo:text-indent="-1.9cm" style:auto-text-indent="false"/>
    </style:style>
    <style:style style:name="P17" style:family="paragraph" style:parent-style-name="Standard">
      <style:text-properties fo:background-color="#ffffff"/>
    </style:style>
    <style:style style:name="P18" style:family="paragraph" style:parent-style-name="Standard">
      <style:paragraph-properties fo:text-align="justify" style:justify-single-word="false"/>
    </style:style>
    <style:style style:name="P19" style:family="paragraph" style:parent-style-name="retrait1">
      <style:paragraph-properties fo:text-align="justify" style:justify-single-word="false"/>
    </style:style>
    <style:style style:name="P20" style:family="paragraph" style:parent-style-name="Heading_20_2">
      <style:paragraph-properties fo:margin-top="0.22cm" fo:margin-bottom="0.21cm"/>
    </style:style>
    <style:style style:name="P21" style:family="paragraph" style:parent-style-name="Heading_20_2">
      <style:paragraph-properties fo:margin-top="0.12cm" fo:margin-bottom="0.21cm"/>
    </style:style>
    <style:style style:name="P22" style:family="paragraph" style:parent-style-name="Preformatted_20_Text">
      <style:text-properties style:font-name="Courier New1"/>
    </style:style>
    <style:style style:name="P23" style:family="paragraph" style:parent-style-name="Preformatted_20_Text">
      <style:text-properties style:font-name="Times New Roman"/>
    </style:style>
    <style:style style:name="P24" style:family="paragraph" style:parent-style-name="Preformatted_20_Text">
      <style:paragraph-properties>
        <style:tab-stops>
          <style:tab-stop style:position="3.41cm"/>
        </style:tab-stops>
      </style:paragraph-properties>
      <style:text-properties style:font-name="Times New Roman" fo:font-weight="bold" style:font-weight-asian="bold" style:font-weight-complex="bold"/>
    </style:style>
    <style:style style:name="P25" style:family="paragraph" style:parent-style-name="Preformatted_20_Text">
      <style:paragraph-properties fo:text-align="justify" style:justify-single-word="false"/>
      <style:text-properties style:font-name="Times New Roman"/>
    </style:style>
    <style:style style:name="P26" style:family="paragraph" style:parent-style-name="Preformatted_20_Text">
      <style:text-properties fo:background-color="#ffffff"/>
    </style:style>
    <style:style style:name="P27" style:family="paragraph" style:parent-style-name="Preformatted_20_Text">
      <style:paragraph-properties fo:text-align="justify" style:justify-single-word="false"/>
      <style:text-properties fo:background-color="#ffffff"/>
    </style:style>
    <style:style style:name="P28" style:family="paragraph" style:parent-style-name="Preformatted_20_Text">
      <style:paragraph-properties fo:text-align="justify" style:justify-single-word="false"/>
    </style:style>
    <style:style style:name="P29" style:family="paragraph" style:parent-style-name="Preformatted_20_Text" style:master-page-name="">
      <style:paragraph-properties fo:margin-left="0.965cm" fo:margin-right="0cm" fo:margin-top="0cm" fo:margin-bottom="0cm" fo:text-indent="0cm" style:auto-text-indent="false" style:page-number="auto" fo:background-color="#ffffff">
        <style:tab-stops>
          <style:tab-stop style:position="3.069cm"/>
        </style:tab-stops>
        <style:background-image/>
      </style:paragraph-properties>
      <style:text-properties style:font-name="Times New Roman"/>
    </style:style>
    <style:style style:name="P30" style:family="paragraph" style:parent-style-name="Preformatted_20_Text">
      <style:paragraph-properties fo:margin-left="0.965cm" fo:margin-right="0cm" fo:margin-top="0cm" fo:margin-bottom="0cm" fo:text-indent="0cm" style:auto-text-indent="false" fo:background-color="#ffffff">
        <style:tab-stops>
          <style:tab-stop style:position="3.069cm"/>
        </style:tab-stops>
        <style:background-image/>
      </style:paragraph-properties>
      <style:text-properties style:font-name="Times New Roman"/>
    </style:style>
    <style:style style:name="P31" style:family="paragraph" style:parent-style-name="Preformatted_20_Text">
      <style:paragraph-properties fo:keep-together="always" fo:keep-with-next="always"/>
    </style:style>
    <style:style style:name="P32" style:family="paragraph" style:parent-style-name="Preformatted_20_Text">
      <style:paragraph-properties fo:keep-together="always" fo:keep-with-next="always"/>
      <style:text-properties style:font-name="Courier New1"/>
    </style:style>
    <style:style style:name="P33" style:family="paragraph" style:parent-style-name="Preformatted_20_Text" style:master-page-name="">
      <style:paragraph-properties fo:margin-left="2.011cm" fo:margin-right="0cm" fo:margin-top="0cm" fo:margin-bottom="0cm" fo:text-align="justify" style:justify-single-word="false" fo:text-indent="-1.998cm" style:auto-text-indent="false" style:page-number="auto" fo:background-color="#ffffff">
        <style:background-image/>
      </style:paragraph-properties>
    </style:style>
    <style:style style:name="P34" style:family="paragraph" style:parent-style-name="Texte_20_brut">
      <style:text-properties style:font-name="Times New Roman" fo:background-color="#ffffff" style:font-name-complex="Times New Roman"/>
    </style:style>
    <style:style style:name="P35" style:family="paragraph" style:parent-style-name="WW-Default">
      <style:paragraph-properties fo:text-align="justify" style:justify-single-word="false"/>
    </style:style>
    <style:style style:name="P36" style:family="paragraph" style:parent-style-name="WW-Default">
      <style:paragraph-properties fo:text-align="justify" style:justify-single-word="false" fo:background-color="#ffffff">
        <style:background-image/>
      </style:paragraph-properties>
    </style:style>
    <style:style style:name="P37" style:family="paragraph" style:parent-style-name="Heading_20_1" style:master-page-name="">
      <style:paragraph-properties fo:keep-together="always" style:page-number="auto" fo:keep-with-next="always"/>
    </style:style>
    <style:style style:name="T1" style:family="text">
      <style:text-properties style:font-name="Times New Roman" fo:font-size="10pt" style:font-size-asian="10pt" style:font-size-complex="10pt"/>
    </style:style>
    <style:style style:name="T2" style:family="text">
      <style:text-properties style:font-name="Times New Roman" fo:font-size="10pt" fo:font-style="italic" style:font-size-asian="10pt" style:font-style-asian="italic" style:font-size-complex="10pt" style:font-style-complex="italic"/>
    </style:style>
    <style:style style:name="T3" style:family="text">
      <style:text-properties style:font-name="Times New Roman" fo:font-size="10pt" fo:font-style="normal" style:font-size-asian="10pt" style:font-style-asian="normal" style:font-size-complex="10pt" style:font-style-complex="normal"/>
    </style:style>
    <style:style style:name="T4" style:family="text">
      <style:text-properties style:font-name="Times New Roman" style:font-name-complex="Times New Roman"/>
    </style:style>
    <style:style style:name="T5" style:family="text">
      <style:text-properties fo:color="#0000ff" style:font-name="Times New Roman" fo:font-size="10pt" fo:language="zxx" fo:country="none" style:text-underline-style="solid" style:text-underline-width="auto" style:text-underline-color="font-color" style:font-size-asian="10pt" style:language-asian="zxx" style:country-asian="none" style:font-size-complex="10pt"/>
    </style:style>
    <style:style style:name="T6" style:family="text">
      <style:text-properties fo:color="#0000ff" fo:language="zxx" fo:country="none" style:text-underline-style="solid" style:text-underline-width="auto" style:text-underline-color="font-color" style:language-asian="zxx" style:country-asian="none"/>
    </style:style>
    <style:style style:name="T7" style:family="text">
      <style:text-properties fo:color="#0000ff" fo:language="en" fo:country="GB" style:text-underline-style="solid" style:text-underline-width="auto" style:text-underline-color="font-color" style:language-asian="zxx" style:country-asian="none"/>
    </style:style>
    <style:style style:name="T8" style:family="text">
      <style:text-properties fo:font-style="italic" style:font-style-asian="italic" style:font-style-complex="italic"/>
    </style:style>
    <style:style style:name="T9" style:family="text">
      <style:text-properties fo:language="en" fo:country="GB"/>
    </style:style>
    <style:style style:name="T10" style:family="text">
      <style:text-properties style:font-name="Courier New1"/>
    </style:style>
    <style:style style:name="Sect1" style:family="section">
      <style:section-properties style:editable="false">
        <style:columns fo:column-count="1" fo:column-gap="0cm"/>
      </style:section-properties>
    </style:style>
    <number:text-style style:name="N100">
      <number:text-content/>
    </number:tex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2" table:style-name="Tableau2">
        <table:table-column table:style-name="Tableau2.A"/>
        <table:table-column table:style-name="Tableau2.B"/>
        <table:table-row>
          <table:table-cell table:style-name="Tableau2.A1" office:value-type="float" office:value="0">
            <text:p text:style-name="Preformatted_20_Text">Équipe d'ingénierie de l'Internet (IETF)</text:p>
          </table:table-cell>
          <table:table-cell table:style-name="Tableau2.A1" office:value-type="float" office:value="0">
            <text:p text:style-name="Preformatted_20_Text">G. Bajko, Nokia</text:p>
          </table:table-cell>
        </table:table-row>
        <table:table-row>
          <table:table-cell table:style-name="Tableau2.A1" office:value-type="float" office:value="0">
            <text:p text:style-name="P3">Request for Comments: 5678</text:p>
          </table:table-cell>
          <table:table-cell table:style-name="Tableau2.A1" office:value-type="float" office:value="0">
            <text:p text:style-name="Preformatted_20_Text">S. Das, Telcordia Technologies Inc.</text:p>
          </table:table-cell>
        </table:table-row>
        <table:table-row>
          <table:table-cell table:style-name="Tableau2.A1" office:value-type="float" office:value="0">
            <text:p text:style-name="Preformatted_20_Text">Catégorie : Sur la voie de la normalisation</text:p>
          </table:table-cell>
          <table:table-cell table:style-name="Tableau2.A1" office:value-type="float" office:value="0">
            <text:p text:style-name="Preformatted_20_Text">décembre 2009</text:p>
          </table:table-cell>
        </table:table-row>
        <table:table-row>
          <table:table-cell table:style-name="Tableau2.A1" office:value-type="float" office:value="0">
            <text:p text:style-name="Preformatted_20_Text">ISSN: 2070-1721</text:p>
          </table:table-cell>
          <table:table-cell table:style-name="Tableau2.A1" office:value-type="float" office:value="0">
            <text:p text:style-name="Preformatted_20_Text">Traduction Claude Brière de L'Isle</text:p>
          </table:table-cell>
        </table:table-row>
      </table:table>
      <text:p text:style-name="Preformatted_20_Text"/>
      <text:p text:style-name="Heading">Options du protocole de configuration dynamique d'hôte (DHCPv4/v6) pour services de mobilité (MoS) IEEE 802.21</text:p>
      <text:p text:style-name="Text_20_body"/>
      <text:p text:style-name="P3">Résumé</text:p>
      <text:p text:style-name="P4"><text:span text:style-name="T4">Le présent </text:span>document définit de nouvelles options du protocole de configuration dynamique d'hôte (DHCP, <text:span text:style-name="T8">Dynamic Host Configuration Protocol</text:span> (DHCPv4 et DHCPv6)) qui contiennent une liste des adresses IP et une liste de noms de domaines qui peuvent être transposées aux serveurs qui fournissent le type IEEE 802.21 de services de mobilité (MoS) (voir la RFC 5677). Ces services de mobilité sont utilisés pour aider un nœud mobile (MN) à la préparation d'un transfert inter cellulaire (découverte de réseau) et à la décision de transfert inter-cellulaire (choix de réseau). Les services visés dans ce document sont les services de transfert inter-cellulaire indépendants du support définis dans IEEE 802.21.</text:p>
      <text:p text:style-name="P4"/>
      <text:p text:style-name="P9">Statut de ce mémoire</text:p>
      <text:p text:style-name="P7">Ceci est un document de l’Internet sur la voie de la normalisation.</text:p>
      <text:p text:style-name="P7"/>
      <text:p text:style-name="P8">Le présent document a été produit par l’équipe d’ingénierie de l’Internet (IETF). Il représente le consensus de la communauté de l’IETF. Il a subi une révision publique et sa publication a été approuvée par le groupe de pilotage de l’ingénierie de l’Internet (IESG). Tous les documents approuvés par l’IESG ne sont pas candidats à devenir une norme de l’Internet ; voir la Section 2 de la RFC5741.</text:p>
      <text:p text:style-name="P7"/>
      <text:p text:style-name="P10"><text:span text:style-name="T4">Les informations sur le statut actuel du présent document, tout errata, et comment fournir des réactions sur lui peuvent être obtenues à </text:span><text:a xlink:type="simple" xlink:href="http://www.rfc-editor.org/info/rfc5678" text:style-name="Internet_20_link" text:visited-style-name="Visited_20_Internet_20_Link"><text:span text:style-name="Internet_20_link"><text:span text:style-name="T4">http://www.rfc-editor.org/info/rfc5678</text:span></text:span></text:a><text:span text:style-name="T4"> </text:span></text:p>
      <text:p text:style-name="P7"/>
      <text:p text:style-name="P9">Notice de droits de reproduction</text:p>
      <text:p text:style-name="P7">Copyright (c) 2009 IETF Trust et les personnes identifiées comme auteurs du document. Tous droits réservés.</text:p>
      <text:p text:style-name="P7"/>
      <text:p text:style-name="P10"><text:span text:style-name="T4">Le présent document est soumis au BCP 78 et aux dispositions légales de l’IETF Trust qui se rapportent aux documents de l’IETF (</text:span><text:a xlink:type="simple" xlink:href="http://trustee.ietf.org/license-info" text:style-name="Internet_20_link" text:visited-style-name="Visited_20_Internet_20_Link"><text:span text:style-name="Internet_20_link"><text:span text:style-name="T4">http://trustee.ietf.org/license-info</text:span></text:span></text:a><text:span text:style-name="T4">) en vigueur à la date de publication de ce document. Prière de revoir ces documents avec attention, car ils décrivent vos droits et obligations par rapport à ce document. Les composants de code extraits du présent document doivent inclure le texte de licence simplifié de BSD comme décrit au paragraphe 4.e des dispositions légales du Trust et sont fournis sans garantie comme décrit dans la licence de BSD simplifiée.</text:span></text:p>
      <text:p text:style-name="Preformatted_20_Text"/>
      <text:table-of-content text:style-name="Sect1" text:name="Table des matières1">
        <text:table-of-content-source text:outline-level="2">
          <text:index-title-template text:style-name="Contents_20_Heading">Table des matière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des matières1_Head">
            <text:p text:style-name="P13">Table des matières</text:p>
          </text:index-title>
          <text:p text:style-name="P12">1. Introduction<text:tab/>2</text:p>
          <text:p text:style-name="P14">1.1 Conventions utilisées dans ce document<text:tab/>2</text:p>
          <text:p text:style-name="P14">1.2 Terminologie<text:tab/>2</text:p>
          <text:p text:style-name="P12">2. Option Adresse IPv4 de MoS pour DHCPv4<text:tab/>2</text:p>
          <text:p text:style-name="P12">3. Option Liste de noms de domaine de MoS pour DHCPv4<text:tab/>4</text:p>
          <text:p text:style-name="P12">4. Option Adresse IPv6 de MoS pour DHCPv6<text:tab/>5</text:p>
          <text:p text:style-name="P12">5. OPtion Liste de noms de domaine de MoS pour DHCPv6<text:tab/>5</text:p>
          <text:p text:style-name="P12">6. Usage des options<text:tab/>6</text:p>
          <text:p text:style-name="P14">6.1 Usage des options de MoS pour DHCPv4<text:tab/>6</text:p>
          <text:p text:style-name="P14">6.2 Usage des options de MoS pour DHCPv6<text:tab/>7</text:p>
          <text:p text:style-name="P12">7. Considérations sur la sécurité<text:tab/>7</text:p>
          <text:p text:style-name="P12">8. Considérations relatives à l'IANA<text:tab/>8</text:p>
          <text:p text:style-name="P12">9. Remerciements<text:tab/>8</text:p>
          <text:p text:style-name="P12">10. Références<text:tab/>8</text:p>
          <text:p text:style-name="P14">10.1 Références normatives<text:tab/>8</text:p>
          <text:p text:style-name="P14">10.2 Références pour information<text:tab/>9</text:p>
          <text:p text:style-name="P12">Adresse des auteurs<text:tab/>9</text:p>
        </text:index-body>
      </text:table-of-content>
      <text:p text:style-name="Preformatted_20_Text"/>
      <text:h text:style-name="Heading_20_1" text:outline-level="1"><text:soft-page-break/>1.<text:tab/>Introduction</text:h>
      <text:p text:style-name="Preformatted_20_Text"/>
      <text:p text:style-name="P4">[IEEE802.21] définit trois types de service distincts pour faciliter les transferts inter cellulaires de couche de liaison à travers des technologies hétérogènes :</text:p>
      <text:p text:style-name="Preformatted_20_Text"/>
      <text:p text:style-name="P19">a)<text:tab/>Services d'information (IS, <text:span text:style-name="T8">Information Services</text:span>) : les IS fournissent un cadre unifié aux entités de couche supérieure à travers un environnement de réseau hétérogène pour faciliter la découverte et le choix de plusieurs types de réseaux existants au sein d'une aire géographique. L'objectif est d'aider les protocoles de mobilité de couche supérieure à acquérir une vue globale des réseaux hétérogènes et d'effectuer un transfert inter cellulaire sans à-coups à travers ces réseaux.</text:p>
      <text:p text:style-name="retrait1"/>
      <text:p text:style-name="P19">b)<text:tab/>Services d'événement (ES, <text:span text:style-name="T8">Event Services</text:span>) : les événements peuvent indiquer des changements dans l'état et le comportement de transmission des couches physique, de liaison des données, et de liaison logique, ou prédire des changements d'état de ces couches. Le service d'événement peut aussi être utilisé pour indiquer des actions de gestion ou d'état de commande sur la partie de réseau ou sur une entité de gestion.</text:p>
      <text:p text:style-name="retrait1"/>
      <text:p text:style-name="P19">c)<text:tab/>Services de commande (CS, <text:span text:style-name="T8">Command Services</text:span>) : le service de commande permet aux couches supérieures de contrôler les couches physique, de liaison des données, et de liaison logique. Les couches supérieures peuvent contrôler la reconfiguration ou le choix d'une liaison appropriée à travers un ensemble de commandes de transfert inter cellulaire.</text:p>
      <text:p text:style-name="Preformatted_20_Text"/>
      <text:p text:style-name="P4">Dans la terminologie de l'IEEE, ces services sont appelés des services de transfert inter cellulaire indépendant du support (MIH, <text:span text:style-name="T8">Media Independent Handover</text:span>). Bien que ces services puissent être co-localisés, les différents schémas et types d'informations qu'ils fournissent ne nécessitent pas la co-localisation.</text:p>
      <text:p text:style-name="Preformatted_20_Text"/>
      <text:p text:style-name="P4">Un nœud mobile (MN) peut utiliser tous ces types de service MIH séparément ou dans toutes leurs combinaisons [RFC5677]. En pratique, un serveur de mobilité peut ne pas nécessairement héberger ces trois services MIH ensemble ; donc, il faut découvrir les types de service MIH séparément.</text:p>
      <text:p text:style-name="Preformatted_20_Text"/>
      <text:p text:style-name="P4">Le présent document définit de nouvelles options et sous-options DHCPv4 et DHCPv6 appelées Adresse IP de MoS et Liste des noms de domaine, qui permettent au MN de localiser un serveur de mobilité qui héberge le type de service désiré (c'est-à-dire, IS, ES, ou CS) comme défini dans [IEEE802.21]. À part la configuration manuelle, c'est une des solutions possibles pour localiser un serveur qui fournit des services de mobilité.</text:p>
      <text:p text:style-name="Preformatted_20_Text"/>
      <text:h text:style-name="Heading_20_2" text:outline-level="2">1.1<text:tab/>Conventions utilisées dans ce document</text:h>
      <text:p text:style-name="P18">Les mots clés "DOIT", "NE DOIT PAS", "EXIGE", "DEVRA", "NE DEVRA PAS", "DEVRAIT", "NE DEVRAIT PAS", "RECOMMANDE", "PEUT", et "FACULTATIF" en majuscules dans ce document sont à interpréter comme décrit dans le BCP 14, [RFC2119].</text:p>
      <text:p text:style-name="P34"/>
      <text:h text:style-name="Heading_20_2" text:outline-level="2">1.2<text:tab/>Terminologie</text:h>
      <text:p text:style-name="P19">Services de mobilité : ensemble de services fournis par le réseau aux nœuds mobiles pour faciliter la préparation et la décision de transfert inter cellulaire. Dans le présent document, services de mobilité se réfère aux services définis dans les spécifications [IEEE802.21]</text:p>
      <text:p text:style-name="retrait1"/>
      <text:p text:style-name="retrait1">Serveur de mobilité : nœud de réseau qui fournit des services de mobilité.</text:p>
      <text:p text:style-name="retrait1"/>
      <text:p text:style-name="retrait1">Transfert inter cellulaire indépendant du support (MIH, <text:span text:style-name="T8">Media Independent Handover</text:span>) : comme défini dans [IEEE802.21].</text:p>
      <text:p text:style-name="retrait1"/>
      <text:p text:style-name="retrait1">Service MIH : type de service IS, ES, ou CS, comme défini dans [IEEE802.21].</text:p>
      <text:p text:style-name="Preformatted_20_Text"/>
      <text:h text:style-name="Heading_20_1" text:outline-level="1">2.<text:tab/>Option Adresse IPv4 de MoS pour DHCPv4</text:h>
      <text:p text:style-name="P4">Cette section décrit IPv4 pour DHCPv4. La réception par le MN d'une adresse de MoS du réseau local ou du réseau de rattachement va dépendre du déploiement réel de réseau [RFC5677]. L'option Adresse IPv4 de MoS commence par un code d'option suivi par un champ Longueur et des sous-options. La valeur de l'octet de longueur n'inclut pas sa longueur ni celle du code d'option. La disposition de l'option est montrée ci-dessous :</text:p>
      <text:p text:style-name="Preformatted_20_Text"><text:soft-page-break/></text:p>
      <text:p text:style-name="P22"><text:s/>0 1 2 3 4 5 6 7 8 9 0 1 2 3 4 5 6 7 8 9 0 1 2 3 4 5 6 7 8 9 0 1</text:p>
      <text:p text:style-name="P22"><text:s text:c="32"/>+-+-+-+-+-+-+-+-+-+-+-+-+-+-+-+-+</text:p>
      <text:p text:style-name="P22"><text:s text:c="32"/>| Code d'option | <text:s text:c="3"/>Longueur <text:s text:c="2"/>|</text:p>
      <text:p text:style-name="P22">+-+-+-+-+-+-+-+-+-+-+-+-+-+-+-+-+---------------+---------------+</text:p>
      <text:p text:style-name="P22">| <text:s text:c="20"/>Sous-option 1 <text:s text:c="28"/>|</text:p>
      <text:p text:style-name="P22">. <text:s text:c="62"/>.</text:p>
      <text:p text:style-name="P22">+---------------+---------------+---------------+---------------+</text:p>
      <text:p text:style-name="P22">| <text:s text:c="22"/>... <text:s text:c="36"/>|</text:p>
      <text:p text:style-name="P22">. <text:s text:c="62"/>.</text:p>
      <text:p text:style-name="P22">+---------------+---------------+---------------+---------------+</text:p>
      <text:p text:style-name="P22">| <text:s text:c="20"/>Sous-option n <text:s text:c="28"/>|</text:p>
      <text:p text:style-name="P22">. <text:s text:c="62"/>.</text:p>
      <text:p text:style-name="P22">+---------------+---------------+---------------+---------------+</text:p>
      <text:p text:style-name="Preformatted_20_Text"/>
      <text:p text:style-name="Preformatted_20_Text">Code d'option : OPTION-IPv4_Address-MoS (139) - 1 octet.</text:p>
      <text:p text:style-name="Preformatted_20_Text"/>
      <text:p text:style-name="Preformatted_20_Text">Longueur : champ de 8 bits qui indique la longueur de l'option en excluant les champs "Code d'option" et "Longueur".</text:p>
      <text:p text:style-name="Preformatted_20_Text"/>
      <text:p text:style-name="Preformatted_20_Text">Sous-options : série de sous-options DHCPv4.</text:p>
      <text:p text:style-name="Preformatted_20_Text"/>
      <text:p text:style-name="P4">Quand la longueur totale d'une option Adresse IPv4 de MoS excède 254 octets, la procédure mentionnée dans la [RFC3396] DOIT être employée pour partager l'option en plusieurs options plus petites.</text:p>
      <text:p text:style-name="Preformatted_20_Text"/>
      <text:p text:style-name="P4">Une sous-option commence par un code de sous-option suivi par un champ Longueur et une ou plusieurs adresses IPv4. La disposition de la sous-option est montrée ci-dessous :</text:p>
      <text:p text:style-name="Preformatted_20_Text"/>
      <text:p text:style-name="P22"><text:s/>0 1 2 3 4 5 6 7 8 9 0 1 2 3 4 5 6 7 8 9 0 1 2 3 4 5 6 7 8 9 0 1</text:p>
      <text:p text:style-name="P22">+-+-+-+-+-+-+-+-+-+-+-+-+-+-+-+-+-+-+-+-+-+-+-+-+-+-+-+-+-+-+-+-+</text:p>
      <text:p text:style-name="P22">|Code ss-option | <text:s text:c="3"/>Longueur <text:s text:c="2"/>| <text:s text:c="3"/>Adresse IP . . . . .</text:p>
      <text:p text:style-name="P22">+---------------+---------------+---------------+---------------+</text:p>
      <text:p text:style-name="P22">. <text:s text:c="62"/>.</text:p>
      <text:p text:style-name="P22">. <text:s text:c="62"/>|</text:p>
      <text:p text:style-name="P22">+---------------+---------------+---------------+---------------+</text:p>
      <text:p text:style-name="Preformatted_20_Text"/>
      <text:p text:style-name="Preformatted_20_Text">Les codes de sous-option sont résumés ci-dessous.</text:p>
      <text:p text:style-name="P23"/>
      <text:p text:style-name="P24">Code de sous option<text:tab/>Nom du service</text:p>
      <text:p text:style-name="P29">1<text:tab/>IS</text:p>
      <text:p text:style-name="P30">2<text:tab/>CS</text:p>
      <text:p text:style-name="P30">3<text:tab/>ES</text:p>
      <text:p text:style-name="Preformatted_20_Text"/>
      <text:p text:style-name="P4">Si la longueur est suivie d'une liste d'adresses IPv4 indiquant les serveurs MIH appropriés disponibles au MN pour une option demandée, les serveurs DOIVENT être mentionnés dans l'ordre de préférence et le client devrait les traiter dans l'ordre de préférence décroissante. Dans le cas où il n'y a pas de serveur MIH disponible, la longueur est réglée à 0 ; autrement, c'est un multiple de 4.</text:p>
      <text:p text:style-name="Preformatted_20_Text"/>
      <text:p text:style-name="Preformatted_20_Text">La sous-option a le format suivant :</text:p>
      <text:p text:style-name="Preformatted_20_Text"/>
      <text:p text:style-name="P22">Lg de code <text:s/>Adresse IPv4 1 <text:s text:c="3"/>Adresse IPv4 2</text:p>
      <text:p text:style-name="P22">+-----+---+---+----+----+----+----+----+---</text:p>
      <text:p text:style-name="P22">|1..3 | n |a1 | a2 |a3 <text:s/>| a4 | a1 | <text:s/>...</text:p>
      <text:p text:style-name="P22">+-----+---+---+----+----+----+----+----+--</text:p>
      <text:p text:style-name="Preformatted_20_Text"/>
      <text:h text:style-name="P37" text:outline-level="1"><text:soft-page-break/>3.<text:tab/>Option Liste de noms de domaine de MoS pour DHCPv4</text:h>
      <text:p text:style-name="P31"/>
      <text:p text:style-name="P31">Cette section décrit l'option Liste de noms de domaines de MoS pour DHCPv4. Le format général de cette option est :</text:p>
      <text:p text:style-name="P31"/>
      <text:p text:style-name="P32"><text:s/>0 1 2 3 4 5 6 7 8 9 0 1 2 3 4 5 6 7 8 9 0 1 2 3 4 5 6 7 8 9 0 1</text:p>
      <text:p text:style-name="P32"><text:s text:c="32"/>+-+-+-+-+-+-+-+-+-+-+-+-+-+-+-+-+</text:p>
      <text:p text:style-name="P32"><text:s text:c="32"/>| Code d'option | <text:s text:c="2"/>Longueur <text:s text:c="3"/>|</text:p>
      <text:p text:style-name="P32">+-+-+-+-+-+-+-+-+-+-+-+-+-+-+-+-+---------------+---------------+</text:p>
      <text:p text:style-name="P32">| <text:s text:c="20"/>Sous-pption 1 <text:s text:c="28"/>|</text:p>
      <text:p text:style-name="P32">. <text:s text:c="62"/>.</text:p>
      <text:p text:style-name="P32">+---------------+---------------+---------------+---------------+</text:p>
      <text:p text:style-name="P32">| <text:s text:c="22"/>... <text:s text:c="36"/>|</text:p>
      <text:p text:style-name="P32">. <text:s text:c="62"/>.</text:p>
      <text:p text:style-name="P32">+---------------+---------------+---------------+---------------+</text:p>
      <text:p text:style-name="P32">| <text:s text:c="20"/>Sous-pption n <text:s text:c="28"/>|</text:p>
      <text:p text:style-name="P32">. <text:s text:c="62"/>.</text:p>
      <text:p text:style-name="P32">+---------------+---------------+---------------+---------------+</text:p>
      <text:p text:style-name="P31"/>
      <text:p text:style-name="P31">Code d'option : OPTION-IPv4_FQDN-MoS (140) - 1 octet.</text:p>
      <text:p text:style-name="Preformatted_20_Text"/>
      <text:p text:style-name="Preformatted_20_Text">Longueur : champ de 8 bits qui indique la longueur de l'option en excluant les champs "Code d'option" et "Longueur".</text:p>
      <text:p text:style-name="Preformatted_20_Text"/>
      <text:p text:style-name="Preformatted_20_Text">Sous-options : série de sous-options DHCPv4.</text:p>
      <text:p text:style-name="Preformatted_20_Text"/>
      <text:p text:style-name="P4">Quand la longueur totale d'une option Liste de noms de domaines de MoS excède 254 octets, la procédure décrite dans la [RFC3396] DOIT être employée pour partager l'option en plusieurs options plus petites.</text:p>
      <text:p text:style-name="Preformatted_20_Text"/>
      <text:p text:style-name="P4">Une sous-option commence par un code de sous-option suivi par une longueur et un ou plusieurs noms de domaine pleinement qualifiés (FQDN, <text:span text:style-name="T8">Fully Qualified Domain Name</text:span>). La disposition de la sous-option est :</text:p>
      <text:p text:style-name="Preformatted_20_Text"/>
      <text:p text:style-name="P22"><text:s/>0 1 2 3 4 5 6 7 8 9 0 1 2 3 4 5 6 7 8 9 0 1 2 3 4 5 6 7 8 9 0 1</text:p>
      <text:p text:style-name="P22">+-+-+-+-+-+-+-+-+-+-+-+-+-+-+-+-+-+-+-+-+-+-+-+-+-+-+-+-+-+-+-+-+</text:p>
      <text:p text:style-name="P22">| Code ss-option| <text:s text:c="3"/>Longueur <text:s text:c="2"/>| <text:s text:c="14"/>FQDN <text:s/>. . . . . .</text:p>
      <text:p text:style-name="P22">+---------------+---------------+---------------+---------------+</text:p>
      <text:p text:style-name="P22">. <text:s text:c="62"/>.</text:p>
      <text:p text:style-name="P22">. <text:s text:c="62"/>|</text:p>
      <text:p text:style-name="P22">+---------------+---------------+---------------+---------------+</text:p>
      <text:p text:style-name="Preformatted_20_Text"/>
      <text:p text:style-name="Preformatted_20_Text">Les codes de sous-option sont résumés ci-dessous.</text:p>
      <text:p text:style-name="Preformatted_20_Text"/>
      <text:p text:style-name="P24">Code de sous option<text:tab/>Nom du service</text:p>
      <text:p text:style-name="P29">1<text:tab/>IS</text:p>
      <text:p text:style-name="P30">2<text:tab/>CS</text:p>
      <text:p text:style-name="P30">3<text:tab/>ES</text:p>
      <text:p text:style-name="Preformatted_20_Text"/>
      <text:p text:style-name="Preformatted_20_Text">Donc, la sous-option pour ce codage a le format suivant :</text:p>
      <text:p text:style-name="Preformatted_20_Text"/>
      <text:p text:style-name="P22"><text:s/>Code <text:s/>Long <text:s/>Nom DNS du serveur de mobilité</text:p>
      <text:p text:style-name="P22">+-----+----+----+-----+-----+-----+-----+--</text:p>
      <text:p text:style-name="P22">|1..3 | n <text:s/>| s1 | <text:s/>s2 | <text:s/>s3 | <text:s/>s4 | s5 <text:s/>| <text:s/>...</text:p>
      <text:p text:style-name="Preformatted_20_Text"><text:span text:style-name="T10">+-----+----+----+-----+-----+-----+-----+-</text:span>-</text:p>
      <text:p text:style-name="Preformatted_20_Text"/>
      <text:p text:style-name="P4">La sous-option commence par un code de sous-option suivi par une longueur et une suite d'étiquettes qui sont codées conformément à la Section 8 de la [RFC3315].</text:p>
      <text:p text:style-name="Preformatted_20_Text"/>
      <text:p text:style-name="P4">La sous-option PEUT contenir plusieurs noms de domaines, mais ils devraient se référer aux enregistrements NAPTR des différents fournisseurs, plutôt qu'aux différents enregistrements A au sein du même fournisseur. C'est-à-dire, l'utilisation de plusieurs noms de domaines n'est pas destinée à remplacer les enregistrements NAPTR et SRV, mais plutôt à permettre à un seul serveur DHCP d'indiquer les serveurs MIH qui sont utilisés par plusieurs fournisseurs.</text:p>
      <text:p text:style-name="Preformatted_20_Text"/>
      <text:p text:style-name="P4"><text:soft-page-break/>Le client DOIT essayer les enregistrements dans l'ordre mentionné, en appliquant le mécanisme décrit dans la [RFC5679] pour chacun. Le client résout seulement les noms de domaine suivants si les tentatives de contacter le premier ont échoué ou ne donnent pas de protocole de transport commun entre le MN et le serveur.</text:p>
      <text:p text:style-name="Preformatted_20_Text"/>
      <text:p text:style-name="Preformatted_20_Text">Par exemple, considérons le cas d'un serveur qui veut offrir deux serveurs IS MIH, "exemple.com" et "exemple.net". Cela va être codé comme suit :</text:p>
      <text:p text:style-name="Preformatted_20_Text"/>
      <text:p text:style-name="P22">+-----+---+---+---+---+---+---+---+---+---+---+---+---+---+---+</text:p>
      <text:p text:style-name="P22">|1..3 |26 | 7 |'e'|'x'|'e'|'m'|'p'|'l'|'e'| 3 |'c'|'o'|'m'| 0 |</text:p>
      <text:p text:style-name="P22">+-----+---+---+---+---+---+---+---+---+---+---+---+---+---+---+</text:p>
      <text:p text:style-name="P22">+---+---+---+---+---+---+---+---+---+---+---+---+---+</text:p>
      <text:p text:style-name="P22">| 7 |'e'|'x'|'e'|'m'|'p'|'l'|'e'| 3 |'n'|'e'|'t'| 0 |</text:p>
      <text:p text:style-name="P22">+---+---+---+---+---+---+---+---+---+---+---+---+---+</text:p>
      <text:p text:style-name="Preformatted_20_Text"/>
      <text:h text:style-name="Heading_20_1" text:outline-level="1">4.<text:tab/>Option Adresse IPv6 de MoS pour DHCPv6</text:h>
      <text:p text:style-name="Preformatted_20_Text"/>
      <text:p text:style-name="P4">Cette section décrit l'option Adresse IPv6 de MoS pour DHCPv6. La réception par le MN d'une adresse de MoS provenant du réseau local ou du réseau de rattachement va dépendre du déploiement réel du réseau [RFC5677]. L'option de découverte de MoS commence par un code d'option suivi par une longueur et des sous-options. La valeur de l'octet de longueur n'inclut ni le champ Longueur ni le code d'option. La disposition de l'option est la suivante :</text:p>
      <text:p text:style-name="Preformatted_20_Text"/>
      <text:p text:style-name="P22"><text:s/>0 1 2 3 4 5 6 7 8 9 0 1 2 3 4 5 6 7 8 9 0 1 2 3 4 5 6 7 8 9 0 1</text:p>
      <text:p text:style-name="P22">+-+-+-+-+-+-+-+-+-+-+-+-+-+-+-+-+-+-+-+-+-+-+-+-+-+-+-+-+-+-+-+-+</text:p>
      <text:p text:style-name="P22">| <text:s text:c="6"/>Code d'option <text:s text:c="10"/>| <text:s text:c="10"/>Longueur <text:s text:c="11"/>|</text:p>
      <text:p text:style-name="P22">+---------------+---------------+---------------+---------------+</text:p>
      <text:p text:style-name="P22">| <text:s text:c="20"/>Sous-option 1 <text:s text:c="28"/>|</text:p>
      <text:p text:style-name="P22">. <text:s text:c="62"/>.</text:p>
      <text:p text:style-name="P22">+---------------+---------------+---------------+---------------+</text:p>
      <text:p text:style-name="P22">| <text:s text:c="22"/>... <text:s text:c="36"/>|</text:p>
      <text:p text:style-name="P22">. <text:s text:c="62"/>.</text:p>
      <text:p text:style-name="P22">+---------------+---------------+---------------+---------------+</text:p>
      <text:p text:style-name="P22">| <text:s text:c="20"/>Sous-option n <text:s text:c="28"/>|</text:p>
      <text:p text:style-name="P22">. <text:s text:c="62"/>.</text:p>
      <text:p text:style-name="P22">+---------------+---------------+---------------+---------------+</text:p>
      <text:p text:style-name="Preformatted_20_Text"/>
      <text:p text:style-name="Preformatted_20_Text">Code d'option : OPTION-IPv6_Address-MoS (54) - 2 octets</text:p>
      <text:p text:style-name="Preformatted_20_Text"/>
      <text:p text:style-name="Preformatted_20_Text">Longueur : champ de 16 bits qui indique la longueur de l'option en excluant les champs "Code d'option" et "Longueur".</text:p>
      <text:p text:style-name="Preformatted_20_Text"/>
      <text:p text:style-name="Preformatted_20_Text">Sous-options : série de sous-options DHCPv6.</text:p>
      <text:p text:style-name="Preformatted_20_Text"/>
      <text:p text:style-name="P4">Les sous-options suivent le même format (sauf la valeur du code de sous-option et de Longueur) que décrit à la Section 2. La valeur du code de sous-option et de Longueur fait 2 octets, et la longueur n'inclut ni elle-même ni le champ de code de sous-option. La disposition de la sous-option est la suivante :</text:p>
      <text:p text:style-name="Preformatted_20_Text"/>
      <text:p text:style-name="P22"><text:s/>0 1 2 3 4 5 6 7 8 9 0 1 2 3 4 5 6 7 8 9 0 1 2 3 4 5 6 7 8 9 0 1</text:p>
      <text:p text:style-name="P22">+-+-+-+-+-+-+-+-+-+-+-+-+-+-+-+-+-+-+-+-+-+-+-+-+-+-+-+-+-+-+-+-+</text:p>
      <text:p text:style-name="P22">| Code de sous-option <text:s text:c="10"/>| <text:s text:c="4"/>Longueur <text:s text:c="17"/>|</text:p>
      <text:p text:style-name="P22">+---------------+---------------+---------------+---------------+</text:p>
      <text:p text:style-name="P22">| <text:s text:c="18"/>Adresse IP <text:s text:c="33"/>|</text:p>
      <text:p text:style-name="P22">. <text:s text:c="62"/>.</text:p>
      <text:p text:style-name="P22">+---------------+---------------+---------------+---------------+</text:p>
      <text:p text:style-name="Preformatted_20_Text"/>
      <text:p text:style-name="Preformatted_20_Text">Les codes de sous-option sont résumés ci-dessous.</text:p>
      <text:p text:style-name="Preformatted_20_Text"/>
      <text:p text:style-name="P24">Code de sous option<text:tab/>Nom du service</text:p>
      <text:p text:style-name="P29">1<text:tab/>IS</text:p>
      <text:p text:style-name="P30">2<text:tab/>CS</text:p>
      <text:p text:style-name="P30">3<text:tab/>ES</text:p>
      <text:p text:style-name="P23"><text:soft-page-break/></text:p>
      <text:p text:style-name="P25">Si la longueur est suivie d'une liste d'adresses IPv6 indiquant des serveurs de MIH appropriés disponibles au MN pour une option demandée, les serveurs DOIVENT être mentionnés dans l'ordre de préférence et le client devrait les traiter dans l'ordre de préférence décroissante. Dans le cas où il n'y a pas de serveur MIH disponible, la longueur est réglée à 0 ; autrement, c'est un multiple de 16.</text:p>
      <text:p text:style-name="P23"/>
      <text:h text:style-name="Heading_20_1" text:outline-level="1">5.<text:tab/>Option Liste de noms de domaine de MoS pour DHCPv6</text:h>
      <text:p text:style-name="P23"/>
      <text:p text:style-name="P23">Cette section décrit l'option Liste de domaine MoS pour DHCPv6. Le format général de cette option est décrit ci-dessous.</text:p>
      <text:p text:style-name="P23"/>
      <text:p text:style-name="P22"><text:s/>0 1 2 3 4 5 6 7 8 9 0 1 2 3 4 5 6 7 8 9 0 1 2 3 4 5 6 7 8 9 0 1</text:p>
      <text:p text:style-name="P22">+-+-+-+-+-+-+-+-+-+-+-+-+-+-+-+-+-+-+-+-+-+-+-+-+-+-+-+-+-+-+-+-+</text:p>
      <text:p text:style-name="P22">| <text:s text:c="6"/>Code d'option <text:s text:c="10"/>| <text:s text:c="9"/>Longueur <text:s text:c="12"/>|</text:p>
      <text:p text:style-name="P22">+---------------+---------------+---------------+---------------+</text:p>
      <text:p text:style-name="P22">| <text:s text:c="20"/>Sous-option 1 <text:s text:c="28"/>|</text:p>
      <text:p text:style-name="P22">. <text:s text:c="62"/>.</text:p>
      <text:p text:style-name="P22">+---------------+---------------+---------------+---------------+</text:p>
      <text:p text:style-name="P22">| <text:s text:c="22"/>... <text:s text:c="36"/>|</text:p>
      <text:p text:style-name="P22">. <text:s text:c="62"/>.</text:p>
      <text:p text:style-name="P22">+---------------+---------------+---------------+---------------+</text:p>
      <text:p text:style-name="P22">| <text:s text:c="20"/>Sous-option n <text:s text:c="28"/>|</text:p>
      <text:p text:style-name="P22">. <text:s text:c="62"/>.</text:p>
      <text:p text:style-name="P22">+---------------+---------------+---------------+---------------+</text:p>
      <text:p text:style-name="Preformatted_20_Text"/>
      <text:p text:style-name="Preformatted_20_Text">Code d'option : OPTION-IPv6_FQDN-MoS (55) - 2 octets.</text:p>
      <text:p text:style-name="Preformatted_20_Text"/>
      <text:p text:style-name="Preformatted_20_Text">Longueur : champ de 16 bits qui indique la longueur de l'option en excluant les champs "Code d'option" et "Longueur".</text:p>
      <text:p text:style-name="Preformatted_20_Text"/>
      <text:p text:style-name="Preformatted_20_Text">Sous-options : série de sous options DHCPv6.</text:p>
      <text:p text:style-name="Preformatted_20_Text"/>
      <text:p text:style-name="P4">Les sous-options suivent le même format (sauf la valeur de code de sous-option et Longueur) que décrit à la Section 3. La valeur du code de sous-option et de Longueur fait 2 octets, et la Longueur n'inclut pas son propre champ ni le champ Code de sous option. La disposition de la sous-option est décrite ci-dessous :</text:p>
      <text:p text:style-name="Preformatted_20_Text"/>
      <text:p text:style-name="P22"><text:s/>0 1 2 3 4 5 6 7 8 9 0 1 2 3 4 5 6 7 8 9 0 1 2 3 4 5 6 7 8 9 0 1</text:p>
      <text:p text:style-name="P22">+-+-+-+-+-+-+-+-+-+-+-+-+-+-+-+-+-+-+-+-+-+-+-+-+-+-+-+-+-+-+-+-+</text:p>
      <text:p text:style-name="P22">| Code de sous option <text:s text:c="10"/>| <text:s text:c="4"/>Longueur <text:s text:c="17"/>|</text:p>
      <text:p text:style-name="P22">+---------------+---------------+---------------+---------------+</text:p>
      <text:p text:style-name="P22">| <text:s text:c="18"/>FQDN <text:s text:c="39"/>|</text:p>
      <text:p text:style-name="P22">. <text:s text:c="62"/>.</text:p>
      <text:p text:style-name="P22">+---------------+---------------+---------------+---------------+</text:p>
      <text:p text:style-name="Preformatted_20_Text"/>
      <text:p text:style-name="Preformatted_20_Text">Les codes de sous-option sont résumés ci-dessous.</text:p>
      <text:p text:style-name="Preformatted_20_Text"/>
      <text:p text:style-name="P24">Code de sous option<text:tab/>Nom du service</text:p>
      <text:p text:style-name="P29">1<text:tab/>IS</text:p>
      <text:p text:style-name="P30">2<text:tab/>CS</text:p>
      <text:p text:style-name="P30">3<text:tab/>ES</text:p>
      <text:p text:style-name="P23"/>
      <text:p text:style-name="P4">La signification et le contenu du codage DHCPv6 de cette option sont exactement les mêmes que décrits à la Section 3, sauf la valeur de Code d'option et de Longueur.</text:p>
      <text:p text:style-name="Preformatted_20_Text"/>
      <text:h text:style-name="Heading_20_1" text:outline-level="1">6.<text:tab/>Usage des options</text:h>
      <text:h text:style-name="P20" text:outline-level="2">6.1<text:tab/>Usage des options de MoS pour DHCPv4</text:h>
      <text:p text:style-name="Preformatted_20_Text">La demande et l'envoi des options DHCPv4 proposées suivent les règles des options DHCP dans la [RFC2131].</text:p>
      <text:p text:style-name="Preformatted_20_Text"/>
      <text:h text:style-name="Heading_20_3" text:outline-level="3"><text:soft-page-break/>6.1.1<text:tab/>Comportement du nœud mobile</text:h>
      <text:p text:style-name="P4">Le nœud mobile peut effectuer une découverte de MoS durant l'association initiale avec un réseau ou quand le service de mobilité est exigé. Il peut aussi essayer d'effectuer la découverte de MoS quand il manque des informations de réseau pour le MoS ou a besoin de changer le MoS pour des raisons quelconques, par exemple, pour récupérer du seul point de défaillance du MoS existant.</text:p>
      <text:p text:style-name="Preformatted_20_Text"/>
      <text:p text:style-name="P4">Afin de découvrir l'adresse IP ou le FQDN d'un MoS, le nœud mobile (client DHCP) DOIT inclure une option Adresse IPv4 de MoS ou une option Liste de noms de domaine de MoS dans la liste de demandes de paramètres (PRL, <text:span text:style-name="T8">Parameter Request List</text:span>) dans les messages DHCP respectifs, comme défini dans la [RFC2131].</text:p>
      <text:p text:style-name="Preformatted_20_Text"/>
      <text:p text:style-name="P4">Le client PEUT inclure une option Adresse IPv4 de MoS ou une option Liste de noms de domaine de MoS qui inclut une ou plusieurs sous-options avec le code de sous-option ou les codes qui représentent le ou les services qui intéressent le nœud mobile. Cependant, un client DEVRAIT être prêt à accepter une réponse provenant d'un serveur qui inclut d'autres sous-options ou n'inclut pas la ou les sous-options demandées.</text:p>
      <text:p text:style-name="Preformatted_20_Text"/>
      <text:h text:style-name="Heading_20_3" text:outline-level="3">6.1.2<text:tab/>Comportement du serveur DHCP</text:h>
      <text:p text:style-name="P4">Quand le serveur DHCP reçoit une option Adresse IPv4 de MoS ou une option Liste de noms de domaine de MoS dans la PRL, le serveur DHCP DOIT inclure l'option dans son message de réponse comme défini dans la [RFC2131].</text:p>
      <text:p text:style-name="Preformatted_20_Text"/>
      <text:p text:style-name="P4">Un serveur PEUT utiliser des sous-options dans l'option Adresse IPv4 de MoS ou une option Liste de noms de domaine de MoS reçue du message du client pour restreindre sa réponse aux sous-options demandées par le client. Dans le cas où le serveur ne peut pas trouver de serveur de mobilité satisfaisant une sous-option demandée, le serveur DEVRAIT retourner l'option MoS avec cette sous-option et la longueur de la sous-option réglée à 0.</text:p>
      <text:p text:style-name="Preformatted_20_Text"/>
      <text:h text:style-name="Heading_20_2" text:outline-level="2">6.2<text:tab/>Usage des options de MoS pour DHCPv6</text:h>
      <text:p text:style-name="Preformatted_20_Text">La demande et l'envoi des options DHCPv6 proposées suivent les règles des options DHCP dans la [RFC3315].</text:p>
      <text:p text:style-name="Preformatted_20_Text"/>
      <text:h text:style-name="Heading_20_3" text:outline-level="3">6.2.1<text:tab/>Comportement du nœud mobile</text:h>
      <text:p text:style-name="P4">Le nœud mobile peut effectuer la découverte de MoS soit durant l'association initiale avec un réseau, soit quand le service de mobilité est exigé. Il peut aussi essayer d'effectuer la découverte de MoS quand il manque des informations de réseau pour le MoS ou a besoin de changer le MoS pour une raison quelconque, par exemple, pour récupérer d'un seul point de défaillance du MoS existant.</text:p>
      <text:p text:style-name="Preformatted_20_Text"/>
      <text:p text:style-name="P4">Afin de découvrir l'adresse IP ou le FQDN d'un MoS, le nœud mobile (client DHCP) DOIT inclure une option Adresse IPv6 de MoS ou une option Liste de noms de domaine de MoS dans l'option Demande d'option (ORO, <text:span text:style-name="T8">Option Request Option</text:span>) dans les messages DHCP respectifs, comme défini dans la [RFC3315].</text:p>
      <text:p text:style-name="Preformatted_20_Text"/>
      <text:p text:style-name="P4">Le client PEUT inclure une option Adresse IPv6 de MoS ou une option Liste de noms de domaines de MoS qui inclut une ou plusieurs sous-options avec le ou les codes de sous-option qui représentent le ou les services qui intéressent le nœud mobile. Cependant, un client DEVRAIT être prêt à accepter une réponse d'un serveur qui inclut d'autres sous-options ou n'inclut pas la ou les sous-options demandées.</text:p>
      <text:p text:style-name="Preformatted_20_Text"/>
      <text:h text:style-name="Heading_20_3" text:outline-level="3">6.2.2<text:tab/>Comportement du serveur DHCP</text:h>
      <text:p text:style-name="P4">Quand le serveur DHCP reçoit une option Adresse IPv6 de MoS ou une option Liste de noms de domaines de MoS dans une ORO, le serveur DHCP DOIT inclure l'option dans son message de réponse comme défini dans la [RFC3315].</text:p>
      <text:p text:style-name="Preformatted_20_Text"/>
      <text:p text:style-name="P4">Un serveur PEUT utiliser des sous-options dans l'option Adresse IPv6 de MoS ou Liste de noms de domaines de MoS reçue du message du client pour restreindre sa réponse aux sous options demandées par le client. Dans le cas où le serveur ne peut pas trouver de serveur de mobilité satisfaisant une sous-option demandée, le serveur DEVRAIT retourner l'option MoS avec cette sous-option et la longueur de la sous-option réglée à 0.</text:p>
      <text:p text:style-name="Preformatted_20_Text"/>
      <text:h text:style-name="Heading_20_1" text:outline-level="1"><text:soft-page-break/>7.<text:tab/>Considérations sur la sécurité</text:h>
      <text:p text:style-name="P17"/>
      <text:p text:style-name="P4">Les considérations sur la sécurité de la [RFC2131] s'appliquent. Si un adversaire s'arrange pour modifier la réponse d'un serveur DHCP ou insère sa propre réponse, un MN pourrait être conduit à contacter un serveur de mobilité félon, qui va éventuellement fournir de mauvaises informations, événements ou commandes pour le transfert inter cellulaire.</text:p>
      <text:p text:style-name="Preformatted_20_Text"/>
      <text:p text:style-name="P4">Il est recommandé d'utiliser les options d'authentification DHCP décrites dans la [RFC3118] lorsque elles sont disponibles. Cela va aussi protéger contre les attaques de déni de service sur les serveurs DHCP. La [RFC3118] fournit des mécanismes pour l'authentification d'entité et de message.</text:p>
      <text:p text:style-name="Preformatted_20_Text"/>
      <text:p text:style-name="P4">Dans les déploiements où l'authentification DHCP n'est pas disponible, les services de sécurité de couche inférieure peuvent être suffisant pour protéger les messages DHCP.</text:p>
      <text:p text:style-name="Preformatted_20_Text"/>
      <text:p text:style-name="P4">Concernant la résolution de nom de domaine, il est recommandé de considérer l'usage de DNSSEC [RFC4033] et les aspects des pratiques opérationnelles de DNSSEC [RFC4641]. Les considérations sur la sécurité décrites dans la [RFC5679] s'appliquent aussi.</text:p>
      <text:p text:style-name="Preformatted_20_Text"/>
      <text:h text:style-name="Heading_20_1" text:outline-level="1">8.<text:tab/>Considérations relatives à l'IANA</text:h>
      <text:p text:style-name="P6"/>
      <text:p text:style-name="Preformatted_20_Text">Le présent document définit deux nouvelles options DHCPv4 comme décrit dans les sections 2 et 3.</text:p>
      <text:p text:style-name="Preformatted_20_Text"/>
      <text:p text:style-name="Preformatted_20_Text">Option Adresse IPv4 de MoS pour DHCPv4 (OPTION-IPv4_Address-MoS) : 139</text:p>
      <text:p text:style-name="Preformatted_20_Text"/>
      <text:p text:style-name="Preformatted_20_Text">Option Liste de noms de domaines de MoS pour DHCPv4 (OPTION-IPv4_FQDN-MoS) : 140</text:p>
      <text:p text:style-name="Preformatted_20_Text"/>
      <text:p text:style-name="P4">Le présent document crée un nouveau registre pour les champs de sous-option dans les options Adresse DHCPv4 de MoS et FQDN, appelé "Type de service IEEE 802.21" (sections 2 et 3).</text:p>
      <text:p text:style-name="Preformatted_20_Text"/>
      <text:p text:style-name="Preformatted_20_Text">IS : 1</text:p>
      <text:p text:style-name="Preformatted_20_Text">CS : 2</text:p>
      <text:p text:style-name="Preformatted_20_Text">ES : 3</text:p>
      <text:p text:style-name="Preformatted_20_Text"/>
      <text:p text:style-name="P4">Les valeurs "0" et "255" sont réservées. Les <text:s/>valeurs de "1" à "3" sont allouées comme ci-dessus, et le reste est disponible. Les nouvelles valeurs peuvent être allouées via action de normalisation, comme défini dans la [RFC5226].</text:p>
      <text:p text:style-name="Preformatted_20_Text"/>
      <text:p text:style-name="Preformatted_20_Text">Le présent document définit aussi deux options DHCPv6 comme décrit dans les sections 4 et 5.</text:p>
      <text:p text:style-name="Preformatted_20_Text"/>
      <text:p text:style-name="Preformatted_20_Text">Option Adresse IPv6 de MoS pour DHCPv6 (OPTION-IPv6_Address-MoS) : 54</text:p>
      <text:p text:style-name="Preformatted_20_Text"/>
      <text:p text:style-name="Preformatted_20_Text">Option Liste de noms de domaine de MoS pour DHCPv6 (OPTION-IPv6_FQDN-MoS) : 55</text:p>
      <text:p text:style-name="Preformatted_20_Text"/>
      <text:p text:style-name="P4">Le présent document crée un nouveau registre pour le champ Sous-option dans les options Adresse DHCPv6 de MoS et FQDN, appelé "Type de service IPv6 IEEE 802.21" (sections 4 et 5).</text:p>
      <text:p text:style-name="Preformatted_20_Text"/>
      <text:p text:style-name="Preformatted_20_Text">IS : 1</text:p>
      <text:p text:style-name="Preformatted_20_Text">CS : 2</text:p>
      <text:p text:style-name="Preformatted_20_Text">ES : 3</text:p>
      <text:p text:style-name="Preformatted_20_Text"/>
      <text:p text:style-name="P4">Les valeurs "0" et "65535" sont réservées. Les valeurs "1" à "3" sont allouées comme ci-dessus, et le reste est disponible. De nouvelles valeurs peuvent être allouées via une action de normalisation, comme défini dans la [RFC5226].</text:p>
      <text:p text:style-name="Preformatted_20_Text"/>
      <text:h text:style-name="Heading_20_1" text:outline-level="1">9.<text:tab/>Remerciements</text:h>
      <text:p text:style-name="Preformatted_20_Text"/>
      <text:p text:style-name="P4">Les auteurs tiennent à remercier les personnes suivantes de leurs précieux commentaires : Alfred Hoenes, Bernie Volz, David W. Hankins, Jari Arkko, Telemaco Melia, Ralph Droms, Ted Lemon, Vijay Devarapalli, et Yoshihiro Ohba.</text:p>
      <text:p text:style-name="Preformatted_20_Text"/>
      <text:h text:style-name="Heading_20_1" text:outline-level="1"><text:soft-page-break/>10.<text:tab/>Références</text:h>
      <text:h text:style-name="P21" text:outline-level="2">10.1<text:tab/>Références normatives</text:h>
      <text:p text:style-name="P5"/>
      <text:p text:style-name="P11"><text:span text:style-name="T1">[RFC</text:span><text:a xlink:type="simple" xlink:href="http://www.rfc-editor.org/rfc/rfc2119.txt" office:target-frame-name="_blank" xlink:show="new" text:style-name="Internet_20_link" text:visited-style-name="Visited_20_Internet_20_Link"><text:span text:style-name="T5">2119</text:span></text:a><text:span text:style-name="T1">]<text:tab/>S. Bradner, "</text:span><text:a xlink:type="simple" xlink:href="http://abcdrfc.free.fr/rfc-vf/pdf/rfc2119.pdf" text:style-name="Internet_20_link" text:visited-style-name="Visited_20_Internet_20_Link"><text:span text:style-name="T5">Mots clés à utiliser</text:span></text:a><text:span text:style-name="T1"> dans les RFC pour indiquer les niveaux d'exigence", BCP 14, mars 1997.</text:span><text:span text:style-name="T2"> </text:span><text:span text:style-name="T3">DOI 10.17487/RFC2119, </text:span><text:span text:style-name="T2">(MàJ par </text:span><text:a xlink:type="simple" xlink:href="http://www.rfc-editor.org/rfc/rfc8174.txt" text:style-name="Internet_20_link" text:visited-style-name="Visited_20_Internet_20_Link"><text:span text:style-name="T5">RFC8174</text:span></text:a><text:span text:style-name="T1">)</text:span></text:p>
      <text:p text:style-name="P27"/>
      <text:p text:style-name="P11"><text:span text:style-name="T1">[RFC</text:span><text:a xlink:type="simple" xlink:href="http://www.rfc-editor.org/rfc/rfc2131.txt" text:style-name="Internet_20_link" text:visited-style-name="Visited_20_Internet_20_Link"><text:span text:style-name="T5">2131</text:span></text:a><text:span text:style-name="T1">]<text:tab/>R. Droms, "Protocole de </text:span><text:a xlink:type="simple" xlink:href="http://abcdrfc.free.fr/rfc-vf/pdf/rfc2131.pdf" text:style-name="Internet_20_link" text:visited-style-name="Visited_20_Internet_20_Link"><text:span text:style-name="T5">configuration dynamique d'hôte</text:span></text:a><text:span text:style-name="T1">", mars 1997.</text:span><text:span text:style-name="T2"> (DS) (Mà J par </text:span><text:span text:style-name="T1">RFC</text:span><text:a xlink:type="simple" xlink:href="http://www.rfc-editor.org/rfc/rfc3396.txt" text:style-name="Internet_20_link" text:visited-style-name="Visited_20_Internet_20_Link"><text:span text:style-name="T5">3396</text:span></text:a><text:span text:style-name="T1">,</text:span><text:span text:style-name="T2"> </text:span><text:span text:style-name="T1">RFC</text:span><text:a xlink:type="simple" xlink:href="http://www.rfc-editor.org/rfc/rfc4361.txt" text:style-name="Internet_20_link" text:visited-style-name="Visited_20_Internet_20_Link"><text:span text:style-name="T5">4361</text:span></text:a><text:span text:style-name="T1">, RFC</text:span><text:a xlink:type="simple" xlink:href="http://www.rfc-editor.org/rfc/rfc5494.txt" text:style-name="Internet_20_link" text:visited-style-name="Visited_20_Internet_20_Link"><text:span text:style-name="T5">5494</text:span></text:a><text:span text:style-name="T1">, et RFC</text:span><text:a xlink:type="simple" xlink:href="http://www.rfc-editor.org/rfc/rfc6849.txt" text:style-name="Internet_20_link" text:visited-style-name="Visited_20_Internet_20_Link"><text:span text:style-name="T5">6849</text:span></text:a><text:span text:style-name="T1">)</text:span></text:p>
      <text:p text:style-name="P15"/>
      <text:p text:style-name="P11"><text:span text:style-name="T1">[RFC</text:span><text:a xlink:type="simple" xlink:href="http://www.rfc-editor.org/rfc/rfc3118.txt" office:target-frame-name="_blank" xlink:show="new" text:style-name="Internet_20_link" text:visited-style-name="Visited_20_Internet_20_Link"><text:span text:style-name="T5">3118</text:span></text:a><text:span text:style-name="T1">]<text:tab/>R. Droms et W. Arbaugh, "</text:span><text:a xlink:type="simple" xlink:href="http://abcdrfc.free.fr/rfc-vf/pdf/rfc3118.pdf" text:style-name="Internet_20_link" text:visited-style-name="Visited_20_Internet_20_Link"><text:span text:style-name="T5">Authentification des messages</text:span></text:a><text:span text:style-name="T1"> DHCP", juin 2001. </text:span><text:span text:style-name="T2">(P.S.)</text:span><text:span text:style-name="T1"> </text:span></text:p>
      <text:p text:style-name="P15"/>
      <text:p text:style-name="P11"><text:span text:style-name="T1">[RFC</text:span><text:a xlink:type="simple" xlink:href="http://www.rfc-editor.org/rfc/rfc3315.txt" office:target-frame-name="_blank" xlink:show="new" text:style-name="Internet_20_link" text:visited-style-name="Visited_20_Internet_20_Link"><text:span text:style-name="T5">3315</text:span></text:a><text:span text:style-name="T1">]<text:tab/>R. Droms, J. Bound, B. Volz, T. Lemon, C. Perkins et M. Carney, "Protocole de </text:span><text:a xlink:type="simple" xlink:href="http://abcdrfc.free.fr/rfc-vf/pdf/rfc3315.pdf" text:style-name="Internet_20_link" text:visited-style-name="Visited_20_Internet_20_Link"><text:span text:style-name="T5">configuration dynamique d'hôte</text:span></text:a><text:span text:style-name="T1"> pour IPv6 (DHCPv6)", juillet 2003. (</text:span><text:span text:style-name="T2">MàJ par</text:span><text:span text:style-name="T1"> </text:span><text:a xlink:type="simple" xlink:href="http://www.rfc-editor.org/rfc/rfc6422.txt" office:target-frame-name="_blank" xlink:show="new" text:style-name="Internet_20_link" text:visited-style-name="Visited_20_Internet_20_Link"><text:span text:style-name="T5">RFC6422</text:span></text:a><text:span text:style-name="T1"> et </text:span><text:a xlink:type="simple" xlink:href="http://www.rfc-editor.org/rfc/rfc6644.txt" text:style-name="Internet_20_link" text:visited-style-name="Visited_20_Internet_20_Link"><text:span text:style-name="T5">RFC6644</text:span></text:a><text:span text:style-name="T1">, </text:span><text:a xlink:type="simple" xlink:href="http://www.rfc-editor.org/rfc/rfc7227.txt" text:style-name="Internet_20_link" text:visited-style-name="Visited_20_Internet_20_Link"><text:span text:style-name="T5">RFC7227</text:span></text:a><text:span text:style-name="T1"> </text:span><text:span text:style-name="T2">; rendue obsolète par</text:span><text:span text:style-name="T1"> </text:span><text:a xlink:type="simple" xlink:href="http://www.rfc-editor.org/rfc/rfc8415.txt" text:style-name="Internet_20_link" text:visited-style-name="Visited_20_Internet_20_Link"><text:span text:style-name="T5">RFC8415</text:span></text:a><text:span text:style-name="T1">)</text:span></text:p>
      <text:p text:style-name="P15"/>
      <text:p text:style-name="P11"><text:span text:style-name="T1">[RFC</text:span><text:a xlink:type="simple" xlink:href="http://www.rfc-editor.org/rfc/rfc3396.txt" office:target-frame-name="_blank" xlink:show="new" text:style-name="Internet_20_link" text:visited-style-name="Visited_20_Internet_20_Link"><text:span text:style-name="T5">3396</text:span></text:a><text:span text:style-name="T1">]<text:tab/>T. Lemon et S. Cheshire, "</text:span><text:a xlink:type="simple" xlink:href="http://abcdrfc.free.fr/rfc-vf/rfc3396.html" text:style-name="Internet_20_link" text:visited-style-name="Visited_20_Internet_20_Link"><text:span text:style-name="T5">Codage d'options longues</text:span></text:a><text:span text:style-name="T1"> dans le protocole de configuration dynamique d'hôte (DHCPv4)", novembre 2002.</text:span></text:p>
      <text:p text:style-name="P15"/>
      <text:p text:style-name="P11"><text:span text:style-name="T1">[RFC</text:span><text:a xlink:type="simple" xlink:href="http://www.rfc-editor.org/rfc/rfc4033.txt" office:target-frame-name="_blank" xlink:show="new" text:style-name="Internet_20_link" text:visited-style-name="Visited_20_Internet_20_Link"><text:span text:style-name="T5">4033</text:span></text:a><text:span text:style-name="T1">]<text:tab/>R. Arends, et autres, "Introduction et </text:span><text:a xlink:type="simple" xlink:href="http://abcdrfc.free.fr/rfc-vf/rfc4033.html" text:style-name="Internet_20_link" text:visited-style-name="Visited_20_Internet_20_Link"><text:span text:style-name="T5">exigences pour la sécurité du DNS</text:span></text:a><text:span text:style-name="T1">", mars 2005, DOI 10.17487/RFC4033</text:span></text:p>
      <text:p text:style-name="P15"/>
      <text:p text:style-name="P36">[RFC<text:a xlink:type="simple" xlink:href="http://www.rfc-editor.org/rfc/rfc5226.txt" office:target-frame-name="_blank" xlink:show="new" text:style-name="Internet_20_link" text:visited-style-name="Visited_20_Internet_20_Link"><text:span text:style-name="Internet_20_link"><text:span text:style-name="T6">5226</text:span></text:span></text:a>]<text:tab/>T. Narten et H. Alvestrand, "Lignes directrices pour la rédaction d'une section Considérations relatives à l'IANA dans les RFC", BCP 26, mai 2008. (<text:span text:style-name="T8">Remplace </text:span><text:a xlink:type="simple" xlink:href="http://www.rfc-editor.org/rfc/rfc2434.txt" office:target-frame-name="_blank" xlink:show="new" text:style-name="Internet_20_link" text:visited-style-name="Visited_20_Internet_20_Link"><text:span text:style-name="Internet_20_link"><text:span text:style-name="T6">RFC2434</text:span></text:span></text:a> <text:span text:style-name="T8">; remplacée par</text:span> <text:a xlink:type="simple" xlink:href="http://www.rfc-editor.org/rfc/rfc8126.txt" text:style-name="Internet_20_link" text:visited-style-name="Visited_20_Internet_20_Link"><text:span text:style-name="Internet_20_link"><text:span text:style-name="T6">RFC8126</text:span></text:span></text:a>) </text:p>
      <text:p text:style-name="P36"/>
      <text:p text:style-name="P35"><text:span text:style-name="T9">[</text:span><text:a xlink:type="simple" xlink:href="http://www.rfc-editor.org/rfc/rfc5677.txt" text:style-name="Internet_20_link" text:visited-style-name="Visited_20_Internet_20_Link"><text:span text:style-name="Internet_20_link"><text:span text:style-name="T7">RFC5677</text:span></text:span></text:a><text:span text:style-name="T9">]<text:tab/>T. Melia, éd., G. Bajko, S. Das, N. Golmie, JC. </text:span>Zuniga, "<text:a xlink:type="simple" xlink:href="http://abcdrfc.free.fr/rfc-vf/pdf/rfc5677.pdf" text:style-name="Internet_20_link" text:visited-style-name="Visited_20_Internet_20_Link">Conception du cadre</text:a> des services de mobilité IEEE 802.21 (MSFD)", décembre 2009. <text:span text:style-name="T8">(P. S.)</text:span></text:p>
      <text:p text:style-name="P35"/>
      <text:p text:style-name="P35">[<text:a xlink:type="simple" xlink:href="http://www.rfc-editor.org/rfc/rfc5679.txt" text:style-name="Internet_20_link" text:visited-style-name="Visited_20_Internet_20_Link"><text:span text:style-name="Internet_20_link"><text:span text:style-name="T6">RFC5679</text:span></text:span></text:a>]<text:tab/>G. Bajko, "<text:a xlink:type="simple" xlink:href="http://abcdrfc.free.fr/rfc-vf/pdf/rfc5679.pdf" text:style-name="Internet_20_link" text:visited-style-name="Visited_20_Internet_20_Link">Localisation des services</text:a> de mobilité IEEE 802.21 avec le DNS" décembre 2009. <text:span text:style-name="T8">(P. S.)</text:span></text:p>
      <text:p text:style-name="WW-Default"/>
      <text:h text:style-name="Heading_20_2" text:outline-level="2">10.2<text:tab/>Références pour information</text:h>
      <text:p text:style-name="P6"/>
      <text:p text:style-name="P11"><text:span text:style-name="T1">[RFC</text:span><text:a xlink:type="simple" xlink:href="http://www.rfc-editor.org/rfc/rfc4641.txt" office:target-frame-name="_blank" xlink:show="new" text:style-name="Internet_20_link" text:visited-style-name="Visited_20_Internet_20_Link"><text:span text:style-name="T5">4641</text:span></text:a><text:span text:style-name="T1">]<text:tab/>O. Kolkman, R. Gieben, "</text:span><text:a xlink:type="simple" xlink:href="http://abcdrfc.free.fr/rfc-vf/pdf/rfc4641.pdf" text:style-name="Internet_20_link" text:visited-style-name="Visited_20_Internet_20_Link"><text:span text:style-name="T1">Fonctionnement pratique de DNSSEC</text:span></text:a><text:span text:style-name="T1">", septembre 2006. </text:span><text:span text:style-name="T2">(Remplace</text:span><text:span text:style-name="T1"> </text:span><text:a xlink:type="simple" xlink:href="http://www.rfc-editor.org/rfc/rfc2541.txt" office:target-frame-name="_blank" xlink:show="new" text:style-name="Internet_20_link" text:visited-style-name="Visited_20_Internet_20_Link"><text:span text:style-name="T5">RFC2541</text:span></text:a><text:span text:style-name="T1">) </text:span><text:span text:style-name="T2">(Information)</text:span></text:p>
      <text:p text:style-name="P15"/>
      <text:p text:style-name="P33">[IEEE80221] "IEEE Standard for Local and Metropolitan Area Networks - Part 21: Media Independent Handover Services", IEEE LAN/MAN Std 802.21-2008, janvier 2009. <text:a xlink:type="simple" xlink:href="http://www.ieee802.org/21/private/Published%20Spec/802.21-2008.pdf" text:style-name="Internet_20_link" text:visited-style-name="Visited_20_Internet_20_Link">http://www.ieee802.org/21/private/Published%20Spec/802.21-2008.pdf</text:a> (l'accès au document est réservé aux membres).</text:p>
      <text:p text:style-name="Preformatted_20_Text"/>
      <text:h text:style-name="Heading_20_1" text:outline-level="1">Adresse des auteurs</text:h>
      <text:p text:style-name="P6"/>
      <table:table table:name="Tableau3" table:style-name="Tableau3">
        <table:table-column table:style-name="Tableau3.A"/>
        <table:table-column table:style-name="Tableau3.B"/>
        <table:table-row>
          <table:table-cell table:style-name="Tableau3.A1" office:value-type="string">
            <text:p text:style-name="Preformatted_20_Text">Gabor Bajko</text:p>
          </table:table-cell>
          <table:table-cell office:value-type="string">
            <text:p text:style-name="Preformatted_20_Text">Subir Das</text:p>
          </table:table-cell>
        </table:table-row>
        <table:table-row>
          <table:table-cell table:style-name="Tableau3.A1" office:value-type="string">
            <text:p text:style-name="Preformatted_20_Text">Nokia</text:p>
          </table:table-cell>
          <table:table-cell office:value-type="string">
            <text:p text:style-name="Preformatted_20_Text">Telcordia Technologies Inc.</text:p>
          </table:table-cell>
        </table:table-row>
        <table:table-row>
          <table:table-cell table:style-name="Tableau3.A1" office:value-type="string">
            <text:p text:style-name="Preformatted_20_Text">mél : <text:a xlink:type="simple" xlink:href="mailto:gabor.bajko@nokia.com" text:style-name="Internet_20_link" text:visited-style-name="Visited_20_Internet_20_Link">gabor.bajko@nokia.com</text:a></text:p>
          </table:table-cell>
          <table:table-cell office:value-type="string">
            <text:p text:style-name="Preformatted_20_Text">mél : <text:a xlink:type="simple" xlink:href="mailto:subir@research.telcordia.com" text:style-name="Internet_20_link" text:visited-style-name="Visited_20_Internet_20_Link">subir@research.telcordia.com</text:a></text:p>
          </table:table-cell>
        </table:table-row>
      </table:table>
      <text:p text:style-name="Preformatted_20_Tex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 svg:font-family="'Courier New'" style:font-family-generic="modern"/>
    <style:font-face style:name="Times New Roman2" svg:font-family="'Times New Roman'" style:font-family-generic="roman"/>
    <style:font-face style:name="Lucida Sans1" svg:font-family="'Lucida Sans'" style:font-family-generic="swiss"/>
    <style:font-face style:name="Courier New1" svg:font-family="'Courier New'" style:font-family-generic="modern" style:font-pitch="fixed"/>
    <style:font-face style:name="Times New Roman" svg:font-family="'Times New Roman'" style:font-family-generic="roman" style:font-pitch="variable"/>
    <style:font-face style:name="Times New Roman1" svg:font-family="'Times New Roman'" style:font-adornments="Gras"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fr" style:country-asian="FR" style:font-size-complex="12pt" style:language-complex="fr" style:country-complex="FR"/>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font-name-asian="SimSun" style:font-size-asian="12pt" style:language-asian="fr" style:country-asian="FR" style:font-name-complex="Lucida Sans" style:font-size-complex="12pt" style:language-complex="fr" style:country-complex="F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background-color="#ffffff">
        <style:background-image/>
      </style:paragraph-properties>
      <style:text-properties fo:color="#000000" fo:font-size="10pt"/>
    </style:style>
    <style:style style:name="Heading" style:family="paragraph" style:parent-style-name="Standard" style:next-style-name="Text_20_body" style:class="text">
      <style:paragraph-properties fo:margin-top="0.423cm" fo:margin-bottom="0.212cm" fo:text-align="center" style:justify-single-word="false" fo:keep-with-next="always"/>
      <style:text-properties style:font-name="Times New Roman1" fo:font-size="16pt" fo:font-weight="bold"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Preformatted_20_Text" style:display-name="Preformatted Text" style:family="paragraph" style:parent-style-name="Standard" style:class="html">
      <style:paragraph-properties fo:margin-top="0cm" fo:margin-bottom="0cm"/>
      <style:text-properties style:font-name="Times New Roman2" fo:font-size="10pt" style:font-name-asian="Times New Roman2" style:font-size-asian="10pt" style:font-name-complex="Times New Roman2" style:font-size-complex="10pt"/>
    </style:style>
    <style:style style:name="Heading_20_1" style:display-name="Heading 1" style:family="paragraph" style:parent-style-name="Heading" style:next-style-name="Text_20_body" style:default-outline-level="1" style:class="text">
      <style:paragraph-properties fo:text-align="start" style:justify-single-word="false"/>
      <style:text-properties style:font-name="Times New Roman1" fo:font-size="12pt" fo:font-weight="bold" style:font-size-asian="115%" style:font-weight-asian="bold" style:font-size-complex="115%" style:font-weight-complex="normal"/>
    </style:style>
    <style:style style:name="Heading_20_2" style:display-name="Heading 2" style:family="paragraph" style:parent-style-name="Heading" style:next-style-name="Text_20_body" style:default-outline-level="2" style:class="text">
      <style:paragraph-properties fo:text-align="start" style:justify-single-word="false">
        <style:tab-stops>
          <style:tab-stop style:position="1cm"/>
        </style:tab-stops>
      </style:paragraph-properties>
      <style:text-properties style:font-name="Times New Roman1" fo:font-size="10pt" fo:font-style="normal" fo:font-weight="bold" style:font-size-asian="14pt" style:font-style-asian="italic" style:font-weight-asian="bold" style:font-size-complex="14pt" style:font-style-complex="italic" style:font-weight-complex="norma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ab-stops/>
      </style:paragraph-properties>
      <style:text-properties fo:font-size="10pt" fo:font-weight="bold" style:font-weight-asian="bold" style:font-weight-complex="normal"/>
    </style:style>
    <style:style style:name="Head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Footer" style:family="paragraph" style:parent-style-name="Standard" style:class="extra">
      <style:paragraph-properties text:number-lines="false" text:line-number="0">
        <style:tab-stops>
          <style:tab-stop style:position="8.751cm" style:type="center"/>
          <style:tab-stop style:position="17.501cm" style:type="right"/>
        </style:tab-stops>
      </style:paragraph-properties>
    </style:style>
    <style:style style:name="Heading_20_3" style:display-name="Heading 3" style:family="paragraph" style:parent-style-name="Heading" style:next-style-name="Text_20_body" style:default-outline-level="3" style:class="text">
      <style:paragraph-properties fo:text-align="start" style:justify-single-word="false">
        <style:tab-stops>
          <style:tab-stop style:position="1.199cm"/>
        </style:tab-stops>
      </style:paragraph-properties>
      <style:text-properties style:font-name="Times New Roman1" fo:font-size="10pt" fo:font-weight="bold" style:font-size-asian="14pt" style:font-weight-asian="bold" style:font-size-complex="14pt" style:font-weight-complex="normal"/>
    </style:style>
    <style:style style:name="Heading_20_4" style:display-name="Heading 4" style:family="paragraph" style:parent-style-name="Heading" style:next-style-name="Text_20_body" style:default-outline-level="4" style:class="text">
      <style:paragraph-properties fo:text-align="start" style:justify-single-word="false">
        <style:tab-stops>
          <style:tab-stop style:position="1.499cm"/>
        </style:tab-stops>
      </style:paragraph-properties>
      <style:text-properties style:font-name="Times New Roman1" fo:font-size="10pt" fo:font-style="normal" fo:font-weight="bold" style:font-size-asian="85%" style:font-style-asian="italic" style:font-weight-asian="bold" style:font-size-complex="85%" style:font-style-complex="italic" style:font-weight-complex="normal"/>
    </style:style>
    <style:style style:name="WW-Default" style:family="paragraph">
      <style:paragraph-properties fo:margin-left="2cm" fo:margin-right="0cm" fo:orphans="0" fo:widows="0" fo:hyphenation-ladder-count="no-limit" fo:text-indent="-2cm" style:auto-text-indent="false"/>
      <style:text-properties style:use-window-font-color="true" style:font-name="Times New Roman" fo:font-size="10pt" fo:language="fr" fo:country="FR" style:letter-kerning="true"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50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002cm" style:type="right" style:leader-style="dotted" style:leader-text="."/>
        </style:tab-stops>
      </style:paragraph-properties>
    </style:style>
    <style:style style:name="Texte_20_brut" style:display-name="Texte brut" style:family="paragraph" style:parent-style-name="Standard">
      <style:text-properties style:font-name="Courier New" fo:font-size="10pt" style:font-size-asian="10pt" style:font-name-complex="Courier New" style:font-size-complex="10pt"/>
    </style:style>
    <style:style style:name="retrait1" style:family="paragraph" style:parent-style-name="Standard">
      <style:paragraph-properties fo:margin-left="0.635cm" fo:margin-right="0cm" fo:text-indent="-0.635cm" style:auto-text-indent="false">
        <style:tab-stops/>
      </style:paragraph-properties>
    </style:style>
    <style:style style:name="retrait_20_1" style:display-name="retrait 1" style:family="paragraph" style:parent-style-name="List" style:master-page-name="">
      <style:paragraph-properties fo:margin-left="1.035cm" fo:margin-right="0cm" fo:margin-top="0cm" fo:margin-bottom="0cm" fo:text-indent="-0.529cm" style:auto-text-indent="false" style:page-number="auto" fo:background-color="#ffffff">
        <style:background-image/>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fo:margin-left="-1.487cm" fo:margin-right="-1.002cm" fo:text-indent="0cm" style:auto-text-indent="false" style:page-number="auto" text:number-lines="false" text:line-number="0">
        <style:tab-stops>
          <style:tab-stop style:position="10.47cm" style:type="center"/>
          <style:tab-stop style:position="18.027cm"/>
          <style:tab-stop style:position="19.985cm" style:type="right"/>
        </style:tab-stops>
      </style:paragraph-properties>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499cm" fo:margin-bottom="1.499cm" fo:margin-left="2cm" fo:margin-right="1.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RFC5674<text:tab/>Options DHCP pour services de mobilité IEEE 802.21<text:tab/>Bajko &amp; Das</text:p>
      </style:header>
      <style:footer>
        <text:p text:style-name="MP2">page - <text:page-number text:select-page="current">9</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date>2026-05-20T10:09:45.63</dc:date>
    <dc:creator>Claude Brière de L'Isle</dc:creator>
    <meta:generator>OpenOffice/4.1.16$Win32 OpenOffice.org_project/4116m3$Build-9816</meta:generator>
    <meta:editing-duration>P2DT21H36M2S</meta:editing-duration>
    <meta:editing-cycles>76</meta:editing-cycles>
    <meta:document-statistic meta:table-count="2" meta:image-count="0" meta:object-count="0" meta:page-count="9" meta:paragraph-count="266" meta:word-count="4092" meta:character-count="26874"/>
  </office:meta>
</office:document-meta>
</file>