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Courier New" svg:font-family="'Courier New'" style:font-family-generic="modern"/>
    <style:font-face style:name="Times New Roman2" svg:font-family="'Times New Roman'" style:font-family-generic="roman"/>
    <style:font-face style:name="Lucida Sans1" svg:font-family="'Lucida Sans'" style:font-family-generic="swiss"/>
    <style:font-face style:name="Times New Roman" svg:font-family="'Times New Roman'" style:font-family-generic="roman" style:font-pitch="variable"/>
    <style:font-face style:name="Times New Roman1" svg:font-family="'Times New Roman'" style:font-adornments="Gras" style:font-family-generic="roman"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Tableau2" style:family="table">
      <style:table-properties style:width="17.485cm" fo:margin-left="-0.007cm" fo:margin-right="0.023cm" table:align="margins"/>
    </style:style>
    <style:style style:name="Tableau2.A" style:family="table-column">
      <style:table-column-properties style:column-width="11.007cm" style:rel-column-width="41252*"/>
    </style:style>
    <style:style style:name="Tableau2.B" style:family="table-column">
      <style:table-column-properties style:column-width="6.479cm" style:rel-column-width="24283*"/>
    </style:style>
    <style:style style:name="Tableau2.A1" style:family="table-cell" style:data-style-name="N100">
      <style:table-cell-properties fo:padding="0cm" fo:border="none"/>
    </style:style>
    <style:style style:name="Tableau1" style:family="table">
      <style:table-properties style:width="17.501cm" table:align="margins"/>
    </style:style>
    <style:style style:name="Tableau1.A" style:family="table-column">
      <style:table-column-properties style:column-width="6.985cm" style:rel-column-width="26155*"/>
    </style:style>
    <style:style style:name="Tableau1.B" style:family="table-column">
      <style:table-column-properties style:column-width="5.503cm" style:rel-column-width="20607*"/>
    </style:style>
    <style:style style:name="Tableau1.C" style:family="table-column">
      <style:table-column-properties style:column-width="5.013cm" style:rel-column-width="18773*"/>
    </style:style>
    <style:style style:name="Tableau1.A1" style:family="table-cell">
      <style:table-cell-properties fo:padding="0cm" fo:border="none"/>
    </style:style>
    <style:style style:name="P1" style:family="paragraph" style:parent-style-name="Header" style:master-page-name="">
      <style:paragraph-properties fo:margin-left="-1.487cm" fo:margin-right="-1.002cm" fo:text-indent="0cm" style:auto-text-indent="false" style:page-number="auto" text:number-lines="false" text:line-number="0">
        <style:tab-stops>
          <style:tab-stop style:position="9.537cm" style:type="center"/>
          <style:tab-stop style:position="14.487cm"/>
          <style:tab-stop style:position="15.228cm"/>
          <style:tab-stop style:position="19.985cm" style:type="right"/>
        </style:tab-stops>
      </style:paragraph-properties>
    </style:style>
    <style:style style:name="P2" style:family="paragraph" style:parent-style-name="Footer">
      <style:paragraph-properties fo:text-align="center" style:justify-single-word="false"/>
    </style:style>
    <style:style style:name="P3" style:family="paragraph" style:parent-style-name="Preformatted_20_Text">
      <style:text-properties fo:font-weight="bold" style:font-weight-asian="bold" style:font-weight-complex="bold"/>
    </style:style>
    <style:style style:name="P4" style:family="paragraph" style:parent-style-name="Preformatted_20_Text">
      <style:paragraph-properties>
        <style:tab-stops>
          <style:tab-stop style:position="1.363cm"/>
          <style:tab-stop style:position="2.611cm"/>
          <style:tab-stop style:position="5.985cm"/>
        </style:tab-stops>
      </style:paragraph-properties>
      <style:text-properties fo:font-weight="bold" style:font-weight-asian="bold" style:font-weight-complex="bold"/>
    </style:style>
    <style:style style:name="P5" style:family="paragraph" style:parent-style-name="Preformatted_20_Text">
      <style:paragraph-properties fo:text-align="justify" style:justify-single-word="false"/>
    </style:style>
    <style:style style:name="P6" style:family="paragraph" style:parent-style-name="Preformatted_20_Text">
      <style:text-properties style:font-name="Times New Roman" fo:font-size="10pt" fo:background-color="#ffffff" style:font-size-asian="10pt" style:font-size-complex="10pt"/>
    </style:style>
    <style:style style:name="P7" style:family="paragraph" style:parent-style-name="Preformatted_20_Text">
      <style:text-properties fo:background-color="#ffffff"/>
    </style:style>
    <style:style style:name="P8" style:family="paragraph" style:parent-style-name="Preformatted_20_Text">
      <style:paragraph-properties>
        <style:tab-stops>
          <style:tab-stop style:position="1.693cm"/>
          <style:tab-stop style:position="2.822cm"/>
          <style:tab-stop style:position="6.068cm"/>
        </style:tab-stops>
      </style:paragraph-properties>
    </style:style>
    <style:style style:name="P9" style:family="paragraph" style:parent-style-name="Texte_20_brut">
      <style:text-properties style:font-name="Times New Roman" style:font-name-complex="Times New Roman"/>
    </style:style>
    <style:style style:name="P10" style:family="paragraph" style:parent-style-name="Texte_20_brut">
      <style:paragraph-properties fo:text-align="justify" style:justify-single-word="false"/>
      <style:text-properties style:font-name="Times New Roman" style:font-name-complex="Times New Roman"/>
    </style:style>
    <style:style style:name="P11" style:family="paragraph" style:parent-style-name="Texte_20_brut">
      <style:text-properties style:font-name="Times New Roman" fo:font-weight="bold" style:font-weight-asian="bold" style:font-name-complex="Times New Roman"/>
    </style:style>
    <style:style style:name="P12" style:family="paragraph" style:parent-style-name="Texte_20_brut">
      <style:text-properties style:font-name="Times New Roman" fo:background-color="#ffffff" style:font-name-complex="Times New Roman"/>
    </style:style>
    <style:style style:name="P13" style:family="paragraph" style:parent-style-name="Texte_20_brut">
      <style:paragraph-properties fo:text-align="justify" style:justify-single-word="false"/>
    </style:style>
    <style:style style:name="P14" style:family="paragraph" style:parent-style-name="Contents_20_Heading">
      <style:text-properties fo:font-size="12pt" style:font-size-asian="12pt" style:font-size-complex="12pt"/>
    </style:style>
    <style:style style:name="P15" style:family="paragraph" style:parent-style-name="Contents_20_1">
      <style:paragraph-properties>
        <style:tab-stops>
          <style:tab-stop style:position="17.501cm" style:type="right" style:leader-style="dotted" style:leader-text="."/>
        </style:tab-stops>
      </style:paragraph-properties>
    </style:style>
    <style:style style:name="P16" style:family="paragraph" style:parent-style-name="Contents_20_2">
      <style:paragraph-properties>
        <style:tab-stops>
          <style:tab-stop style:position="17.002cm" style:type="right" style:leader-style="dotted" style:leader-text="."/>
        </style:tab-stops>
      </style:paragraph-properties>
    </style:style>
    <style:style style:name="P17" style:family="paragraph" style:parent-style-name="Standard">
      <style:paragraph-properties fo:margin-left="1.9cm" fo:margin-right="0cm" fo:text-align="justify" style:justify-single-word="false" fo:text-indent="-1.9cm" style:auto-text-indent="false"/>
    </style:style>
    <style:style style:name="P18" style:family="paragraph" style:parent-style-name="Standard">
      <style:paragraph-properties fo:margin-left="1.9cm" fo:margin-right="0cm" fo:text-indent="-1.9cm" style:auto-text-indent="false"/>
      <style:text-properties style:font-name="Times New Roman" fo:font-size="10pt" style:font-size-asian="10pt" style:font-size-complex="10pt"/>
    </style:style>
    <style:style style:name="P19" style:family="paragraph" style:parent-style-name="Standard">
      <style:paragraph-properties fo:margin-left="1.9cm" fo:margin-right="0cm" fo:text-align="justify" style:justify-single-word="false" fo:text-indent="-1.9cm" style:auto-text-indent="false"/>
      <style:text-properties style:font-name="Times New Roman" fo:font-size="10pt" style:font-size-asian="10pt" style:font-size-complex="10pt"/>
    </style:style>
    <style:style style:name="P20" style:family="paragraph" style:parent-style-name="Standard">
      <style:text-properties fo:background-color="#ffffff"/>
    </style:style>
    <style:style style:name="P21" style:family="paragraph" style:parent-style-name="Standard">
      <style:paragraph-properties fo:text-align="justify" style:justify-single-word="false"/>
    </style:style>
    <style:style style:name="P22" style:family="paragraph" style:parent-style-name="WW-Default">
      <style:paragraph-properties fo:text-align="justify" style:justify-single-word="false"/>
    </style:style>
    <style:style style:name="P23" style:family="paragraph" style:parent-style-name="retrait_20_1">
      <style:text-properties fo:font-size="10pt" style:font-name-complex="Lucida Sans1"/>
    </style:style>
    <style:style style:name="P24" style:family="paragraph" style:parent-style-name="retrait_20_1">
      <style:paragraph-properties fo:margin-left="0.517cm" fo:margin-right="0cm" fo:margin-top="0cm" fo:margin-bottom="0cm" fo:text-align="justify" style:justify-single-word="false" fo:text-indent="-0.529cm" style:auto-text-indent="false" fo:background-color="transparent">
        <style:background-image/>
      </style:paragraph-properties>
    </style:style>
    <style:style style:name="P25" style:family="paragraph" style:parent-style-name="retrait_20_1" style:master-page-name="">
      <style:paragraph-properties fo:margin-left="0.517cm" fo:margin-right="0cm" fo:margin-top="0cm" fo:margin-bottom="0cm" fo:text-align="justify" style:justify-single-word="false" fo:text-indent="-0.529cm" style:auto-text-indent="false" style:page-number="auto" fo:background-color="#ffffff">
        <style:background-image/>
      </style:paragraph-properties>
    </style:style>
    <style:style style:name="P26" style:family="paragraph" style:parent-style-name="retrait_20_1">
      <style:paragraph-properties fo:margin-left="0.529cm" fo:margin-right="0cm" fo:margin-top="0cm" fo:margin-bottom="0cm" fo:text-align="justify" style:justify-single-word="false" fo:text-indent="-0.529cm" style:auto-text-indent="false" fo:background-color="#ffffff">
        <style:background-image/>
      </style:paragraph-properties>
    </style:style>
    <style:style style:name="P27" style:family="paragraph" style:parent-style-name="retrait_20_1" style:master-page-name="">
      <style:paragraph-properties fo:margin-left="0.529cm" fo:margin-right="0cm" fo:margin-top="0cm" fo:margin-bottom="0cm" fo:text-indent="-0.529cm" style:auto-text-indent="false" style:page-number="auto" fo:background-color="#ffffff">
        <style:background-image/>
      </style:paragraph-properties>
    </style:style>
    <style:style style:name="P28" style:family="paragraph" style:parent-style-name="retrait_20_1" style:master-page-name="">
      <style:paragraph-properties fo:margin-left="0.529cm" fo:margin-right="0cm" fo:margin-top="0cm" fo:margin-bottom="0cm" fo:text-align="justify" style:justify-single-word="false" fo:text-indent="-0.529cm" style:auto-text-indent="false" style:page-number="auto" fo:background-color="#ffffff">
        <style:background-image/>
      </style:paragraph-properties>
    </style:style>
    <style:style style:name="P29" style:family="paragraph" style:parent-style-name="Preformatted_20_Text">
      <style:paragraph-properties fo:keep-together="always" fo:keep-with-next="always"/>
    </style:style>
    <style:style style:name="P30" style:family="paragraph" style:parent-style-name="Preformatted_20_Text">
      <style:paragraph-properties fo:text-align="justify" style:justify-single-word="false" fo:keep-together="always" fo:keep-with-next="always"/>
    </style:style>
    <style:style style:name="P31" style:family="paragraph" style:parent-style-name="Heading_20_2">
      <style:paragraph-properties fo:margin-top="0.12cm" fo:margin-bottom="0.21cm"/>
    </style:style>
    <style:style style:name="P32" style:family="paragraph" style:parent-style-name="Heading_20_1" style:master-page-name="">
      <style:paragraph-properties fo:keep-together="always" style:page-number="auto" fo:keep-with-next="always"/>
    </style:style>
    <style:style style:name="T1" style:family="text">
      <style:text-properties style:font-name="Times New Roman" fo:font-size="10pt" style:font-size-asian="10pt" style:font-size-complex="10pt"/>
    </style:style>
    <style:style style:name="T2" style:family="text">
      <style:text-properties style:font-name="Times New Roman" fo:font-size="10pt" fo:font-style="italic" style:font-size-asian="10pt" style:font-style-asian="italic" style:font-size-complex="10pt" style:font-style-complex="italic"/>
    </style:style>
    <style:style style:name="T3" style:family="text">
      <style:text-properties style:font-name="Times New Roman" fo:font-size="10pt" fo:font-style="normal" style:font-size-asian="10pt" style:font-style-asian="normal" style:font-size-complex="10pt" style:font-style-complex="normal"/>
    </style:style>
    <style:style style:name="T4" style:family="text">
      <style:text-properties style:font-name="Times New Roman" style:font-name-complex="Times New Roman"/>
    </style:style>
    <style:style style:name="T5" style:family="text">
      <style:text-properties fo:color="#0000ff" style:font-name="Times New Roman" fo:font-size="10pt" fo:language="zxx" fo:country="none" style:text-underline-style="solid" style:text-underline-width="auto" style:text-underline-color="font-color" style:font-size-asian="10pt" style:language-asian="zxx" style:country-asian="none" style:font-size-complex="10pt"/>
    </style:style>
    <style:style style:name="T6" style:family="text">
      <style:text-properties fo:color="#0000ff" fo:language="zxx" fo:country="none" style:text-underline-style="solid" style:text-underline-width="auto" style:text-underline-color="font-color" style:language-asian="zxx" style:country-asian="none"/>
    </style:style>
    <style:style style:name="T7" style:family="text">
      <style:text-properties fo:font-style="italic" style:font-style-asian="italic" style:font-style-complex="italic"/>
    </style:style>
    <style:style style:name="T8" style:family="text">
      <style:text-properties fo:font-weight="bold" style:font-weight-asian="bold" style:font-weight-complex="bold"/>
    </style:style>
    <style:style style:name="T9" style:family="text">
      <style:text-properties fo:font-size="10pt" style:font-size-asian="10pt" style:font-size-complex="10pt"/>
    </style:style>
    <style:style style:name="T10" style:family="text">
      <style:text-properties fo:font-size="10pt" style:font-name-complex="Lucida Sans1"/>
    </style:style>
    <style:style style:name="T11" style:family="text">
      <style:text-properties fo:font-style="normal" style:font-style-asian="normal" style:font-style-complex="normal"/>
    </style:style>
    <style:style style:name="Sect1" style:family="section">
      <style:section-properties style:editable="false">
        <style:columns fo:column-count="1" fo:column-gap="0cm"/>
      </style:section-properties>
    </style:style>
    <number:text-style style:name="N100">
      <number:text-content/>
    </number:tex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able:table table:name="Tableau2" table:style-name="Tableau2">
        <table:table-column table:style-name="Tableau2.A"/>
        <table:table-column table:style-name="Tableau2.B"/>
        <table:table-row>
          <table:table-cell table:style-name="Tableau2.A1" office:value-type="float" office:value="0">
            <text:p text:style-name="Preformatted_20_Text">Équipe d'ingénierie de l'Internet (IETF)</text:p>
          </table:table-cell>
          <table:table-cell table:style-name="Tableau2.A1" office:value-type="float" office:value="0">
            <text:p text:style-name="Preformatted_20_Text">J. Schoenwaelder, Jacobs University Bremen</text:p>
          </table:table-cell>
        </table:table-row>
        <table:table-row>
          <table:table-cell table:style-name="Tableau2.A1" office:value-type="float" office:value="0">
            <text:p text:style-name="P3">Request for Comments: 5676</text:p>
          </table:table-cell>
          <table:table-cell table:style-name="Tableau2.A1" office:value-type="float" office:value="0">
            <text:p text:style-name="Preformatted_20_Text">A. Clemm, Cisco Systems</text:p>
          </table:table-cell>
        </table:table-row>
        <table:table-row>
          <table:table-cell table:style-name="Tableau2.A1" office:value-type="float" office:value="0">
            <text:p text:style-name="Preformatted_20_Text">Catégorie : Sur la voie de la normalisation</text:p>
          </table:table-cell>
          <table:table-cell table:style-name="Tableau2.A1" office:value-type="float" office:value="0">
            <text:p text:style-name="Preformatted_20_Text">A. Karmakar, Cisco Systems India Pvt Ltd</text:p>
          </table:table-cell>
        </table:table-row>
        <table:table-row>
          <table:table-cell table:style-name="Tableau2.A1" office:value-type="float" office:value="0">
            <text:p text:style-name="Preformatted_20_Text">ISSN: 2070-1721</text:p>
          </table:table-cell>
          <table:table-cell table:style-name="Tableau2.A1" office:value-type="float" office:value="0">
            <text:p text:style-name="Preformatted_20_Text">octobre 2009</text:p>
          </table:table-cell>
        </table:table-row>
        <table:table-row>
          <table:table-cell table:style-name="Tableau2.A1">
            <text:p text:style-name="Preformatted_20_Text"/>
          </table:table-cell>
          <table:table-cell table:style-name="Tableau2.A1" office:value-type="float" office:value="0">
            <text:p text:style-name="Preformatted_20_Text">Traduction Claude Brière de L'Isle</text:p>
          </table:table-cell>
        </table:table-row>
      </table:table>
      <text:p text:style-name="Preformatted_20_Text"/>
      <text:p text:style-name="Heading">Définitions des objets gérés pour la transposition des messages SYSLOG en notifications du protocole simple de gestion de réseau (SNMP)</text:p>
      <text:p text:style-name="Text_20_body"/>
      <text:p text:style-name="P3">Résumé</text:p>
      <text:p text:style-name="P5"><text:span text:style-name="T4">Le présent </text:span>document décrit comment envoyer des informations d'alarme dans syslog. Il inclut la transposition des sévérités perçues de l'UIT en champs de messages syslog. Il inclut aussi un certain nombre de définitions SD-PARAM spécifiques d'alarme provenant de la Recommandation UIT-T X.733 et de la MIB Alarm de l'IETF.</text:p>
      <text:p text:style-name="Preformatted_20_Text"/>
      <text:p text:style-name="P11">Statut de ce mémoire</text:p>
      <text:p text:style-name="P9">Ceci est un document de l’Internet sur la voie de la normalisation.</text:p>
      <text:p text:style-name="P9"/>
      <text:p text:style-name="P10">Le présent document a été produit par l’équipe d’ingénierie de l’Internet (IETF). Il représente le consensus de la communauté de l’IETF. Il a subi une révision publique et sa publication a été approuvée par le groupe de pilotage de l’ingénierie de l’Internet (IESG). Tous les documents approuvés par l’IESG ne sont pas candidats à devenir une norme de l’Internet ; voir la Section 2 de la RFC5741.</text:p>
      <text:p text:style-name="P9"/>
      <text:p text:style-name="Texte_20_brut"><text:span text:style-name="T4">Les informations sur le statut actuel du présent document, tout errata, et comment fournir des réactions sur lui peuvent être obtenues à </text:span><text:a xlink:type="simple" xlink:href="http://www.rfc-editor.org/info/rfc5676" text:style-name="Internet_20_link" text:visited-style-name="Visited_20_Internet_20_Link"><text:span text:style-name="Internet_20_link"><text:span text:style-name="T4">http://www.rfc-editor.org/info/rfc5676</text:span></text:span></text:a><text:span text:style-name="T4"> </text:span></text:p>
      <text:p text:style-name="P9"/>
      <text:p text:style-name="P11">Notice de droits de reproduction</text:p>
      <text:p text:style-name="P9">Copyright (c) 2009 IETF Trust et les personnes identifiées comme auteurs du document. Tous droits réservés.</text:p>
      <text:p text:style-name="P9"/>
      <text:p text:style-name="P13"><text:span text:style-name="T4">Le présent document est soumis au BCP 78 et aux dispositions légales de l’IETF Trust qui se rapportent aux documents de l’IETF (</text:span><text:a xlink:type="simple" xlink:href="http://trustee.ietf.org/license-info" text:style-name="Internet_20_link" text:visited-style-name="Visited_20_Internet_20_Link"><text:span text:style-name="Internet_20_link"><text:span text:style-name="T4">http://trustee.ietf.org/license-info</text:span></text:span></text:a><text:span text:style-name="T4">) en vigueur à la date de publication de ce document. Prière de revoir ces documents avec attention, car ils décrivent vos droits et obligations par rapport à ce document. Les composants de code extraits du présent document doivent inclure le texte de licence simplifié de BSD comme décrit au paragraphe 4.e des dispositions légales du Trust et sont fournis sans garantie comme décrit dans la licence de BSD simplifiée.</text:span></text:p>
      <text:p text:style-name="Preformatted_20_Text"/>
      <text:table-of-content text:style-name="Sect1" text:name="Table des matières1">
        <text:table-of-content-source text:outline-level="2" text:use-index-marks="false">
          <text:index-title-template text:style-name="Contents_20_Heading">Table des matières</text:index-title-template>
          <text:table-of-content-entry-template text:outline-level="1" text:style-name="Contents_20_1">
            <text:index-entry-chapter/>
            <text:index-entry-text/>
            <text:index-entry-tab-stop style:type="right" style:leader-char="."/>
            <text:index-entry-page-number/>
          </text:table-of-content-entry-template>
          <text:table-of-content-entry-template text:outline-level="2" text:style-name="Contents_20_2">
            <text:index-entry-chapter/>
            <text:index-entry-text/>
            <text:index-entry-tab-stop style:type="right" style:leader-char="."/>
            <text:index-entry-page-number/>
          </text:table-of-content-entry-template>
          <text:table-of-content-entry-template text:outline-level="3" text:style-name="Contents_20_3">
            <text:index-entry-chapter/>
            <text:index-entry-text/>
            <text:index-entry-tab-stop style:type="right" style:leader-char="."/>
            <text:index-entry-page-number/>
          </text:table-of-content-entry-template>
          <text:table-of-content-entry-template text:outline-level="4" text:style-name="Contents_20_4">
            <text:index-entry-chapter/>
            <text:index-entry-text/>
            <text:index-entry-tab-stop style:type="right" style:leader-char="."/>
            <text:index-entry-page-number/>
          </text:table-of-content-entry-template>
          <text:table-of-content-entry-template text:outline-level="5" text:style-name="Contents_20_5">
            <text:index-entry-chapter/>
            <text:index-entry-text/>
            <text:index-entry-tab-stop style:type="right" style:leader-char="."/>
            <text:index-entry-page-number/>
          </text:table-of-content-entry-template>
          <text:table-of-content-entry-template text:outline-level="6" text:style-name="Contents_20_6">
            <text:index-entry-chapter/>
            <text:index-entry-text/>
            <text:index-entry-tab-stop style:type="right" style:leader-char="."/>
            <text:index-entry-page-number/>
          </text:table-of-content-entry-template>
          <text:table-of-content-entry-template text:outline-level="7" text:style-name="Contents_20_7">
            <text:index-entry-chapter/>
            <text:index-entry-text/>
            <text:index-entry-tab-stop style:type="right" style:leader-char="."/>
            <text:index-entry-page-number/>
          </text:table-of-content-entry-template>
          <text:table-of-content-entry-template text:outline-level="8" text:style-name="Contents_20_8">
            <text:index-entry-chapter/>
            <text:index-entry-text/>
            <text:index-entry-tab-stop style:type="right" style:leader-char="."/>
            <text:index-entry-page-number/>
          </text:table-of-content-entry-template>
          <text:table-of-content-entry-template text:outline-level="9" text:style-name="Contents_20_9">
            <text:index-entry-chapter/>
            <text:index-entry-text/>
            <text:index-entry-tab-stop style:type="right" style:leader-char="."/>
            <text:index-entry-page-number/>
          </text:table-of-content-entry-template>
          <text:table-of-content-entry-template text:outline-level="10" text:style-name="Contents_20_10">
            <text:index-entry-chapter/>
            <text:index-entry-text/>
            <text:index-entry-tab-stop style:type="right" style:leader-char="."/>
            <text:index-entry-page-number/>
          </text:table-of-content-entry-template>
        </text:table-of-content-source>
        <text:index-body>
          <text:index-title text:style-name="Sect1" text:name="Table des matières1_Head">
            <text:p text:style-name="P14">Table des matières</text:p>
          </text:index-title>
          <text:p text:style-name="P15">1. Introduction<text:tab/>1</text:p>
          <text:p text:style-name="P15">2. Cadre de gestion standard de l'Internet<text:tab/>2</text:p>
          <text:p text:style-name="P15">3. Conventions<text:tab/>2</text:p>
          <text:p text:style-name="P15">4. Vue d'ensemble<text:tab/>2</text:p>
          <text:p text:style-name="P15">5. Relations avec les autres modules de MIB<text:tab/>3</text:p>
          <text:p text:style-name="P15">6. Relations de la notification SNMP à la transposition SYSLOG<text:tab/>3</text:p>
          <text:p text:style-name="P15">7. Définitions<text:tab/>4</text:p>
          <text:p text:style-name="P15">8. Exemple d'utilisation<text:tab/>12</text:p>
          <text:p text:style-name="P15">9. Considérations relatives à l'IANA<text:tab/>12</text:p>
          <text:p text:style-name="P15">10. Considérations sur la sécurité<text:tab/>12</text:p>
          <text:p text:style-name="P15">11. Remerciements<text:tab/>13</text:p>
          <text:p text:style-name="P15">12. Références<text:tab/>13</text:p>
          <text:p text:style-name="P16">12.1 Références normatives<text:tab/>13</text:p>
          <text:p text:style-name="P16">12.2 Références pour information<text:tab/>13</text:p>
          <text:p text:style-name="P15">Adresse des auteurs<text:tab/>14</text:p>
        </text:index-body>
      </text:table-of-content>
      <text:p text:style-name="Preformatted_20_Text"/>
      <text:h text:style-name="Heading_20_1" text:outline-level="1">1.<text:tab/>Introduction</text:h>
      <text:p text:style-name="Preformatted_20_Text"/>
      <text:p text:style-name="P5">SNMP ([RFC3410], [RFC3411]) et SYSLOG [RFC5424] sont deux protocoles largement utilisés pour communiquer des <text:soft-page-break/>notifications d'événement. Bien que la coexistence de plusieurs protocoles de gestion dans un environnement de fonctionnement soit possible, certains environnements exigent que toutes les notifications d'événement soient collectées par un seul automate de système, comme un collecteur SYSLOG ou un receveur de notifications SNMP, via un seul protocole de gestion. Dans de tels environnements, il est nécessaire de traduire les notifications d'événement entre les protocoles de gestion.</text:p>
      <text:p text:style-name="Preformatted_20_Text"/>
      <text:p text:style-name="P5">Le présent document définit un module de MIB SNMP pour représenter les messages SYSLOG et pour envoyer des messages SYSLOG comme notifications SNMP aux receveurs de notifications SNMP.</text:p>
      <text:p text:style-name="Preformatted_20_Text"/>
      <text:h text:style-name="Heading_20_1" text:outline-level="1">2.<text:tab/>Cadre de gestion standard de l'Internet</text:h>
      <text:p text:style-name="Preformatted_20_Text"/>
      <text:p text:style-name="P5">Pour une vue détaillée des documents qui décrivent le cadre actuel de gestion de l'Internet, voir la Section 7 de la [RFC3410].</text:p>
      <text:p text:style-name="Preformatted_20_Text"/>
      <text:p text:style-name="P5">L'accès aux objets est fait via un magasin virtuel d'informations, appelé la base de données d'informations de gestion (MIB, <text:span text:style-name="T7">Management Information Base</text:span>). L'accès aux objets de MIB se fait généralement par le protocole simple de gestion de réseau (SNMP, <text:span text:style-name="T7">Simple Network Management Protocol</text:span>). Les objets dans la MIB sont définis en utilisant les mécanismes définis dans la structure des informations de gestion (SMI, <text:span text:style-name="T7">Structure of Management Information</text:span>). Le présent mémoire spécifie un module de MIB conforme à SMIv2, décrit dans le STD 58, [RFC2578], [RFC2579] et [RFC2580].</text:p>
      <text:p text:style-name="Preformatted_20_Text"/>
      <text:h text:style-name="Heading_20_1" text:outline-level="1">3.<text:tab/>Conventions</text:h>
      <text:p text:style-name="Preformatted_20_Text"/>
      <text:p text:style-name="P21">Les mots clés "DOIT", "NE DOIT PAS", "EXIGE", "DEVRA", "NE DEVRA PAS", "DEVRAIT", "NE DEVRAIT PAS", "RECOMMANDE", "PEUT", et "FACULTATIF" en majuscules dans ce document sont à interpréter comme décrit dans le BCP 14, [RFC2119].</text:p>
      <text:p text:style-name="P12"/>
      <text:h text:style-name="Heading_20_1" text:outline-level="1">4.<text:tab/>Vue d'ensemble</text:h>
      <text:p text:style-name="Preformatted_20_Text"/>
      <text:p text:style-name="P5">Les messages SYSLOG sont traduits en SNMP par un traducteur de SYSLOG en SNMP. Un tel traducteur agit comme un collecteur SYSLOG [RFC5424] et met en œuvre un module de MIB conformément à l'architecture SNMP [RFC3411]. Le traducteur peut être étroitement couplé à un agent SNMP ou peut s'interfacer avec un agent SNMP via un protocole de sous agent.</text:p>
      <text:p text:style-name="Preformatted_20_Text"/>
      <text:p text:style-name="P5">Après l'initialisation, le traducteur de SYSLOG en SNMP va écouter les messages SYSLOG. À réception d'un message, le message va être analysé pour extraire les informations comme décrit dans le module de MIB. Un tableau conceptuel est rempli avec les informations extraites du message SYSLOG, et finalement une notification peut être générée.</text:p>
      <text:p text:style-name="Preformatted_20_Text"/>
      <text:p text:style-name="P5">Le module de MIB est organisé en un groupe de scalaires et deux tableaux. Le groupe syslogMsgControl contient deux scalaires qui contrôlent le nombre maximum de messages SYSLOG enregistrés dans les tableaux et contrôlent aussi si des notifications SNMP sont générées pour des messages SYSLOG.</text:p>
      <text:p text:style-name="Preformatted_20_Text"/>
      <text:p text:style-name="Preformatted_20_Text"><text:s text:c="3"/>--syslogMsgObjects(1)</text:p>
      <text:p text:style-name="Preformatted_20_Text"><text:s text:c="6"/>|</text:p>
      <text:p text:style-name="Preformatted_20_Text"><text:s text:c="6"/>+--syslogMsgControl(1)</text:p>
      <text:p text:style-name="Preformatted_20_Text"><text:s text:c="11"/>|</text:p>
      <text:p text:style-name="Preformatted_20_Text"><text:s text:c="11"/>+-- Unsigned32 syslogMsgTableMaxSize(1)</text:p>
      <text:p text:style-name="Preformatted_20_Text"><text:s text:c="11"/>+-- TruthValue syslogMsgEnableNotifications(2)</text:p>
      <text:p text:style-name="Preformatted_20_Text"/>
      <text:p text:style-name="Preformatted_20_Text">Le syslogMsgTable contient une entrée pour chaque message SYSLOG enregistré. Les champs de base des messages SYSLOG ainsi que les propriétés des messages sont représentés dans les différentes colonnes du tableau conceptuel.</text:p>
      <text:p text:style-name="Preformatted_20_Text"/>
      <text:p text:style-name="Preformatted_20_Text"><text:s text:c="3"/>--syslogMsgObjects(1)</text:p>
      <text:p text:style-name="Preformatted_20_Text"><text:s text:c="6"/>|</text:p>
      <text:p text:style-name="Preformatted_20_Text"><text:s text:c="5"/>+--syslogMsgTable(2)</text:p>
      <text:p text:style-name="Preformatted_20_Text"><text:s text:c="10"/>|</text:p>
      <text:p text:style-name="Preformatted_20_Text"><text:soft-page-break/><text:s text:c="10"/>+--syslogMsgEntry(1) [syslogMsgIndex]</text:p>
      <text:p text:style-name="Preformatted_20_Text"><text:s text:c="15"/>|</text:p>
      <text:p text:style-name="Preformatted_20_Text"><text:s text:c="14"/>+-- Unsigned32 <text:s text:c="8"/>syslogMsgIndex(1)</text:p>
      <text:p text:style-name="Preformatted_20_Text"><text:s text:c="14"/>+-- SyslogFacility <text:s text:c="4"/>syslogMsgFacility(2)</text:p>
      <text:p text:style-name="Preformatted_20_Text"><text:s text:c="14"/>+-- SyslogSeverity <text:s text:c="3"/>syslogMsgSeverity(3)</text:p>
      <text:p text:style-name="Preformatted_20_Text"><text:s text:c="14"/>+-- Unsigned32 <text:s text:c="8"/>syslogMsgVersion(4)</text:p>
      <text:p text:style-name="Preformatted_20_Text"><text:s text:c="14"/>+-- SyslogTimeStamp syslogMsgTimeStamp(5)</text:p>
      <text:p text:style-name="Preformatted_20_Text"><text:s text:c="14"/>+-- DisplayString <text:s text:c="5"/>syslogMsgHostName(6)</text:p>
      <text:p text:style-name="Preformatted_20_Text"><text:s text:c="14"/>+-- DisplayString <text:s text:c="5"/>syslogMsgAppName(7)</text:p>
      <text:p text:style-name="Preformatted_20_Text"><text:s text:c="14"/>+-- DisplayString <text:s text:c="5"/>syslogMsgProcID(8)</text:p>
      <text:p text:style-name="Preformatted_20_Text"><text:s text:c="14"/>+-- DisplayString <text:s text:c="5"/>syslogMsgMsgID(9)</text:p>
      <text:p text:style-name="Preformatted_20_Text"><text:s text:c="14"/>+-- Unsigned32 <text:s text:c="8"/>syslogMsgSDParams(10)</text:p>
      <text:p text:style-name="Preformatted_20_Text"><text:s text:c="14"/>+-- OctetString <text:s text:c="9"/>syslogMsgMsg(11)</text:p>
      <text:p text:style-name="Preformatted_20_Text"/>
      <text:p text:style-name="P5">Le syslogMsgSDTable contient une entrée pour chaque paramètre d'élément de données structuré contenu dans un message SYSLOG. Comme les éléments de données structurés sont facultatifs, la relation entre le syslogMsgTable et le syslogMsgSDTable va de un à zéro à un à plusieurs.</text:p>
      <text:p text:style-name="Preformatted_20_Text"/>
      <text:p text:style-name="Preformatted_20_Text"><text:s text:c="3"/>--syslogMsgObjects(1)</text:p>
      <text:p text:style-name="Preformatted_20_Text"><text:s text:c="6"/>|</text:p>
      <text:p text:style-name="Preformatted_20_Text"><text:s text:c="6"/>+--syslogMsgSDTable(3)</text:p>
      <text:p text:style-name="Preformatted_20_Text"><text:s text:c="11"/>|</text:p>
      <text:p text:style-name="Preformatted_20_Text"><text:s text:c="11"/>+--syslogMsgSDEntry(1) <text:s text:c="6"/>[syslogMsgIndex,</text:p>
      <text:p text:style-name="Preformatted_20_Text"><text:s text:c="17"/>| <text:s text:c="42"/>syslogMsgSDParamIndex,</text:p>
      <text:p text:style-name="Preformatted_20_Text"><text:s text:c="17"/>| <text:s text:c="42"/>syslogMsgSDID,</text:p>
      <text:p text:style-name="Preformatted_20_Text"><text:s text:c="17"/>| <text:s text:c="42"/>syslogMsgSDParamName]</text:p>
      <text:p text:style-name="Preformatted_20_Text"><text:s text:c="17"/>|</text:p>
      <text:p text:style-name="Preformatted_20_Text"><text:s text:c="16"/>+-- Unsigned32 <text:s text:c="22"/>syslogMsgSDParamIndex(1)</text:p>
      <text:p text:style-name="Preformatted_20_Text"><text:s text:c="16"/>+-- DisplayString <text:s text:c="19"/>syslogMsgSDID(2)</text:p>
      <text:p text:style-name="Preformatted_20_Text"><text:s text:c="16"/>+-- DisplayString <text:s text:c="19"/>syslogMsgSDParamName(3)</text:p>
      <text:p text:style-name="Preformatted_20_Text"><text:s text:c="16"/>+-- SyslogParamValueString <text:s/>syslogMsgSDParamValue(4)</text:p>
      <text:p text:style-name="Preformatted_20_Text"/>
      <text:h text:style-name="Heading_20_1" text:outline-level="1">5.<text:tab/>Relations avec les autres modules de MIB</text:h>
      <text:p text:style-name="Preformatted_20_Text"/>
      <text:p text:style-name="P5">La NOTIFICATION-LOG-MIB [RFC3014] fournit un mécanisme générique pour enregistrer les notifications SNMP afin de traiter les notifications SNMP perdues, par exemple, à cause de problèmes temporaires de communication. Les applications peuvent interroger le registre des notifications pour vérifier qu'elles n'ont pas manqué d'importantes notifications SNMP.</text:p>
      <text:p text:style-name="Preformatted_20_Text"/>
      <text:p text:style-name="P5">Le module de MIB défini dans le présent mémoire donne un mécanisme pour enregistrer les notifications SYSLOG. Cet enregistrement supplémentaire de notifications SYSLOG est fourni parce que (a) les messages SYSLOG pourraient ne pas conduire à une notification SNMP (ceci est configurable) et (b) les notifications SNMP pourraient ne pas porter toutes les informations associées à une notification SYSLOG.</text:p>
      <text:p text:style-name="Preformatted_20_Text"/>
      <text:p text:style-name="P5">Le module de MIB IMPORTE des objets de SNMPv2-SMI [RFC2578], SNMPv2-TC [RFC2579], SNMPv2-CONF [RFC2580], SNMP-FRAMEWORK-MIB [RFC3411], et SYSLOG-TC-MIB [RFC5427].</text:p>
      <text:p text:style-name="Preformatted_20_Text"/>
      <text:p text:style-name="P5">La convention textuelle SyslogParamValueString utilise le format de transformation UTF-8 du jeu de caractères de la norme internationale ISO/CEI 10646-1 défini dans la [RFC3629].</text:p>
      <text:p text:style-name="Preformatted_20_Text"/>
      <text:h text:style-name="Heading_20_1" text:outline-level="1">6.<text:tab/>Relations de la notification SNMP à la transposition SYSLOG</text:h>
      <text:p text:style-name="Preformatted_20_Text"/>
      <text:p text:style-name="P5">Un document d'accompagnement [RFC5675] définit une transposition de notifications SNMP en messages SYSLOG. Cette section discute les possibilités d'utiliser une combinaison des deux spécifications.</text:p>
      <text:p text:style-name="Preformatted_20_Text"/>
      <text:p text:style-name="P5">Un collecteur SYSLOG qui met en œuvre le module de MIB SYSLOG-MSG et la transposition des notifications SNMP en messages SYSLOG peut être configuré à traduire les messages SYSLOG reçus qui contiennent des notifications SNMP en <text:soft-page-break/>la notification SNMP originale. Dans ce cas, les tableaux pertinents de la SYSLOG-MSG-MIB ne vont pas être remplis pour les messages SYSLOG portant des notifications SNMP. Cette configuration permet aux opérateurs de construire une chaîne de transmission où les notifications SNMP sont "tunnelées" à travers les messages SYSLOG. Du fait des restrictions de taille des transports SYSLOG et du codage textuel plus verbeux utilisé par SYSLOG, il est possible que le contenu de la notification SNMP soit tronqué quand il est tunnelé à travers SYSLOG, et donc la notification SNMP résultante peut être incomplète.</text:p>
      <text:p text:style-name="Preformatted_20_Text"/>
      <text:p text:style-name="P5">Une application de gestion SNMP qui prend en charge la SYSLOG-MSG-MIB et la transposition de notifications SNMP en messages SYSLOG peut traiter les informations provenant de la SYSLOG-MSG-MIB afin d'émettre un message SYSLOG représentant le message SYSLOG enregistré dans le module SYSLOG-MSG-MIB. Cette configuration permet aux opérateurs de construire une chaîne de transmission où les messages SYSLOG sont "tunnelés" à travers les messages SNMP. Un receveur de notification peut déterminer si une syslogMsgNotification contenait tous les paramètres d'élément de données structuré d'un message SYSLOG. En cas de paramètres manquants, une application de transmission DOIT restituer les paramètres manquants à partir de la SYSLOG-MSG-MIB. L'interrogation régulière de la SYSLOG-MSG-MIB peut être utilisée pour s'occuper de toute notification SNMP perdue.</text:p>
      <text:p text:style-name="Preformatted_20_Text"/>
      <text:h text:style-name="Heading_20_1" text:outline-level="1">7.<text:tab/>Définitions</text:h>
      <text:p text:style-name="Preformatted_20_Text"/>
      <text:p text:style-name="Preformatted_20_Text">DÉFINITIONS DE SYSLOG-MSG-MIB ::= DÉBUT</text:p>
      <text:p text:style-name="Preformatted_20_Text"/>
      <text:p text:style-name="Preformatted_20_Text"><text:s/>IMPORTE</text:p>
      <text:p text:style-name="Preformatted_20_Text"><text:s text:c="5"/>MODULE-IDENTITY, TYPE D'OBJET, NOTIFICATION-TYPE, Unsigned32, mib-2</text:p>
      <text:p text:style-name="Preformatted_20_Text"><text:s text:c="9"/>DE SNMPv2-SMI</text:p>
      <text:p text:style-name="Preformatted_20_Text"><text:s text:c="5"/>TEXTUAL-CONVENTION, DisplayString, TruthValue</text:p>
      <text:p text:style-name="Preformatted_20_Text"><text:s text:c="9"/>DE SNMPv2-TC</text:p>
      <text:p text:style-name="Preformatted_20_Text"><text:s text:c="5"/>OBJECT-GROUP, NOTIFICATION-GROUP, MODULE-COMPLIANCE</text:p>
      <text:p text:style-name="Preformatted_20_Text"><text:s text:c="9"/>DE SNMPv2-CONF</text:p>
      <text:p text:style-name="Preformatted_20_Text"><text:s text:c="5"/>SyslogFacility, SyslogSeverity</text:p>
      <text:p text:style-name="Preformatted_20_Text"><text:s text:c="9"/>DE SYSLOG-TC-MIB;</text:p>
      <text:p text:style-name="Preformatted_20_Text"/>
      <text:p text:style-name="Preformatted_20_Text">IDENTITÉ DE MODULE syslogMsgMib </text:p>
      <text:p text:style-name="Preformatted_20_Text"><text:s text:c="5"/>DERNIERE MISE A JOUR "200908130800Z"</text:p>
      <text:p text:style-name="Preformatted_20_Text"><text:s text:c="5"/>ORGANISATION "Groupe de travail OPSAWG de l'IETF"</text:p>
      <text:p text:style-name="Preformatted_20_Text"><text:s text:c="5"/>INFORMATIONS DE CONTACT</text:p>
      <text:p text:style-name="Preformatted_20_Text"><text:s text:c="9"/>"Juergen Schoenwaelder</text:p>
      <text:p text:style-name="Preformatted_20_Text"><text:s text:c="10"/>&lt;j.schoenwaelder@jacobs-university.de&gt;</text:p>
      <text:p text:style-name="Preformatted_20_Text"><text:s text:c="10"/>Jacobs University Bremen</text:p>
      <text:p text:style-name="Preformatted_20_Text"><text:s text:c="10"/>Campus Ring 1</text:p>
      <text:p text:style-name="Preformatted_20_Text"><text:s text:c="10"/>28757 Bremen</text:p>
      <text:p text:style-name="Preformatted_20_Text"><text:s text:c="10"/>Germany</text:p>
      <text:p text:style-name="Preformatted_20_Text"/>
      <text:p text:style-name="Preformatted_20_Text"><text:s text:c="10"/>Alexander Clemm</text:p>
      <text:p text:style-name="Preformatted_20_Text"><text:s text:c="10"/>&lt;alex@cisco.com&gt;</text:p>
      <text:p text:style-name="Preformatted_20_Text"><text:s text:c="10"/>Cisco Systems</text:p>
      <text:p text:style-name="Preformatted_20_Text"><text:s text:c="10"/>170 West Tasman Drive</text:p>
      <text:p text:style-name="Preformatted_20_Text"><text:s text:c="10"/>San Jose, CA 95134-1706</text:p>
      <text:p text:style-name="Preformatted_20_Text"><text:s text:c="10"/>USA</text:p>
      <text:p text:style-name="Preformatted_20_Text"/>
      <text:p text:style-name="Preformatted_20_Text"><text:s text:c="10"/>Anirban Karmakar</text:p>
      <text:p text:style-name="Preformatted_20_Text"><text:s text:c="10"/>&lt;akarmaka@cisco.com&gt;</text:p>
      <text:p text:style-name="Preformatted_20_Text"><text:s text:c="10"/>Cisco Systems India Pvt Ltd</text:p>
      <text:p text:style-name="Preformatted_20_Text"><text:s text:c="10"/>SEZ Unit, Cessna Business Park,</text:p>
      <text:p text:style-name="Preformatted_20_Text"><text:s text:c="10"/>Sarjapur Marathahalli ORR,</text:p>
      <text:p text:style-name="Preformatted_20_Text"><text:s text:c="10"/>Bangalore, Karnataka 560103</text:p>
      <text:p text:style-name="Preformatted_20_Text"><text:s text:c="10"/>India"</text:p>
      <text:p text:style-name="Preformatted_20_Text"/>
      <text:p text:style-name="Preformatted_20_Text">DESCRIPTION : "Ce module de MIB représente les messages SYSLOG comme des objets SNMP.</text:p>
      <text:p text:style-name="Preformatted_20_Text">Copyright (c) 2009 IETF Trust et les personnes identifiées comme auteurs du code. Tous droits réservés.</text:p>
      <text:p text:style-name="P5">La redistribution et l'utilisation en formes source et binaire, avec ou sans modification, est permise et est soumise aux <text:soft-page-break/>termes de licence contenus dans la licence BSD simplifiée établie dans la Section 4.c des dispositions légales de l'IETF Trust relatives aux documents de l'IETF (http://trustee.ietf.org/license-info).</text:p>
      <text:p text:style-name="Preformatted_20_Text"/>
      <text:p text:style-name="Preformatted_20_Text">Cette version de module de MIB fait partie de la RFC 5676 ; voir la RFC elle-même pour les notices légales complètes."</text:p>
      <text:p text:style-name="Preformatted_20_Text"/>
      <text:p text:style-name="Preformatted_20_Text">RÉVISION "200908130800Z"</text:p>
      <text:p text:style-name="Preformatted_20_Text">DESCRIPTION ;: "Version initiale produite au titre de la RFC 5676."</text:p>
      <text:p text:style-name="Preformatted_20_Text">::= { mib-2 192 }</text:p>
      <text:p text:style-name="Preformatted_20_Text"/>
      <text:p text:style-name="Preformatted_20_Text"><text:s/>-- définitions des conventions textuelles</text:p>
      <text:p text:style-name="Preformatted_20_Text"/>
      <text:p text:style-name="Preformatted_20_Text">SyslogTimeStamp ::= TEXTUAL-CONVENTION</text:p>
      <text:p text:style-name="Preformatted_20_Text">DISPLAY-HINT "2d-1d-1d,1d:1d:1d.3d,1a1d:1d"</text:p>
      <text:p text:style-name="Preformatted_20_Text">STATUT <text:s text:c="6"/>courant</text:p>
      <text:p text:style-name="P5">DESCRIPTION : "Spécification de date et heure. Ce type est similaire au type DateAndTime défini dans le SNMPv2-TC, excepté que la granulation de sous seconde est la microseconde au lieu du dixième de seconde et qu'une chaîne de longueur zéro peut être utilisée pour indiquer une valeur manquante.</text:p>
      <text:p text:style-name="Preformatted_20_Text"/>
      <text:p text:style-name="P4">Champ<text:tab/>Octets<text:tab/>Contenus<text:tab/>Gamme</text:p>
      <text:p text:style-name="P8">1<text:tab/>1-2<text:tab/>année*<text:tab/>0..65536</text:p>
      <text:p text:style-name="P8">2<text:tab/>3<text:tab/>mois<text:tab/>1..12</text:p>
      <text:p text:style-name="P8">3<text:tab/>4<text:tab/>jour<text:tab/>1..31</text:p>
      <text:p text:style-name="P8">4<text:tab/>5<text:tab/>heure<text:tab/>0..23</text:p>
      <text:p text:style-name="P8">5<text:tab/>6<text:tab/>minutes<text:tab/>0..59</text:p>
      <text:p text:style-name="P8">6<text:tab/>7<text:tab/>secondes<text:tab/>0..60<text:tab/>(utilisation de 60 pour la seconde sautée)</text:p>
      <text:p text:style-name="P8">7<text:tab/>8-10<text:tab/>microsecondes*<text:tab/>0..999999</text:p>
      <text:p text:style-name="P8">8 <text:tab/>11<text:tab/>direction de l'UTC<text:tab/>'+' / '-'</text:p>
      <text:p text:style-name="P8">9<text:tab/>12<text:tab/>heures de l'UTC*<text:tab/>0..13</text:p>
      <text:p text:style-name="P8">10<text:tab/>13<text:tab/>minutes de l'UTC<text:tab/>0..59</text:p>
      <text:p text:style-name="P8"/>
      <text:p text:style-name="Preformatted_20_Text">* Notes :</text:p>
      <text:p text:style-name="Preformatted_20_Text">- la valeur de l'année est dans l'ordre des octets du réseau</text:p>
      <text:p text:style-name="Preformatted_20_Text">- la valeur de microsecondes est dans l'ordre des octets du réseau</text:p>
      <text:p text:style-name="Preformatted_20_Text">- l'horaire d'été en Nouvelle Zélande est +13</text:p>
      <text:p text:style-name="Preformatted_20_Text"/>
      <text:p text:style-name="Preformatted_20_Text">Par exemple, Mardi 26 mai 1992 à 1:30:15 de l'après midi EDT serait affiché : 1992-5-26,13:30:15.0,-4:0</text:p>
      <text:p text:style-name="Preformatted_20_Text"/>
      <text:p text:style-name="Preformatted_20_Text">Noter que si seulement l'heure locale est connue, les informations de zone horaire (champs 11-13) ne sont pas présentes."</text:p>
      <text:p text:style-name="Preformatted_20_Text"/>
      <text:p text:style-name="Preformatted_20_Text">SYNTAXE <text:s text:c="5"/>CHAINE D'OCTETS (TAILLE (0 | 10 | 13))</text:p>
      <text:p text:style-name="Preformatted_20_Text"/>
      <text:p text:style-name="Preformatted_20_Text">SyslogParamValueString ::= TEXTUAL-CONVENTION</text:p>
      <text:p text:style-name="Preformatted_20_Text">DISPLAY-HINT "65535t"</text:p>
      <text:p text:style-name="Preformatted_20_Text">STATUT <text:s text:c="6"/>courant</text:p>
      <text:p text:style-name="P5">DESCRIPTION : "La valeur d'un SYSLOG SD-PARAM est représentée en utilisant le jeu de caractères de la norme internationale ISO/CEI 10646-1, codée comme une chaîne d'octets en utilisant le format de transformation UTF-8 décrit dans la RFC 3629. Comme des codets supplémentaires sont ajoutés de temps en temps par des amendements à la norme 10646, les mises en œuvre doivent être prêtes à rencontrer tout codet de 0x00000000 à 0x7fffffff. Les séquences d'octets qui ne correspondent pas au codage UTF-8 valide d'un codet ou qui sortent de cette gamme sont interdites. De même, les séquences UTF-8 trop longues sont interdites. UTF-8 peut exiger plusieurs octets pour représenter un seul caractère/codet ; donc, la longueur de cet objet en octets peut être différente du nombre de caractères codés. De même, les contraintes de taille se réfèrent au nombre d'octets codés, non au nombre de caractères représentés par un codage."</text:p>
      <text:p text:style-name="Preformatted_20_Text">RÉFÉRENCE : "RFC 3629 : UTF-8, un format de transformation de ISO 10646"</text:p>
      <text:p text:style-name="Preformatted_20_Text">SYNTAXE <text:s text:c="3"/>CHAINE D'OCTETS</text:p>
      <text:p text:style-name="Preformatted_20_Text"/>
      <text:p text:style-name="Preformatted_20_Text"><text:s/>-- définitions d'objets</text:p>
      <text:p text:style-name="Preformatted_20_Text"/>
      <text:p text:style-name="Preformatted_20_Text">IDENTIFIANT D'OBJET syslogMsgNotifications <text:s text:c="2"/>::= { syslogMsgMib 0 }</text:p>
      <text:p text:style-name="Preformatted_20_Text">IDENTIFIANT D'OBJET syslogMsgObjects <text:s text:c="11"/>::= { syslogMsgMib 1 }</text:p>
      <text:p text:style-name="Preformatted_20_Text">IDENTIFIANT D'OBJET syslogMsgConformance <text:s/>::= { syslogMsgMib 2 }</text:p>
      <text:p text:style-name="Preformatted_20_Text"/>
      <text:p text:style-name="Preformatted_20_Text"><text:soft-page-break/>IDENTIFIANT D'OBJET syslogMsgControl <text:s text:c="6"/>::= { syslogMsgObjects 1 }</text:p>
      <text:p text:style-name="Preformatted_20_Text"/>
      <text:p text:style-name="Preformatted_20_Text">TYPE D'OBJET syslogMsgTableMaxSize </text:p>
      <text:p text:style-name="Preformatted_20_Text">SYNTAXE <text:s text:c="8"/>Unsigned32</text:p>
      <text:p text:style-name="Preformatted_20_Text">MAX-ACCESS <text:s/>lecture-écriture</text:p>
      <text:p text:style-name="Preformatted_20_Text">STATUT <text:s text:c="12"/>courant</text:p>
      <text:p text:style-name="P5">DESCRIPTION : "Nombre maximum de messages SYSLOG qui peuvent être détenus dans un syslogMsgTable. Un réglage particulier ne garantit pas qu'une mémoire suffisante est disponible pour le nombre maximum d'entrées de tableau indiqué par cet objet. Une valeur de 0 signifie qu'il n'y a pas de limite fixée. Si une application réduit la limite alors qu'il y a des messages SYSLOG dans le syslogMsgTable, les messages SYSLOG qui sont dans le syslogMsgTable depuis le plus longtemps DOIVENT être éliminés pour ramener le tableau à la nouvelle limite. La valeur de cet objet devrait être conservée dans une mémoire non volatile."</text:p>
      <text:p text:style-name="Preformatted_20_Text">DEFVAL <text:s text:c="5"/>{ 0 }</text:p>
      <text:p text:style-name="Preformatted_20_Text">::= { syslogMsgControl 1 }</text:p>
      <text:p text:style-name="Preformatted_20_Text"/>
      <text:p text:style-name="Preformatted_20_Text">TYPE D'OBJET syslogMsgEnableNotifications </text:p>
      <text:p text:style-name="Preformatted_20_Text">SYNTAXE <text:s text:c="8"/>TruthValue</text:p>
      <text:p text:style-name="Preformatted_20_Text">MAX-ACCESS <text:s/>lecture-écriture</text:p>
      <text:p text:style-name="Preformatted_20_Text">STATUT <text:s text:c="12"/>courant</text:p>
      <text:p text:style-name="P5">DESCRIPTION : "Indique si des notifications syslogMsgNotification sont générées. La valeur de cet objet devrait être conservée dans une mémoire non volatile."</text:p>
      <text:p text:style-name="Preformatted_20_Text">DEFVAL <text:s text:c="5"/>{ faux }</text:p>
      <text:p text:style-name="Preformatted_20_Text">::= { syslogMsgControl 2 }</text:p>
      <text:p text:style-name="Preformatted_20_Text"/>
      <text:p text:style-name="Preformatted_20_Text">TYPE D'OBJET syslogMsgTable</text:p>
      <text:p text:style-name="Preformatted_20_Text">SYNTAXE <text:s text:c="8"/>SEQUENCE DE SyslogMsgEntry</text:p>
      <text:p text:style-name="Preformatted_20_Text">MAX-ACCESS <text:s/>non-accessible</text:p>
      <text:p text:style-name="Preformatted_20_Text">STATUT <text:s text:c="12"/>courant</text:p>
      <text:p text:style-name="P5">DESCRIPTION : "Tableau contenant les messages SYSLOG récents. La taille du tableau est contrôlée par l'objet syslogMsgTableMaxSize."</text:p>
      <text:p text:style-name="Preformatted_20_Text">::= { syslogMsgObjects 2 }</text:p>
      <text:p text:style-name="Preformatted_20_Text"/>
      <text:p text:style-name="Preformatted_20_Text">TYPE D'OBJET syslogMsgEntry</text:p>
      <text:p text:style-name="Preformatted_20_Text">SYNTAXE <text:s text:c="8"/>SyslogMsgEntry</text:p>
      <text:p text:style-name="Preformatted_20_Text">MAX-ACCESS <text:s/>non accessible</text:p>
      <text:p text:style-name="Preformatted_20_Text">STATUT <text:s text:c="11"/>courant</text:p>
      <text:p text:style-name="Preformatted_20_Text">DESCRIPTION : "Entrée de syslogMsgTable."</text:p>
      <text:p text:style-name="Preformatted_20_Text">INDEX { syslogMsgIndex }</text:p>
      <text:p text:style-name="Preformatted_20_Text">::= { syslogMsgTable 1 }</text:p>
      <text:p text:style-name="Preformatted_20_Text"/>
      <text:p text:style-name="Preformatted_20_Text">SyslogMsgEntry ::= SEQUENCE {</text:p>
      <text:p text:style-name="Preformatted_20_Text"><text:s text:c="5"/>syslogMsgIndex <text:s text:c="5"/>Unsigned32,</text:p>
      <text:p text:style-name="Preformatted_20_Text"><text:s text:c="5"/>syslogMsgFacility <text:s text:c="2"/>SyslogFacility,</text:p>
      <text:p text:style-name="Preformatted_20_Text"><text:s text:c="5"/>syslogMsgSeverity <text:s text:c="2"/>SyslogSeverity,</text:p>
      <text:p text:style-name="Preformatted_20_Text"><text:s text:c="5"/>syslogMsgVersion <text:s text:c="3"/>Unsigned32,</text:p>
      <text:p text:style-name="Preformatted_20_Text"><text:s text:c="5"/>syslogMsgTimeStamp <text:s/>SyslogTimeStamp,</text:p>
      <text:p text:style-name="Preformatted_20_Text"><text:s text:c="5"/>syslogMsgHostName <text:s text:c="2"/>DisplayString,</text:p>
      <text:p text:style-name="Preformatted_20_Text"><text:s text:c="5"/>syslogMsgAppName <text:s text:c="3"/>DisplayString,</text:p>
      <text:p text:style-name="Preformatted_20_Text"><text:s text:c="5"/>syslogMsgProcID <text:s text:c="4"/>DisplayString,</text:p>
      <text:p text:style-name="Preformatted_20_Text"><text:s text:c="5"/>syslogMsgMsgID <text:s text:c="5"/>DisplayString,</text:p>
      <text:p text:style-name="Preformatted_20_Text"><text:s text:c="5"/>syslogMsgSDParams <text:s text:c="2"/>Unsigned32,</text:p>
      <text:p text:style-name="Preformatted_20_Text"><text:s text:c="5"/>syslogMsgMsg <text:s text:c="7"/>CHAINE D'OCTETS</text:p>
      <text:p text:style-name="Preformatted_20_Text"><text:s/>}</text:p>
      <text:p text:style-name="Preformatted_20_Text"/>
      <text:p text:style-name="Preformatted_20_Text">TYPE D'OBJET syslogMsgIndex </text:p>
      <text:p text:style-name="Preformatted_20_Text">SYNTAXE <text:s text:c="8"/>Unsigned32 (1..4294967295)</text:p>
      <text:p text:style-name="Preformatted_20_Text">MAX-ACCESS <text:s/>non accessible</text:p>
      <text:p text:style-name="Preformatted_20_Text">STATUT <text:s text:c="11"/>courant</text:p>
      <text:p text:style-name="P5">DESCRIPTION : "Nombre d'accroissement monotone utilisé pour identifier les entrées dans le syslogMsgTable. Quand syslogMsgIndex atteint la valeur maximum (4 294 967 295) elle revient à 1. Les applications qui interrogent périodiquement le syslogMsgTable sur les nouvelles entrées devraient tenir compte de ce qu'un retour à zéro complet de <text:soft-page-break/>syslogMsgIndex va se produire si plus de 4 294 967 294 messages sont reçus durant un intervalle entre deux interrogations."</text:p>
      <text:p text:style-name="Preformatted_20_Text">::= { syslogMsgEntry 1 }</text:p>
      <text:p text:style-name="Preformatted_20_Text"/>
      <text:p text:style-name="Preformatted_20_Text">TYPE D'OBJET syslogMsgFacility</text:p>
      <text:p text:style-name="Preformatted_20_Text">SYNTAXE <text:s text:c="8"/>SyslogFacility</text:p>
      <text:p text:style-name="Preformatted_20_Text">MAX-ACCESS <text:s/>lecture seule</text:p>
      <text:p text:style-name="Preformatted_20_Text">STATUT <text:s text:c="12"/>courant</text:p>
      <text:p text:style-name="Preformatted_20_Text">DESCRIPTION : "La facilité de message SYSLOG."</text:p>
      <text:p text:style-name="P5">RÉFÉRENCE "RFC 5424 : Protocole Syslog (paragraphe 6.2.1) ; RFC 5427 : Conventions textuelles pour la gestion Syslog"</text:p>
      <text:p text:style-name="Preformatted_20_Text">::= { syslogMsgEntry 2 }</text:p>
      <text:p text:style-name="Preformatted_20_Text"/>
      <text:p text:style-name="Preformatted_20_Text">TYPE D'OBJET syslogMsgSeverity</text:p>
      <text:p text:style-name="Preformatted_20_Text">SYNTAXE <text:s text:c="8"/>SyslogSeverity</text:p>
      <text:p text:style-name="Preformatted_20_Text">MAX-ACCESS <text:s/>lecture seule</text:p>
      <text:p text:style-name="Preformatted_20_Text">STATUT <text:s text:c="12"/>courant</text:p>
      <text:p text:style-name="Preformatted_20_Text">DESCRIPTION : "Sévérité du message SYSLOG"</text:p>
      <text:p text:style-name="P5">RÉFÉRENCE "RFC 5424 : Protocole Syslog (paragraphe 6.2.1) ; RFC 5427 : Conventions textuelles pour la gestion Syslog"</text:p>
      <text:p text:style-name="Preformatted_20_Text">::= { syslogMsgEntry 3 }</text:p>
      <text:p text:style-name="Preformatted_20_Text"/>
      <text:p text:style-name="Preformatted_20_Text">TYPE D'OBJET syslogMsgVersion</text:p>
      <text:p text:style-name="Preformatted_20_Text">SYNTAXE <text:s text:c="8"/>Unsigned32 (0..999)</text:p>
      <text:p text:style-name="Preformatted_20_Text">MAX-ACCESS <text:s/>lecture seule</text:p>
      <text:p text:style-name="Preformatted_20_Text">STATUT <text:s text:c="11"/>courant</text:p>
      <text:p text:style-name="Preformatted_20_Text">DESCRIPTION : "Version du message SYSLOG. Une valeur de 0 indique que la version est inconnue."</text:p>
      <text:p text:style-name="Preformatted_20_Text">RÉFÉRENCE : "RFC 5424 : Protocole Syslog (paragraphe 6.2.2)"</text:p>
      <text:p text:style-name="Preformatted_20_Text">::= { syslogMsgEntry 4 }</text:p>
      <text:p text:style-name="Preformatted_20_Text"/>
      <text:p text:style-name="Preformatted_20_Text">TYPE D'OBJET syslogMsgTimeStamp</text:p>
      <text:p text:style-name="Preformatted_20_Text">SYNTAXE <text:s text:c="8"/>SyslogTimeStamp</text:p>
      <text:p text:style-name="Preformatted_20_Text">MAX-ACCESS <text:s/>lecture seule</text:p>
      <text:p text:style-name="Preformatted_20_Text">STATUT <text:s text:c="11"/>courant</text:p>
      <text:p text:style-name="P5">DESCRIPTION : "Horodatage du message SYSLOG. Une chaîne de longueur zéro est retournée si l'horodatage est inconnu."</text:p>
      <text:p text:style-name="Preformatted_20_Text">RÉFÉRENCE : "RFC 5424 : Protocole Syslog (paragraphe 6.2.3)"</text:p>
      <text:p text:style-name="Preformatted_20_Text">::= { syslogMsgEntry 5 }</text:p>
      <text:p text:style-name="Preformatted_20_Text"/>
      <text:p text:style-name="Preformatted_20_Text">TYPE D'OBJET syslogMsgHostName</text:p>
      <text:p text:style-name="Preformatted_20_Text">SYNTAXE <text:s text:c="8"/>DisplayString (TAILLE (0..255))</text:p>
      <text:p text:style-name="Preformatted_20_Text">MAX-ACCESS <text:s/>lecture seule</text:p>
      <text:p text:style-name="Preformatted_20_Text">STATUT <text:s text:c="12"/>courant</text:p>
      <text:p text:style-name="P5">DESCRIPTION : "Le nom d'hôte et le nom de domaine (facultatif) du message SYSLOG. Une chaîne de longueur zéro indique un nom d'hôte inconnu. La spécification du protocole SYSLOG restreint cette chaîne aux codets US-ASCII imprimables."</text:p>
      <text:p text:style-name="Preformatted_20_Text">RÉFÉRENCE : "RFC 5424 : Protocole Syslog (paragraphe 6.2.4)"</text:p>
      <text:p text:style-name="Preformatted_20_Text">::= { syslogMsgEntry 6 }</text:p>
      <text:p text:style-name="Preformatted_20_Text"/>
      <text:p text:style-name="Preformatted_20_Text">TYPE D'OBJET syslogMsgAppName</text:p>
      <text:p text:style-name="Preformatted_20_Text">SYNTAXE <text:s text:c="8"/>DisplayString (TAILLE (0..48))</text:p>
      <text:p text:style-name="Preformatted_20_Text">MAX-ACCESS <text:s/>lecture seule</text:p>
      <text:p text:style-name="Preformatted_20_Text">STATUT <text:s text:c="11"/>courant</text:p>
      <text:p text:style-name="P5">DESCRIPTION : "Le nom de l'application du message SYSLOG. Une chaîne de longueur zéro indique un nom d'application inconnu. La spécification du protocole SYSLOG restreint cette chaîne aux codets US-ASCII imprimables."</text:p>
      <text:p text:style-name="Preformatted_20_Text">RÉFÉRENCE : "RFC 5424 : Protocole Syslog (paragraphe 6.2.5)"</text:p>
      <text:p text:style-name="Preformatted_20_Text">::= { syslogMsgEntry 7 }</text:p>
      <text:p text:style-name="Preformatted_20_Text"/>
      <text:p text:style-name="Preformatted_20_Text">TYPE D'OBJET syslogMsgProcID</text:p>
      <text:p text:style-name="Preformatted_20_Text">SYNTAXE <text:s text:c="8"/>DisplayString (TAILLE (0..128))</text:p>
      <text:p text:style-name="Preformatted_20_Text">MAX-ACCESS <text:s/>lecture seule</text:p>
      <text:p text:style-name="Preformatted_20_Text"><text:soft-page-break/>STATUT <text:s text:c="9"/>courant</text:p>
      <text:p text:style-name="P5">DESCRIPTION : "I<text:span text:style-name="T11">dentifiant de processus</text:span> du message SYSLOG. Une chaîne de longueur zéro indique un identifiant de processus inconnu. La spécification du protocole SYSLOG restreint cette chaîne aux codets US-ASCII imprimables."</text:p>
      <text:p text:style-name="Preformatted_20_Text">RÉFÉRENCE : "RFC 5424 : Protocole Syslog (paragraphe 6.2.6)"</text:p>
      <text:p text:style-name="Preformatted_20_Text">::= { syslogMsgEntry 8 }</text:p>
      <text:p text:style-name="Preformatted_20_Text"/>
      <text:p text:style-name="Preformatted_20_Text">TYPE D'OBJET syslogMsgMsgID</text:p>
      <text:p text:style-name="Preformatted_20_Text">SYNTAXE <text:s text:c="8"/>DisplayString (TAILLE (0..32))</text:p>
      <text:p text:style-name="Preformatted_20_Text">MAX-ACCESS <text:s/>lecture seule</text:p>
      <text:p text:style-name="Preformatted_20_Text">STATUT <text:s text:c="12"/>courant</text:p>
      <text:p text:style-name="P5">DESCRIPTION : "Identifiant de message du message SYSLOG. Une chaîne de longueur zéro indique un identifiant de message inconnu. La spécification du protocole SYSLOG restreint cette chaîne aux codets US-ASCII imprimables."</text:p>
      <text:p text:style-name="Preformatted_20_Text">RÉFÉRENCE : "RFC 5424 : Protocole Syslog (paragraphe 6.2.7)"</text:p>
      <text:p text:style-name="Preformatted_20_Text">::= { syslogMsgEntry 9 }</text:p>
      <text:p text:style-name="Preformatted_20_Text"/>
      <text:p text:style-name="Preformatted_20_Text">TYPE D'OBJET syslogMsgSDParams</text:p>
      <text:p text:style-name="Preformatted_20_Text">SYNTAXE <text:s text:c="8"/>Unsigned32</text:p>
      <text:p text:style-name="Preformatted_20_Text">MAX-ACCESS <text:s/>lecture seule</text:p>
      <text:p text:style-name="Preformatted_20_Text">STATUT <text:s text:c="11"/>courant</text:p>
      <text:p text:style-name="P5">DESCRIPTION : "Nombre total de paramètres d'élément de données structuré portés dans le message SYSLOG. Ce nombre indique effectivement le nombre d'entrées dans le syslogMsgSDTable. Il peut être utilisé, par exemple, par un receveur de notification pour déterminer si une notification porte tous les paramètres d'élément de données structuré d'un message SYSLOG."</text:p>
      <text:p text:style-name="Preformatted_20_Text">::= { syslogMsgEntry 10 }</text:p>
      <text:p text:style-name="Preformatted_20_Text"/>
      <text:p text:style-name="Preformatted_20_Text">TYPE D'OBJET syslogMsgMsg</text:p>
      <text:p text:style-name="Preformatted_20_Text">SYNTAXE <text:s text:c="8"/>CHAINE D'OCTETS</text:p>
      <text:p text:style-name="Preformatted_20_Text">MAX-ACCESS <text:s/>lecture seule</text:p>
      <text:p text:style-name="Preformatted_20_Text">STATUT <text:s text:c="12"/>courant</text:p>
      <text:p text:style-name="P5">DESCRIPTION : "Partie message du message SYSLOG. La syntaxe n'impose pas de restriction de taille. Les mises en œuvre de ce module de MIB peuvent tronquer la partie message du message SYSLOG de façon à ce qu'il tienne dans les contraintes de taille imposées par l'environnement de mise en œuvre. Une telle troncature peut aussi arriver ailleurs dans la chaîne de transmission SYSLOG. Si les premiers octets contiennent la valeur 'EFBBBF'h, alors le reste du message est une chaîne UTF-8. Comme les messages SYSLOG peuvent être tronqués à des limites d'octet arbitraires durant la transmission, le message peut contenir des codages UTF-8 invalides à la fin."</text:p>
      <text:p text:style-name="Preformatted_20_Text">RÉFÉRENCE : "RFC 5424 : Protocole Syslog (paragraphes 6.1 et 6.4)"</text:p>
      <text:p text:style-name="Preformatted_20_Text">::= { syslogMsgEntry 11 }</text:p>
      <text:p text:style-name="Preformatted_20_Text"/>
      <text:p text:style-name="Preformatted_20_Text">TYPE D'OBJET syslogMsgSDTable</text:p>
      <text:p text:style-name="Preformatted_20_Text">SYNTAXE <text:s text:c="8"/>SEQUENCE DE SyslogMsgSDEntry</text:p>
      <text:p text:style-name="Preformatted_20_Text">MAX-ACCESS <text:s/>non accessible</text:p>
      <text:p text:style-name="Preformatted_20_Text">STATUT <text:s text:c="12"/>courant</text:p>
      <text:p text:style-name="Preformatted_20_Text">DESCRIPTION : "Tableau contenant des éléments de données structurés de messages SYSLOG."</text:p>
      <text:p text:style-name="Preformatted_20_Text">::= { syslogMsgObjects 3 }</text:p>
      <text:p text:style-name="Preformatted_20_Text"/>
      <text:p text:style-name="Preformatted_20_Text">TYPE D'OBJET syslogMsgSDEntry</text:p>
      <text:p text:style-name="Preformatted_20_Text">SYNTAXE <text:s text:c="8"/>SyslogMsgSDEntry</text:p>
      <text:p text:style-name="Preformatted_20_Text">MAX-ACCESS <text:s/>non accessible</text:p>
      <text:p text:style-name="Preformatted_20_Text">STATUT <text:s text:c="12"/>courant</text:p>
      <text:p text:style-name="Preformatted_20_Text">DESCRIPTION : "Entrée du tableau syslogMsgSDTable."</text:p>
      <text:p text:style-name="Preformatted_20_Text">INDEX { syslogMsgIndex, syslogMsgSDParamIndex, syslogMsgSDID, syslogMsgSDParamName }</text:p>
      <text:p text:style-name="Preformatted_20_Text">::= { syslogMsgSDTable 1 }</text:p>
      <text:p text:style-name="Preformatted_20_Text"/>
      <text:p text:style-name="Preformatted_20_Text">SyslogMsgSDEntry ::= SEQUENCE {</text:p>
      <text:p text:style-name="Preformatted_20_Text"><text:s text:c="5"/>syslogMsgSDParamIndex <text:s text:c="2"/>Unsigned32,</text:p>
      <text:p text:style-name="Preformatted_20_Text"><text:s text:c="5"/>syslogMsgSDID <text:s text:c="17"/>DisplayString,</text:p>
      <text:p text:style-name="Preformatted_20_Text"><text:s text:c="5"/>syslogMsgSDParamName <text:s text:c="2"/>DisplayString,</text:p>
      <text:p text:style-name="Preformatted_20_Text"><text:s text:c="5"/>syslogMsgSDParamValue <text:s text:c="2"/>SyslogParamValueString</text:p>
      <text:p text:style-name="Preformatted_20_Text"><text:s/>}</text:p>
      <text:p text:style-name="Preformatted_20_Text"/>
      <text:p text:style-name="Preformatted_20_Text">TYPE D'OBJET syslogMsgSDParamIndex</text:p>
      <text:p text:style-name="Preformatted_20_Text"><text:soft-page-break/>SYNTAXE <text:s text:c="9"/>Unsigned32 (1..4294967295)</text:p>
      <text:p text:style-name="Preformatted_20_Text">MAX-ACCESS <text:s text:c="2"/>non accessible</text:p>
      <text:p text:style-name="Preformatted_20_Text">STATUT <text:s text:c="12"/>courant</text:p>
      <text:p text:style-name="P5">DESCRIPTION : "Cet objet indexe les paramètres d'élément de données structuré contenus dans un message SYSLOG. Le premier paramètre d'élément de données structuré a la valeur d'indice 1, et les paramètres suivants sont indexés en incrémentant l'indice du paramètre précédent. L'indice s'augmente à travers les frontières d'élément de données structuré de sorte que la valeur reflète la position d'un paramètre d'élément de données structuré dans un message SYSLOG."</text:p>
      <text:p text:style-name="Preformatted_20_Text">RÉFÉRENCE : "RFC 5424 : Protocole Syslog (paragraphe 6.3.3)".</text:p>
      <text:p text:style-name="Preformatted_20_Text">::= { syslogMsgSDEntry 1 }</text:p>
      <text:p text:style-name="Preformatted_20_Text"/>
      <text:p text:style-name="Preformatted_20_Text">TYPE D'OBJET syslogMsgSDID</text:p>
      <text:p text:style-name="Preformatted_20_Text">SYNTAXE <text:s text:c="8"/>DisplayString (TAILLE (1..32))</text:p>
      <text:p text:style-name="Preformatted_20_Text">MAX-ACCESS <text:s/>non accessible</text:p>
      <text:p text:style-name="Preformatted_20_Text">STATUT <text:s text:c="11"/>courant</text:p>
      <text:p text:style-name="P5">DESCRIPTION : "Le nom (SD-ID) d'un élément de données structuré. La spécification du protocole SYSLOG restreint cette chaîne aux codets US-ASCII imprimables."</text:p>
      <text:p text:style-name="Preformatted_20_Text">RÉFÉRENCE : "RFC 5424 : Protocole Syslog (paragraphe 6.3.2)".</text:p>
      <text:p text:style-name="Preformatted_20_Text">::= { syslogMsgSDEntry 2 }</text:p>
      <text:p text:style-name="Preformatted_20_Text"/>
      <text:p text:style-name="Preformatted_20_Text">TYPE D'OBJET syslogMsgSDParamName</text:p>
      <text:p text:style-name="Preformatted_20_Text">SYNTAXE <text:s text:c="8"/>DisplayString (TAILLE (1..32))</text:p>
      <text:p text:style-name="Preformatted_20_Text">MAX-ACCESS <text:s/>non accessible</text:p>
      <text:p text:style-name="Preformatted_20_Text">STATUT <text:s text:c="11"/>courant</text:p>
      <text:p text:style-name="Preformatted_20_Text">DESCRIPTION : "Nom d'un paramètre de l'élément de données structuré. La spécification du protocole SYSLOG restreint cette chaîne aux codets US-ASCII imprimables."</text:p>
      <text:p text:style-name="Preformatted_20_Text">RÉFÉRENCE : "RFC 5424 : Protocole Syslog (paragraphe 6.3.3)"</text:p>
      <text:p text:style-name="Preformatted_20_Text">::= { syslogMsgSDEntry 3 }</text:p>
      <text:p text:style-name="Preformatted_20_Text"/>
      <text:p text:style-name="Preformatted_20_Text">TYPE D'OBJET syslogMsgSDParamValue</text:p>
      <text:p text:style-name="Preformatted_20_Text">SYNTAXE <text:s text:c="8"/>SyslogParamValueString</text:p>
      <text:p text:style-name="Preformatted_20_Text">MAX-ACCESS <text:s/>lecture seule</text:p>
      <text:p text:style-name="Preformatted_20_Text">STATUT <text:s text:c="11"/>courant</text:p>
      <text:p text:style-name="P5">DESCRIPTION : "Valeur du paramètre d'un message SYSLOG identifié par l'indice de ce tableau. La valeur est mémorisée dans le format non échappé."</text:p>
      <text:p text:style-name="Preformatted_20_Text">RÉFÉRENCE : "RFC 5424 : Protocole Syslog (paragraphe 6.3.3)"</text:p>
      <text:p text:style-name="Preformatted_20_Text">::= { syslogMsgSDEntry 4 }</text:p>
      <text:p text:style-name="Preformatted_20_Text"/>
      <text:p text:style-name="Preformatted_20_Text">-- définitions de notification</text:p>
      <text:p text:style-name="Preformatted_20_Text">TYPE DE NOTIFICATION syslogMsgNotification</text:p>
      <text:p text:style-name="Preformatted_20_Text">OBJETS <text:s/>{ syslogMsgFacility, syslogMsgSeverity, syslogMsgVersion, syslogMsgTimeStamp, syslogMsgHostName, syslogMsgAppName, syslogMsgProcID, syslogMsgMsgID, syslogMsgSDParams, syslogMsgMsg }</text:p>
      <text:p text:style-name="Preformatted_20_Text">STATUT <text:s text:c="5"/>courant</text:p>
      <text:p text:style-name="P5">DESCRIPTION : "La notification syslogMsgNotification est générée quand un nouveau message SYSLOG est reçu et que la valeur de syslogMsgGenerateNotifications est VRAI. Les mises en œuvre peuvent ajouter des objets syslogMsgSDParamValue tant que la notification résultante tient dans les contraintes de taille imposées par l'environnement de mise en œuvre et les contrainte de taille de message de notification imposées par maxMessageSize [RFC3412] et les transpositions de transport SNMP."</text:p>
      <text:p text:style-name="Preformatted_20_Text">::= { syslogMsgNotifications 1 }</text:p>
      <text:p text:style-name="Preformatted_20_Text"/>
      <text:p text:style-name="Preformatted_20_Text">-- déclarations de conformité</text:p>
      <text:p text:style-name="Preformatted_20_Text">IDENTIFIANT D'OBJET syslogMsgGroups <text:s/>::= { syslogMsgConformance 1 }</text:p>
      <text:p text:style-name="Preformatted_20_Text">IDENTIFIANT D'OBJET <text:s/>syslogMsgCompliances ::= { syslogMsgConformance 2 }</text:p>
      <text:p text:style-name="Preformatted_20_Text"/>
      <text:p text:style-name="Preformatted_20_Text">CONFORMITÉ DE MODULE syslogMsgFullCompliance</text:p>
      <text:p text:style-name="Preformatted_20_Text">STATUT <text:s text:c="5"/>courant</text:p>
      <text:p text:style-name="Preformatted_20_Text">DESCRIPTION : "Déclaration de conformité pour les mises en œuvre de la SYSLOG-MSG-MIB."</text:p>
      <text:p text:style-name="Preformatted_20_Text">MODULE <text:s text:c="5"/>-- ce module</text:p>
      <text:p text:style-name="Preformatted_20_Text">GROUPES OBLIGATOIRES {</text:p>
      <text:p text:style-name="Preformatted_20_Text"><text:s text:c="9"/>syslogMsgGroup,</text:p>
      <text:p text:style-name="Preformatted_20_Text"><text:s text:c="9"/>syslogMsgSDGroup,</text:p>
      <text:p text:style-name="Preformatted_20_Text"><text:s text:c="9"/>syslogMsgControlGroup,</text:p>
      <text:p text:style-name="Preformatted_20_Text"><text:soft-page-break/><text:s text:c="9"/>syslogMsgNotificationGroup</text:p>
      <text:p text:style-name="Preformatted_20_Text"><text:s/>}</text:p>
      <text:p text:style-name="Preformatted_20_Text">::= { syslogMsgCompliances 1 }</text:p>
      <text:p text:style-name="Preformatted_20_Text"/>
      <text:p text:style-name="Preformatted_20_Text">CONFORMITÉ DE MODULE syslogMsgReadOnlyCompliance</text:p>
      <text:p text:style-name="Preformatted_20_Text">STATUT <text:s text:c="5"/>courant</text:p>
      <text:p text:style-name="P5">DESCRIPTION : "Déclaration de conformité pour les mises en œuvre de la SYSLOG-MSG-MIB qui ne prennent pas en charge l'accès en lecture-écriture."</text:p>
      <text:p text:style-name="Preformatted_20_Text">MODULE <text:s text:c="5"/>-- ce module</text:p>
      <text:p text:style-name="Preformatted_20_Text">GROUPES OBLIGATOIRES {</text:p>
      <text:p text:style-name="Preformatted_20_Text"><text:s text:c="9"/>syslogMsgGroup,</text:p>
      <text:p text:style-name="Preformatted_20_Text"><text:s text:c="9"/>syslogMsgSDGroup,</text:p>
      <text:p text:style-name="Preformatted_20_Text"><text:s text:c="9"/>syslogMsgControlGroup,</text:p>
      <text:p text:style-name="Preformatted_20_Text"><text:s text:c="9"/>syslogMsgNotificationGroup</text:p>
      <text:p text:style-name="Preformatted_20_Text"><text:s text:c="5"/>}</text:p>
      <text:p text:style-name="Preformatted_20_Text"/>
      <text:p text:style-name="Preformatted_20_Text">OBJET syslogMsgTableMaxSize</text:p>
      <text:p text:style-name="Preformatted_20_Text">MIN-ACCESS <text:s/>lecture seule</text:p>
      <text:p text:style-name="Preformatted_20_Text">DESCRIPTION : "L'accès en écriture n'est pas exigé."</text:p>
      <text:p text:style-name="Preformatted_20_Text"/>
      <text:p text:style-name="Preformatted_20_Text">OBJET syslogMsgEnableNotifications</text:p>
      <text:p text:style-name="Preformatted_20_Text">MIN-ACCESS <text:s/>lecture seule</text:p>
      <text:p text:style-name="Preformatted_20_Text">DESCRIPTION : "L'accès en écriture n'est pas exigé ."</text:p>
      <text:p text:style-name="Preformatted_20_Text">::= { syslogMsgCompliances 2 }</text:p>
      <text:p text:style-name="Preformatted_20_Text"/>
      <text:p text:style-name="Preformatted_20_Text">CONFORMITÉ DE MODULE syslogMsgNotificationCompliance</text:p>
      <text:p text:style-name="Preformatted_20_Text">STATUT <text:s text:c="5"/>courant</text:p>
      <text:p text:style-name="Preformatted_20_Text">DESCRIPTION : "Déclaration de conformité pour les mises en œuvre de la SYSLOG-MSG-MIB qui génèrent seulement des notifications et ne fournissent pas un tableau pour permettre l'accès en lecture aux détails du message SYSLOG."</text:p>
      <text:p text:style-name="Preformatted_20_Text">MODULE <text:s text:c="5"/>-- ce module</text:p>
      <text:p text:style-name="Preformatted_20_Text">GROUPES OBLIGATOIRES {</text:p>
      <text:p text:style-name="Preformatted_20_Text"><text:s text:c="9"/>syslogMsgGroup,</text:p>
      <text:p text:style-name="Preformatted_20_Text"><text:s text:c="9"/>syslogMsgSDGroup,</text:p>
      <text:p text:style-name="Preformatted_20_Text"><text:s text:c="9"/>syslogMsgNotificationGroup</text:p>
      <text:p text:style-name="Preformatted_20_Text"><text:s text:c="5"/>}</text:p>
      <text:p text:style-name="Preformatted_20_Text">OBJET syslogMsgFacility</text:p>
      <text:p text:style-name="Preformatted_20_Text">MIN-ACCESS <text:s/>accessible pour notification</text:p>
      <text:p text:style-name="Preformatted_20_Text">DESCRIPTION : "L'accès en lecture n'est pas exigé."</text:p>
      <text:p text:style-name="Preformatted_20_Text">OBJET <text:s/>syslogMsgSeverity</text:p>
      <text:p text:style-name="Preformatted_20_Text">MIN-ACCESS <text:s/>accessible pour notification</text:p>
      <text:p text:style-name="Preformatted_20_Text">DESCRIPTION : "L'accès en lecture n'est pas exigé "</text:p>
      <text:p text:style-name="Preformatted_20_Text">OBJET syslogMsgVersion</text:p>
      <text:p text:style-name="Preformatted_20_Text">MIN-ACCESS <text:s/>accessible pour notification</text:p>
      <text:p text:style-name="Preformatted_20_Text">DESCRIPTION : "L'accès en lecture n'est pas exigé."</text:p>
      <text:p text:style-name="Preformatted_20_Text">OBJET syslogMsgTimeStamp</text:p>
      <text:p text:style-name="Preformatted_20_Text">MIN-ACCESS <text:s/>accessible pour notification</text:p>
      <text:p text:style-name="Preformatted_20_Text">DESCRIPTION : "L'accès en lecture n'est pas exigé."</text:p>
      <text:p text:style-name="Preformatted_20_Text">OBJET syslogMsgHostName</text:p>
      <text:p text:style-name="Preformatted_20_Text">MIN-ACCESS <text:s/>accessible pour notification</text:p>
      <text:p text:style-name="Preformatted_20_Text">DESCRIPTION : "L'accès en lecture n'est pas exigé."</text:p>
      <text:p text:style-name="Preformatted_20_Text">OBJET syslogMsgAppName</text:p>
      <text:p text:style-name="Preformatted_20_Text">MIN-ACCESS <text:s/>accessible pour notification</text:p>
      <text:p text:style-name="Preformatted_20_Text">DESCRIPTION : "L'accès en lecture n'est pas exigé."</text:p>
      <text:p text:style-name="Preformatted_20_Text">OBJET syslogMsgProcID</text:p>
      <text:p text:style-name="Preformatted_20_Text">MIN-ACCESS <text:s/>accessible pour notification</text:p>
      <text:p text:style-name="Preformatted_20_Text">DESCRIPTION : "L'accès en lecture n'est pas exigé."</text:p>
      <text:p text:style-name="Preformatted_20_Text">OBJET syslogMsgMsgID</text:p>
      <text:p text:style-name="Preformatted_20_Text">MIN-ACCESS <text:s/>accessible pour notification</text:p>
      <text:p text:style-name="Preformatted_20_Text">DESCRIPTION : "L'accès en lecture n'est pas exigé."</text:p>
      <text:p text:style-name="Preformatted_20_Text">OBJET syslogMsgSDParams</text:p>
      <text:p text:style-name="Preformatted_20_Text">MIN-ACCESS <text:s/>accessible pour notification</text:p>
      <text:p text:style-name="Preformatted_20_Text"><text:soft-page-break/>DESCRIPTION : "L'accès en lecture n'est pas exigé."</text:p>
      <text:p text:style-name="Preformatted_20_Text">OBJET <text:s/>syslogMsgMsg</text:p>
      <text:p text:style-name="Preformatted_20_Text">MIN-ACCESS <text:s/>accessible pour notification</text:p>
      <text:p text:style-name="Preformatted_20_Text">DESCRIPTION : "L'accès en lecture n'est pas exigé."</text:p>
      <text:p text:style-name="Preformatted_20_Text">OBJET <text:s/>syslogMsgSDParamValue</text:p>
      <text:p text:style-name="Preformatted_20_Text">MIN-ACCESS <text:s/>accessible pour notification</text:p>
      <text:p text:style-name="Preformatted_20_Text">DESCRIPTION : "L'accès en lecture n'est pas exigé."</text:p>
      <text:p text:style-name="Preformatted_20_Text">::= { syslogMsgCompliances 3 }</text:p>
      <text:p text:style-name="Preformatted_20_Text"/>
      <text:p text:style-name="Preformatted_20_Text">GROUPE DE NOTIFICATION syslogMsgNotificationGroup</text:p>
      <text:p text:style-name="Preformatted_20_Text">NOTIFICATIONS { syslogMsgNotification }</text:p>
      <text:p text:style-name="Preformatted_20_Text">STATUT <text:s text:c="5"/>courant</text:p>
      <text:p text:style-name="Preformatted_20_Text">DESCRIPTION : "Notifications émises par ce module de MIB."</text:p>
      <text:p text:style-name="Preformatted_20_Text">::= { syslogMsgGroups 1 }</text:p>
      <text:p text:style-name="Preformatted_20_Text"/>
      <text:p text:style-name="Preformatted_20_Text">GROUPE D'OBJETS syslogMsgGroup</text:p>
      <text:p text:style-name="Preformatted_20_Text"><text:s text:c="5"/>OBJETS {</text:p>
      <text:p text:style-name="Preformatted_20_Text"><text:s text:c="9"/>-- syslogMsgIndex,</text:p>
      <text:p text:style-name="Preformatted_20_Text"><text:s text:c="9"/>syslogMsgFacility,</text:p>
      <text:p text:style-name="Preformatted_20_Text"><text:s text:c="9"/>syslogMsgSeverity,</text:p>
      <text:p text:style-name="Preformatted_20_Text"><text:s text:c="9"/>syslogMsgVersion,</text:p>
      <text:p text:style-name="Preformatted_20_Text"><text:s text:c="9"/>syslogMsgTimeStamp,</text:p>
      <text:p text:style-name="Preformatted_20_Text"><text:s text:c="9"/>syslogMsgHostName,</text:p>
      <text:p text:style-name="Preformatted_20_Text"><text:s text:c="9"/>syslogMsgAppName,</text:p>
      <text:p text:style-name="Preformatted_20_Text"><text:s text:c="9"/>syslogMsgProcID,</text:p>
      <text:p text:style-name="Preformatted_20_Text"><text:s text:c="9"/>syslogMsgMsgID,</text:p>
      <text:p text:style-name="Preformatted_20_Text"><text:s text:c="9"/>syslogMsgSDParams,</text:p>
      <text:p text:style-name="Preformatted_20_Text"><text:s text:c="9"/>syslogMsgMsg</text:p>
      <text:p text:style-name="Preformatted_20_Text"><text:s text:c="5"/>}</text:p>
      <text:p text:style-name="Preformatted_20_Text">STATUT <text:s text:c="5"/>courant</text:p>
      <text:p text:style-name="P5">DESCRIPTION : "Collection d'objets représentant un message SYSLOG, à l'exclusion des éléments de données structurés."</text:p>
      <text:p text:style-name="Preformatted_20_Text">::= { syslogMsgGroups 2 }</text:p>
      <text:p text:style-name="Preformatted_20_Text"/>
      <text:p text:style-name="Preformatted_20_Text">GROUPE D'OBJETS syslogMsgSDGroup</text:p>
      <text:p text:style-name="Preformatted_20_Text"><text:s text:c="5"/>OBJETS {</text:p>
      <text:p text:style-name="Preformatted_20_Text"><text:s text:c="9"/>-- syslogMsgSDParamIndex,</text:p>
      <text:p text:style-name="Preformatted_20_Text"><text:s text:c="9"/>-- syslogMsgSDID,</text:p>
      <text:p text:style-name="Preformatted_20_Text"><text:s text:c="9"/>-- syslogMsgSDParamName,</text:p>
      <text:p text:style-name="Preformatted_20_Text"><text:s text:c="9"/>-- syslogMsgSDParamValue</text:p>
      <text:p text:style-name="Preformatted_20_Text"><text:s text:c="5"/>}</text:p>
      <text:p text:style-name="Preformatted_20_Text">STATUT <text:s text:c="5"/>courant</text:p>
      <text:p text:style-name="Preformatted_20_Text">DESCRIPTION : "Collection d'objets représentant les éléments de données structurés d'un message SYSLOG."</text:p>
      <text:p text:style-name="Preformatted_20_Text">::= { syslogMsgGroups 3 }</text:p>
      <text:p text:style-name="Preformatted_20_Text"/>
      <text:p text:style-name="Preformatted_20_Text">GROUPE D'OBJETS syslogMsgControlGroup</text:p>
      <text:p text:style-name="Preformatted_20_Text"><text:s text:c="5"/>OBJETS {</text:p>
      <text:p text:style-name="Preformatted_20_Text"><text:s text:c="9"/>syslogMsgTableMaxSize,</text:p>
      <text:p text:style-name="Preformatted_20_Text"><text:s text:c="9"/>syslogMsgEnableNotifications</text:p>
      <text:p text:style-name="Preformatted_20_Text"><text:s text:c="5"/>}</text:p>
      <text:p text:style-name="Preformatted_20_Text">STATUT <text:s text:c="5"/>courant</text:p>
      <text:p text:style-name="P5">DESCRIPTION : "Collection d'objets de contrôle pour contrôler la taille du syslogMsgTable et pour activer/désactiver les notifications."</text:p>
      <text:p text:style-name="Preformatted_20_Text">::= { syslogMsgGroups 4 }</text:p>
      <text:p text:style-name="Preformatted_20_Text"/>
      <text:p text:style-name="Preformatted_20_Text">FIN</text:p>
      <text:p text:style-name="Preformatted_20_Text"/>
      <text:h text:style-name="P32" text:outline-level="1"><text:soft-page-break/>8.<text:tab/>Exemple d'utilisation</text:h>
      <text:p text:style-name="P29"/>
      <text:p text:style-name="P30">L'exemple suivant montre un message SYSLOG valide incluant des données structurées. La marque d'ordre des octets (BOM, <text:span text:style-name="T7">byte order mark</text:span>) Unicode autrement non imprimable est représentée comme "BOM" dans l'exemple.</text:p>
      <text:p text:style-name="P29"/>
      <text:p text:style-name="P29"><text:s text:c="4"/>&lt;165&gt;1 2003-10-11T22:14:15.003Z mymachine.exemple.com</text:p>
      <text:p text:style-name="Preformatted_20_Text"><text:s text:c="4"/>evntslog - ID47 [exampleSDID@32473 iut="3" eventSource="Application"</text:p>
      <text:p text:style-name="Preformatted_20_Text"><text:s text:c="4"/>eventID="1011"] BOMUne entrée d'enregistrement d'événement d'application ...</text:p>
      <text:p text:style-name="Preformatted_20_Text"/>
      <text:p text:style-name="P5">Ce message SYSLOG conduit aux entrées suivantes dans le syslogMsgTable et le syslogMsgSDTable (noter que les indices de chaînes sont écrits comme des chaînes pour des raisons de lisibilité) :</text:p>
      <text:p text:style-name="Preformatted_20_Text"/>
      <text:p text:style-name="Preformatted_20_Text"><text:s text:c="5"/>syslogMsgIndex.1 = 1</text:p>
      <text:p text:style-name="Preformatted_20_Text"><text:s text:c="5"/>syslogMsgFacility.1 = 20</text:p>
      <text:p text:style-name="Preformatted_20_Text"><text:s text:c="5"/>syslogMsgSeverity.1 = 5</text:p>
      <text:p text:style-name="Preformatted_20_Text"><text:s text:c="5"/>syslogMsgVersion.1 = 1</text:p>
      <text:p text:style-name="Preformatted_20_Text"><text:s text:c="5"/>syslogMsgTimeStamp.1 = 2003-10-11,22:14:15.003,+0:0</text:p>
      <text:p text:style-name="Preformatted_20_Text"><text:s text:c="5"/>syslogMsgHostName.1 = "mymachine.exemple.com"</text:p>
      <text:p text:style-name="Preformatted_20_Text"><text:s text:c="5"/>syslogMsgAppName.1 = "evntslog"</text:p>
      <text:p text:style-name="Preformatted_20_Text"><text:s text:c="5"/>syslogMsgProcID.1 = "-"</text:p>
      <text:p text:style-name="Preformatted_20_Text"><text:s text:c="5"/>syslogMsgMsgID.1 = "ID47"</text:p>
      <text:p text:style-name="Preformatted_20_Text"><text:s text:c="5"/>syslogMsgMsg.1 = "BOMUne entrée d'enregistrement d'événement d'application ..."</text:p>
      <text:p text:style-name="Preformatted_20_Text"><text:s text:c="5"/>syslogMsgSDParamValue.1.1."exampleSDID@32473"."iut" = "3"</text:p>
      <text:p text:style-name="Preformatted_20_Text"><text:s text:c="5"/>syslogMsgSDParamValue.1.2."exampleSDID@32473"."eventSource" = "Application"</text:p>
      <text:p text:style-name="Preformatted_20_Text"><text:s text:c="5"/>syslogMsgSDParamValue.1.3."exampleSDID@32473"."eventID" = "1011"</text:p>
      <text:p text:style-name="Preformatted_20_Text"/>
      <text:h text:style-name="Heading_20_1" text:outline-level="1">9.<text:tab/>Considérations relatives à l'IANA</text:h>
      <text:p text:style-name="P7"/>
      <text:p text:style-name="P5">L'IANA a alloué la valeur "192" dans la sous arborescence "mib-2" et enregistré l'allocation dans le registre des numéros de SMI.</text:p>
      <text:p text:style-name="Preformatted_20_Text"/>
      <text:h text:style-name="Heading_20_1" text:outline-level="1">10.<text:tab/>Considérations sur la sécurité</text:h>
      <text:p text:style-name="P20"/>
      <text:p text:style-name="P5">Un certain nombre d'objets de gestion définis dans ce module de MIB avec une clause MAX-ACCESS de lecture-écriture et/ou lecture-création. De tels objets peuvent être considérés comme sensibles ou vulnérables dans certains environnements de réseau. La prise en charge des opérations SET dans un environnement non sûr sans la protection appropriée peut avoir un effet négatif sur le fonctionnement du réseau. Voici ces tableaux et objets et leur sensibilité/vulnérabilité :</text:p>
      <text:p text:style-name="Preformatted_20_Text"/>
      <text:p text:style-name="P25">o<text:tab/>sysl<text:span text:style-name="T10">ogMsgTableMaxSize : cet objet contrôle le nombre d'entrées qui sont conservées dans le syslogMsgTable. Des modifications non autorisées peuvent causer un accroissement de la consommation de mémoire (en réglant cet objet à une valeur élevée) ou couper la capacité de restituer les notifications en utilisant les opérations de classe GET (en réglant cet objet à zéro). Cela pourrait être utilisé pour cacher les traces d'une attaque.</text:span></text:p>
      <text:p text:style-name="P23"/>
      <text:p text:style-name="P24"><text:span text:style-name="T10">o<text:tab/>syslogMsgEnableNotifications : cet objet permet les notifications. Des modifications non autorisées pour désactiver la générati</text:span>on <text:span text:style-name="T10">de notifications </text:span>peuvent être utilisées pour cacher une attaque en empêchant les applications de gestion qui utilisent SNMP de recevoir des notifications en temps réel sur les événements portés dans les messages SYSLOG. <text:span text:style-name="T10">Des modifications non autorisées pour p</text:span>ermettre la génération de notifications peuvent être utilisées au titre d'une attaque de déni de service contre un système de gestion de réseau si, par exemple, le traducteur de SYSLOG en SNMP accepte les messages SYSLOG non autorisés.</text:p>
      <text:p text:style-name="Preformatted_20_Text"/>
      <text:p text:style-name="P5">Certains des objets lisibles dans ce module de MIB (c'est-à-dire, les objets avec un MAX-ACCESS autre que non accessible) peuvent être considérés comme sensibles ou vulnérables dans certains environnements de réseau. Il est donc important de contrôler même l'accès GET et/ou NOTIFY à ces objets et éventuellement même de chiffrer les valeurs de ces objets lors de leur envoi sur le réseau via SNMP. Voici ces tableaux et objets et leur sensibilité/vulnérabilité :</text:p>
      <text:p text:style-name="Preformatted_20_Text"/>
      <text:p text:style-name="P28">o<text:tab/>syslogMsgTableMaxSize, syslogMsgEnableNotifications : ces objets fournissent des informations sur si les messages <text:soft-page-break/>SYSLOG sont transmis comme des notifications SNMP et combien de messages vont être conservés dans le syslogMsgTable. Ces informations pourraient être exploitées par un attaquant afin de planifier des actions dans le but de cacher les activités d'attaque.</text:p>
      <text:p text:style-name="P27"/>
      <text:p text:style-name="P26">o<text:tab/>syslogMsgFacility, syslogMsgSeverity, syslogMsgVersion, syslogMsgTimeStamp, syslogMsgHostName, syslogMsgAppName, syslogMsgProcID, syslogMsgMsgID, syslogMsgSDParams, syslogMsgMsg, syslogMsgSDParamValue : ces objets portent le contenu des messages SYSLOG et les considérations sur la sécurité de SYSLOG en mode message de la [RFC5424] s'appliquent. En particulier, un attaquant qui obtient l'accès aux messages SYSLOG via SNMP peut utiliser les connaissances tirées des messages SYSLOG pour compromettre une machine ou faire d'autres dommages. Il est donc désirable de configurer les règles de contrôle d'accès SNMP, en appliquant une politique de sécurité cohérente pour les messages SYSLOG.</text:p>
      <text:p text:style-name="Preformatted_20_Text"/>
      <text:p text:style-name="P5">Les versions de SNMP antérieures à SNMPv3 n'incluaient pas de sécurité adéquate. Même si le réseau lui-même est sûr (par exemple en utilisant IPsec) il n'y a pas de contrôle sur à qui il est permis d'accéder au réseau sûr et faire des GET/SET (lire/changer/créer/dsupprimer) sur les objets dans ce module de MIB.</text:p>
      <text:p text:style-name="Preformatted_20_Text"/>
      <text:p text:style-name="P5">Il est RECOMMANDÉ que les mises en œuvre considèrent les caractéristiques de sécurité fournies par le cadre SNMPv3 (voir la Section 8 de la [RFC3410]) incluant la prise en charge complète des mécanismes de chiffrement de SNMPv3 (pour l'authentification et la confidentialité).</text:p>
      <text:p text:style-name="Preformatted_20_Text"/>
      <text:p text:style-name="P5">De plus, le déploiement de versions SNMP antérieures à SNMPv3 est NON RECOMMANDÉ. À la place, il est RECOMMANDÉ de déployer SNMPv3 et d'activer la sécurité cryptographique. Il est alors de la responsabilité du consommateur/opérateur de s'assurer que l'entité SNMP qui donne accès à une instance de ce module de MIB est configurée de façon appropriée pour donner seulement l'accès aux objets à ces principaux (utilisateurs) qui ont des droits légitimes pour effectuer sur eux des GET ou SET (changer/créer/supprimer).</text:p>
      <text:p text:style-name="Preformatted_20_Text"/>
      <text:p text:style-name="P5">Utiliser les caractéristiques de sécurité du cadre SNMPv3 sécurise le transport des données SYSLOG via SNMP seulement. <text:s/>Il est donc RECOMMANDÉ que les déploiements utilisent les mécanismes de sécurité de SYSLOG afin d'empêcher des attaquants d'ajouter des données SYSLOG malveillantes aux tableaux de MIB.</text:p>
      <text:p text:style-name="Preformatted_20_Text"/>
      <text:h text:style-name="Heading_20_1" text:outline-level="1">11.<text:tab/>Remerciements</text:h>
      <text:p text:style-name="Preformatted_20_Text"/>
      <text:p text:style-name="P5">Les éditeurs souhaitent remercier les personnes suivantes de leurs utiles commentaires sur les diverses versions de ce document : Martin Bjorklund, Washam Fan, Rainer Gerhards, Wes Hardacker, David Harrington, Tom Petch, Juergen Quittek, Dan Romascanu, et Bert Wijnen.</text:p>
      <text:p text:style-name="Preformatted_20_Text"/>
      <text:h text:style-name="Heading_20_1" text:outline-level="1">12.<text:tab/>Références</text:h>
      <text:h text:style-name="P31" text:outline-level="2">12.1<text:tab/>Références normatives</text:h>
      <text:p text:style-name="P6"/>
      <text:p text:style-name="P17"><text:span text:style-name="T1">[RFC</text:span><text:a xlink:type="simple" xlink:href="http://www.rfc-editor.org/rfc/rfc2119.txt" office:target-frame-name="_blank" xlink:show="new" text:style-name="Internet_20_link" text:visited-style-name="Visited_20_Internet_20_Link"><text:span text:style-name="T5">2119</text:span></text:a><text:span text:style-name="T1">]<text:tab/>S. Bradner, "</text:span><text:a xlink:type="simple" xlink:href="http://abcdrfc.free.fr/rfc-vf/pdf/rfc2119.pdf" text:style-name="Internet_20_link" text:visited-style-name="Visited_20_Internet_20_Link"><text:span text:style-name="T5">Mots clés à utiliser</text:span></text:a><text:span text:style-name="T1"> dans les RFC pour indiquer les niveaux d'exigence", BCP 14, mars 1997.</text:span><text:span text:style-name="T2"> </text:span><text:span text:style-name="T3">DOI 10.17487/RFC2119, </text:span><text:span text:style-name="T2">(MàJ par </text:span><text:a xlink:type="simple" xlink:href="http://www.rfc-editor.org/rfc/rfc8174.txt" text:style-name="Internet_20_link" text:visited-style-name="Visited_20_Internet_20_Link"><text:span text:style-name="T5">RFC8174</text:span></text:a><text:span text:style-name="T1">)</text:span></text:p>
      <text:p text:style-name="P7"/>
      <text:p text:style-name="P17"><text:span text:style-name="T1">[RFC</text:span><text:a xlink:type="simple" xlink:href="http://www.rfc-editor.org/rfc/rfc2578.txt" office:target-frame-name="_blank" xlink:show="new" text:style-name="Internet_20_link" text:visited-style-name="Visited_20_Internet_20_Link"><text:span text:style-name="T5">2578</text:span></text:a><text:span text:style-name="T1">]<text:tab/>K. McCloghrie, D. Perkins, J. Schoenwaelder, "</text:span><text:a xlink:type="simple" xlink:href="http://abcdrfc.free.fr/rfc-vf/rfc2578.html" text:style-name="Internet_20_link" text:visited-style-name="Visited_20_Internet_20_Link"><text:span text:style-name="T5">Structure des informations de gestion</text:span></text:a><text:span text:style-name="T1">, version 2 (SMIv2)", avril 1999, DOI 10.17487/RFC2578. (</text:span><text:a xlink:type="simple" xlink:href="http://www.rfc-editor.org/std/std58.txt" office:target-frame-name="_blank" xlink:show="new" text:style-name="Internet_20_link" text:visited-style-name="Visited_20_Internet_20_Link"><text:span text:style-name="T5">STD0058</text:span></text:a><text:span text:style-name="T1">)</text:span></text:p>
      <text:p text:style-name="P19"/>
      <text:p text:style-name="P17"><text:span text:style-name="T1">[RFC</text:span><text:a xlink:type="simple" xlink:href="http://www.rfc-editor.org/rfc/rfc2579.txt" office:target-frame-name="_blank" xlink:show="new" text:style-name="Internet_20_link" text:visited-style-name="Visited_20_Internet_20_Link"><text:span text:style-name="T5">2579</text:span></text:a><text:span text:style-name="T1">]<text:tab/>K. McCloghrie, D. Perkins, J. Schoenwaelder, "</text:span><text:a xlink:type="simple" xlink:href="http://abcdrfc.free.fr/rfc-vf/rfc2579.html" text:style-name="Internet_20_link" text:visited-style-name="Visited_20_Internet_20_Link"><text:span text:style-name="T5">Conventions textuelles pour SMIv2</text:span></text:a><text:span text:style-name="T1">", avril 1999. (</text:span><text:a xlink:type="simple" xlink:href="http://www.rfc-editor.org/std/std58.txt" office:target-frame-name="_blank" xlink:show="new" text:style-name="Internet_20_link" text:visited-style-name="Visited_20_Internet_20_Link"><text:span text:style-name="T5">STD0058</text:span></text:a><text:span text:style-name="T1">)</text:span></text:p>
      <text:p text:style-name="P19"/>
      <text:p text:style-name="P17"><text:span text:style-name="T1">[RFC</text:span><text:a xlink:type="simple" xlink:href="http://www.rfc-editor.org/rfc/rfc2580.txt" office:target-frame-name="_blank" xlink:show="new" text:style-name="Internet_20_link" text:visited-style-name="Visited_20_Internet_20_Link"><text:span text:style-name="T5">2580</text:span></text:a><text:span text:style-name="T1">]<text:tab/>K. McCloghrie, D. Perkins, J. Schoenwaelder, "</text:span><text:a xlink:type="simple" xlink:href="http://abcdrfc.free.fr/rfc-vf/rfc2580.html" text:style-name="Internet_20_link" text:visited-style-name="Visited_20_Internet_20_Link"><text:span text:style-name="T5">Déclarations de conformité pour SMIv2</text:span></text:a><text:span text:style-name="T1">", avril 1999. (</text:span><text:a xlink:type="simple" xlink:href="http://www.rfc-editor.org/std/std58.txt" office:target-frame-name="_blank" xlink:show="new" text:style-name="Internet_20_link" text:visited-style-name="Visited_20_Internet_20_Link"><text:span text:style-name="T5">STD0058</text:span></text:a><text:span text:style-name="T1">)</text:span></text:p>
      <text:p text:style-name="P19"/>
      <text:p text:style-name="P17"><text:span text:style-name="T1">[RFC</text:span><text:a xlink:type="simple" xlink:href="http://www.rfc-editor.org/rfc/rfc3411.txt" office:target-frame-name="_blank" xlink:show="new" text:style-name="Internet_20_link" text:visited-style-name="Visited_20_Internet_20_Link"><text:span text:style-name="T5">3411</text:span></text:a><text:span text:style-name="T1">]<text:tab/>D. Harrington, R. Presuhn, B. Wijnen, "</text:span><text:a xlink:type="simple" xlink:href="http://abcdrfc.free.fr/rfc-vf/pdf/rfc3411.pdf" text:style-name="Internet_20_link" text:visited-style-name="Visited_20_Internet_20_Link"><text:span text:style-name="T5">Architecture de description des cadres de gestion</text:span></text:a><text:span text:style-name="T1"> du protocole simple de gestion de réseau (SNMP)", décembre 2002. (</text:span><text:span text:style-name="T2">MàJ par</text:span><text:span text:style-name="T1"> </text:span><text:a xlink:type="simple" xlink:href="http://www.rfc-editor.org/rfc/rfc5343.txt" office:target-frame-name="_blank" xlink:show="new" text:style-name="Internet_20_link" text:visited-style-name="Visited_20_Internet_20_Link"><text:span text:style-name="T5">RFC5343</text:span></text:a><text:span text:style-name="T1">) (</text:span><text:a xlink:type="simple" xlink:href="http://www.rfc-editor.org/std/std62.txt" office:target-frame-name="_blank" xlink:show="new" text:style-name="Internet_20_link" text:visited-style-name="Visited_20_Internet_20_Link"><text:span text:style-name="T5">STD0062</text:span></text:a><text:span text:style-name="T1">)</text:span></text:p>
      <text:p text:style-name="P19"/>
      <text:p text:style-name="P17"><text:span text:style-name="T1">[RFC</text:span><text:a xlink:type="simple" xlink:href="http://www.rfc-editor.org/rfc/rfc3412.txt" office:target-frame-name="_blank" xlink:show="new" text:style-name="Internet_20_link" text:visited-style-name="Visited_20_Internet_20_Link"><text:span text:style-name="T5">3412</text:span></text:a><text:span text:style-name="T1">]<text:tab/>J. Case et autres, "</text:span><text:a xlink:type="simple" xlink:href="http://abcdrfc.free.fr/rfc-vf/pdf/rfc3412.pdf" text:style-name="Internet_20_link" text:visited-style-name="Visited_20_Internet_20_Link"><text:span text:style-name="T5">Traitement et distribution de message</text:span></text:a><text:span text:style-name="T1"> pour le protocole simple de gestion de réseau (SNMP)", décembre 2002. (</text:span><text:a xlink:type="simple" xlink:href="http://www.rfc-editor.org/std/std62.txt" office:target-frame-name="_blank" xlink:show="new" text:style-name="Internet_20_link" text:visited-style-name="Visited_20_Internet_20_Link"><text:span text:style-name="T5">STD0062</text:span></text:a><text:span text:style-name="T1">)</text:span></text:p>
      <text:p text:style-name="P18"/>
      <text:p text:style-name="P17"><text:soft-page-break/><text:span text:style-name="T1">[RFC</text:span><text:a xlink:type="simple" xlink:href="http://www.rfc-editor.org/rfc/rfc3629.txt" office:target-frame-name="_blank" xlink:show="new" text:style-name="Internet_20_link" text:visited-style-name="Visited_20_Internet_20_Link"><text:span text:style-name="T5">3629</text:span></text:a><text:span text:style-name="T1">]<text:tab/>F. Yergeau, "</text:span><text:a xlink:type="simple" xlink:href="http://abcdrfc.free.fr/rfc-vf/rfc3629.html" text:style-name="Internet_20_link" text:visited-style-name="Visited_20_Internet_20_Link"><text:span text:style-name="T5">UTF-8, un format de transformation </text:span></text:a><text:span text:style-name="T1">de la norme ISO 10646", STD 63, novembre 2003, </text:span><text:span text:style-name="T9">DOI 10.17487/RFC3629.</text:span></text:p>
      <text:p text:style-name="P19"/>
      <text:p text:style-name="P22">[RFC<text:a xlink:type="simple" xlink:href="http://www.rfc-editor.org/rfc/rfc5424.txt" office:target-frame-name="_blank" xlink:show="new" text:style-name="Internet_20_link" text:visited-style-name="Visited_20_Internet_20_Link"><text:span text:style-name="Internet_20_link"><text:span text:style-name="T6">5424</text:span></text:span></text:a>]<text:tab/>R. Gerhards, "<text:a xlink:type="simple" xlink:href="http://abcdrfc.free.fr/rfc-vf/pdf/rfc5424.pdf" text:style-name="Internet_20_link" text:visited-style-name="Visited_20_Internet_20_Link">Le protocole Syslog</text:a>", mars 2009. (<text:span text:style-name="T7">Remplace la</text:span> <text:a xlink:type="simple" xlink:href="http://www.rfc-editor.org/rfc/rfc3164.txt" text:style-name="Internet_20_link" text:visited-style-name="Visited_20_Internet_20_Link"><text:span text:style-name="Internet_20_link"><text:span text:style-name="T6">RFC3164</text:span></text:span></text:a>,<text:span text:style-name="T7"> P. S.</text:span>)</text:p>
      <text:p text:style-name="P22"/>
      <text:p text:style-name="P22">[RFC<text:a xlink:type="simple" xlink:href="http://www.rfc-editor.org/rfc/rfc5427.txt" office:target-frame-name="_blank" xlink:show="new" text:style-name="Internet_20_link" text:visited-style-name="Visited_20_Internet_20_Link"><text:span text:style-name="Internet_20_link"><text:span text:style-name="T6">5427</text:span></text:span></text:a>]<text:tab/>G. Keeni, "<text:a xlink:type="simple" xlink:href="http://abcdrfc.free.fr/rfc-vf/pdf/rfc5427.pdf" text:style-name="Internet_20_link" text:visited-style-name="Visited_20_Internet_20_Link">Conventions textuelles </text:a>pour gestion Syslog", mars 2009. <text:span text:style-name="T7">(P. S.)</text:span></text:p>
      <text:p text:style-name="P22"/>
      <text:p text:style-name="P22">[<text:a xlink:type="simple" xlink:href="http://www.rfc-editor.org/rfc/rfc5675.txt" text:style-name="Internet_20_link" text:visited-style-name="Visited_20_Internet_20_Link"><text:span text:style-name="Internet_20_link"><text:span text:style-name="T6">RFC5675</text:span></text:span></text:a>]<text:tab/>V. Marinov, J. Schoenwaelder, "<text:a xlink:type="simple" xlink:href="http://abcdrfc.free.fr/rfc-vf/pdf/rfc5675.pdf" text:style-name="Internet_20_link" text:visited-style-name="Visited_20_Internet_20_Link">Transposition des notifications</text:a> du protocole simple de gestion de réseau (SNMP) en messages SYSLOG",<text:span text:style-name="T8"> o</text:span>ctobre 2009. <text:span text:style-name="T7">(P. S.)</text:span></text:p>
      <text:p text:style-name="WW-Default"/>
      <text:h text:style-name="Heading_20_2" text:outline-level="2">12.2<text:tab/>Références pour information</text:h>
      <text:p text:style-name="P7"/>
      <text:p text:style-name="P17"><text:span text:style-name="T1">[RFC</text:span><text:a xlink:type="simple" xlink:href="http://www.rfc-editor.org/rfc/rfc3014.txt" office:target-frame-name="_blank" xlink:show="new" text:style-name="Internet_20_link" text:visited-style-name="Visited_20_Internet_20_Link"><text:span text:style-name="T5">3014</text:span></text:a><text:span text:style-name="T1">]<text:tab/>R. Kavasseri, "MIB d'enregistrement de notification", novembre 2000. </text:span><text:span text:style-name="T2">(P.S.)</text:span></text:p>
      <text:p text:style-name="P19"/>
      <text:p text:style-name="P17"><text:span text:style-name="T1">[RFC</text:span><text:a xlink:type="simple" xlink:href="http://www.rfc-editor.org/rfc/rfc3410.txt" office:target-frame-name="_blank" xlink:show="new" text:style-name="Internet_20_link" text:visited-style-name="Visited_20_Internet_20_Link"><text:span text:style-name="T5">3410</text:span></text:a><text:span text:style-name="T1">]<text:tab/>J. Case et autres, "</text:span><text:a xlink:type="simple" xlink:href="http://abcdrfc.free.fr/rfc-vf/pdf/rfc3410.pdf" text:style-name="Internet_20_link" text:visited-style-name="Visited_20_Internet_20_Link"><text:span text:style-name="T5">Introduction et déclarations d'applicabilité</text:span></text:a><text:span text:style-name="T1"> pour le cadre de gestion standard de l'Internet", décembre 2002. </text:span><text:span text:style-name="T2">(Information)</text:span></text:p>
      <text:p text:style-name="P18"/>
      <text:h text:style-name="Heading_20_1" text:outline-level="1">Adresse des auteurs</text:h>
      <text:p text:style-name="P7"/>
      <table:table table:name="Tableau1" table:style-name="Tableau1">
        <table:table-column table:style-name="Tableau1.A"/>
        <table:table-column table:style-name="Tableau1.B"/>
        <table:table-column table:style-name="Tableau1.C"/>
        <table:table-row>
          <table:table-cell table:style-name="Tableau1.A1" office:value-type="string">
            <text:p text:style-name="Preformatted_20_Text">Juergen Schoenwaelder</text:p>
          </table:table-cell>
          <table:table-cell office:value-type="string">
            <text:p text:style-name="Preformatted_20_Text">Alexander Clemm</text:p>
          </table:table-cell>
          <table:table-cell office:value-type="string">
            <text:p text:style-name="Preformatted_20_Text">Anirban Karmakar</text:p>
          </table:table-cell>
        </table:table-row>
        <table:table-row>
          <table:table-cell table:style-name="Tableau1.A1" office:value-type="string">
            <text:p text:style-name="Preformatted_20_Text">Jacobs University Bremen</text:p>
          </table:table-cell>
          <table:table-cell office:value-type="string">
            <text:p text:style-name="Preformatted_20_Text">Cisco Systems</text:p>
          </table:table-cell>
          <table:table-cell office:value-type="string">
            <text:p text:style-name="Preformatted_20_Text">Cisco Systems India Pvt Ltd</text:p>
          </table:table-cell>
        </table:table-row>
        <table:table-row>
          <table:table-cell table:style-name="Tableau1.A1" office:value-type="string">
            <text:p text:style-name="Preformatted_20_Text">Campus Ring 1</text:p>
          </table:table-cell>
          <table:table-cell office:value-type="string">
            <text:p text:style-name="Preformatted_20_Text">170 West Tasman Drive</text:p>
          </table:table-cell>
          <table:table-cell office:value-type="string">
            <text:p text:style-name="Preformatted_20_Text">SEZ Unit, Cessna Business Park,</text:p>
          </table:table-cell>
        </table:table-row>
        <table:table-row>
          <table:table-cell table:style-name="Tableau1.A1" office:value-type="string">
            <text:p text:style-name="Preformatted_20_Text">28725 Bremen</text:p>
          </table:table-cell>
          <table:table-cell office:value-type="string">
            <text:p text:style-name="Preformatted_20_Text">San Jose, CA 95134-1706</text:p>
          </table:table-cell>
          <table:table-cell office:value-type="string">
            <text:p text:style-name="Preformatted_20_Text">Sarjapur Marathahalli ORR,</text:p>
          </table:table-cell>
        </table:table-row>
        <table:table-row>
          <table:table-cell table:style-name="Tableau1.A1" office:value-type="string">
            <text:p text:style-name="Preformatted_20_Text">Germany</text:p>
          </table:table-cell>
          <table:table-cell office:value-type="string">
            <text:p text:style-name="Preformatted_20_Text">USA</text:p>
          </table:table-cell>
          <table:table-cell office:value-type="string">
            <text:p text:style-name="Preformatted_20_Text">Bangalore, Karnataka 560103</text:p>
          </table:table-cell>
        </table:table-row>
        <table:table-row>
          <table:table-cell table:style-name="Tableau1.A1" office:value-type="string">
            <text:p text:style-name="Preformatted_20_Text">mél : <text:a xlink:type="simple" xlink:href="mailto:j.schoenwaelder@jacobs-university.de" text:style-name="Internet_20_link" text:visited-style-name="Visited_20_Internet_20_Link">j.schoenwaelder@jacobs-university.de</text:a></text:p>
          </table:table-cell>
          <table:table-cell office:value-type="string">
            <text:p text:style-name="Preformatted_20_Text">mél : alex@cisco.com</text:p>
          </table:table-cell>
          <table:table-cell office:value-type="string">
            <text:p text:style-name="Preformatted_20_Text">India</text:p>
          </table:table-cell>
        </table:table-row>
        <table:table-row>
          <table:table-cell table:style-name="Tableau1.A1" office:value-type="string">
            <text:p text:style-name="Preformatted_20_Text"/>
          </table:table-cell>
          <table:table-cell office:value-type="string">
            <text:p text:style-name="Preformatted_20_Text"/>
          </table:table-cell>
          <table:table-cell office:value-type="string">
            <text:p text:style-name="Preformatted_20_Text">mél : <text:a xlink:type="simple" xlink:href="mailto:akarmaka@cisco.com" text:style-name="Internet_20_link" text:visited-style-name="Visited_20_Internet_20_Link">akarmaka@cisco.com</text:a></text:p>
          </table:table-cell>
        </table:table-row>
      </table:table>
      <text:p text:style-name="Preformatted_20_Text"/>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Courier New" svg:font-family="'Courier New'" style:font-family-generic="modern"/>
    <style:font-face style:name="Times New Roman2" svg:font-family="'Times New Roman'" style:font-family-generic="roman"/>
    <style:font-face style:name="Lucida Sans1" svg:font-family="'Lucida Sans'" style:font-family-generic="swiss"/>
    <style:font-face style:name="Times New Roman" svg:font-family="'Times New Roman'" style:font-family-generic="roman" style:font-pitch="variable"/>
    <style:font-face style:name="Times New Roman1" svg:font-family="'Times New Roman'" style:font-adornments="Gras" style:font-family-generic="roman"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true"/>
      <style:paragraph-properties style:text-autospace="ideograph-alpha" style:line-break="strict" style:writing-mode="lr-tb" style:font-independent-line-spacing="false">
        <style:tab-stops/>
      </style:paragraph-properties>
      <style:text-properties style:use-window-font-color="true" fo:font-size="12pt" fo:language="fr" fo:country="FR" style:font-size-asian="12pt" style:language-asian="fr" style:country-asian="FR" style:font-size-complex="12pt" style:language-complex="fr" style:country-complex="FR"/>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fr" fo:country="FR" style:font-name-asian="SimSun" style:font-size-asian="12pt" style:language-asian="fr" style:country-asian="FR" style:font-name-complex="Lucida Sans" style:font-size-complex="12pt" style:language-complex="fr" style:country-complex="FR"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background-color="#ffffff">
        <style:background-image/>
      </style:paragraph-properties>
      <style:text-properties fo:color="#000000" fo:font-size="10pt"/>
    </style:style>
    <style:style style:name="Heading" style:family="paragraph" style:parent-style-name="Standard" style:next-style-name="Text_20_body" style:class="text">
      <style:paragraph-properties fo:margin-top="0.423cm" fo:margin-bottom="0.212cm" fo:text-align="center" style:justify-single-word="false" fo:keep-with-next="always"/>
      <style:text-properties style:font-name="Times New Roman1" fo:font-size="16pt" fo:font-weight="bold" style:font-name-asian="Microsoft YaHei" style:font-size-asian="14pt" style:font-name-complex="Lucida Sans"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Lucida Sans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Lucida Sans1" style:font-size-complex="12pt" style:font-style-complex="italic"/>
    </style:style>
    <style:style style:name="Index" style:family="paragraph" style:parent-style-name="Standard" style:class="index">
      <style:paragraph-properties text:number-lines="false" text:line-number="0"/>
      <style:text-properties style:font-name-complex="Lucida Sans1"/>
    </style:style>
    <style:style style:name="Preformatted_20_Text" style:display-name="Preformatted Text" style:family="paragraph" style:parent-style-name="Standard" style:class="html">
      <style:paragraph-properties fo:margin-top="0cm" fo:margin-bottom="0cm"/>
      <style:text-properties style:font-name="Times New Roman2" fo:font-size="10pt" style:font-name-asian="Times New Roman2" style:font-size-asian="10pt" style:font-name-complex="Times New Roman2" style:font-size-complex="10pt"/>
    </style:style>
    <style:style style:name="Heading_20_1" style:display-name="Heading 1" style:family="paragraph" style:parent-style-name="Heading" style:next-style-name="Text_20_body" style:default-outline-level="1" style:class="text">
      <style:paragraph-properties fo:text-align="start" style:justify-single-word="false"/>
      <style:text-properties style:font-name="Times New Roman1" fo:font-size="12pt" fo:font-weight="bold" style:font-size-asian="115%" style:font-weight-asian="bold" style:font-size-complex="115%" style:font-weight-complex="normal"/>
    </style:style>
    <style:style style:name="Heading_20_2" style:display-name="Heading 2" style:family="paragraph" style:parent-style-name="Heading" style:next-style-name="Text_20_body" style:default-outline-level="2" style:class="text">
      <style:paragraph-properties fo:text-align="start" style:justify-single-word="false">
        <style:tab-stops>
          <style:tab-stop style:position="1cm"/>
        </style:tab-stops>
      </style:paragraph-properties>
      <style:text-properties style:font-name="Times New Roman1" fo:font-size="10pt" fo:font-style="normal" fo:font-weight="bold" style:font-size-asian="14pt" style:font-style-asian="italic" style:font-weight-asian="bold" style:font-size-complex="14pt" style:font-style-complex="italic" style:font-weight-complex="normal"/>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ab-stops/>
      </style:paragraph-properties>
      <style:text-properties fo:font-size="10pt" fo:font-weight="bold" style:font-weight-asian="bold" style:font-weight-complex="normal"/>
    </style:style>
    <style:style style:name="Header" style:family="paragraph" style:parent-style-name="Standard" style:class="extra">
      <style:paragraph-properties text:number-lines="false" text:line-number="0">
        <style:tab-stops>
          <style:tab-stop style:position="8.751cm" style:type="center"/>
          <style:tab-stop style:position="17.501cm" style:type="right"/>
        </style:tab-stops>
      </style:paragraph-properties>
    </style:style>
    <style:style style:name="Footer" style:family="paragraph" style:parent-style-name="Standard" style:class="extra">
      <style:paragraph-properties text:number-lines="false" text:line-number="0">
        <style:tab-stops>
          <style:tab-stop style:position="8.751cm" style:type="center"/>
          <style:tab-stop style:position="17.501cm" style:type="right"/>
        </style:tab-stops>
      </style:paragraph-properties>
    </style:style>
    <style:style style:name="Heading_20_3" style:display-name="Heading 3" style:family="paragraph" style:parent-style-name="Heading" style:next-style-name="Text_20_body" style:default-outline-level="3" style:class="text">
      <style:paragraph-properties fo:text-align="start" style:justify-single-word="false">
        <style:tab-stops>
          <style:tab-stop style:position="1.199cm"/>
        </style:tab-stops>
      </style:paragraph-properties>
      <style:text-properties style:font-name="Times New Roman1" fo:font-size="10pt" fo:font-weight="bold" style:font-size-asian="14pt" style:font-weight-asian="bold" style:font-size-complex="14pt" style:font-weight-complex="normal"/>
    </style:style>
    <style:style style:name="Heading_20_4" style:display-name="Heading 4" style:family="paragraph" style:parent-style-name="Heading" style:next-style-name="Text_20_body" style:default-outline-level="4" style:class="text">
      <style:paragraph-properties fo:text-align="start" style:justify-single-word="false">
        <style:tab-stops>
          <style:tab-stop style:position="1.499cm"/>
        </style:tab-stops>
      </style:paragraph-properties>
      <style:text-properties style:font-name="Times New Roman1" fo:font-size="10pt" fo:font-style="normal" fo:font-weight="bold" style:font-size-asian="85%" style:font-style-asian="italic" style:font-weight-asian="bold" style:font-size-complex="85%" style:font-style-complex="italic" style:font-weight-complex="normal"/>
    </style:style>
    <style:style style:name="WW-Default" style:family="paragraph">
      <style:paragraph-properties fo:margin-left="2cm" fo:margin-right="0cm" fo:orphans="0" fo:widows="0" fo:hyphenation-ladder-count="no-limit" fo:text-indent="-2cm" style:auto-text-indent="false"/>
      <style:text-properties style:use-window-font-color="true" style:font-name="Times New Roman" fo:font-size="10pt" fo:language="fr" fo:country="FR" style:letter-kerning="true" style:font-name-asian="Times New Roman" style:font-size-asian="10pt" style:language-asian="zh" style:country-asian="CN" style:font-name-complex="Times New Roman" style:font-size-complex="10pt" style:language-complex="ar" style:country-complex="SA" fo:hyphenate="false" fo:hyphenation-remain-char-count="2" fo:hyphenation-push-char-count="2"/>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7.501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7.002cm" style:type="right" style:leader-style="dotted" style:leader-text="."/>
        </style:tab-stops>
      </style:paragraph-properties>
    </style:style>
    <style:style style:name="Texte_20_brut" style:display-name="Texte brut" style:family="paragraph" style:parent-style-name="Standard">
      <style:text-properties style:font-name="Courier New" fo:font-size="10pt" style:font-size-asian="10pt" style:font-name-complex="Courier New" style:font-size-complex="10pt"/>
    </style:style>
    <style:style style:name="retrait1" style:family="paragraph" style:parent-style-name="Standard">
      <style:paragraph-properties fo:margin-left="0.635cm" fo:margin-right="0cm" fo:text-indent="-0.635cm" style:auto-text-indent="false">
        <style:tab-stops/>
      </style:paragraph-properties>
    </style:style>
    <style:style style:name="retrait_20_1" style:display-name="retrait 1" style:family="paragraph" style:parent-style-name="List" style:master-page-name="">
      <style:paragraph-properties fo:margin-left="1.035cm" fo:margin-right="0cm" fo:margin-top="0cm" fo:margin-bottom="0cm" fo:text-indent="-0.529cm" style:auto-text-indent="false" style:page-number="auto" fo:background-color="#ffffff">
        <style:background-image/>
      </style:paragraph-properties>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Visited_20_Internet_20_Link" style:display-name="Visited Internet Link" style:family="text">
      <style:text-properties fo:color="#800000" fo:language="zxx" fo:country="none" style:text-underline-style="solid" style:text-underline-width="auto" style:text-underline-color="font-color" style:language-asian="zxx" style:country-asian="none"/>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MP1" style:family="paragraph" style:parent-style-name="Header" style:master-page-name="">
      <style:paragraph-properties fo:margin-left="-1.487cm" fo:margin-right="-1.002cm" fo:text-indent="0cm" style:auto-text-indent="false" style:page-number="auto" text:number-lines="false" text:line-number="0">
        <style:tab-stops>
          <style:tab-stop style:position="9.537cm" style:type="center"/>
          <style:tab-stop style:position="14.487cm"/>
          <style:tab-stop style:position="15.228cm"/>
          <style:tab-stop style:position="19.985cm" style:type="right"/>
        </style:tab-stops>
      </style:paragraph-properties>
    </style:style>
    <style:style style:name="MP2" style:family="paragraph" style:parent-style-name="Footer">
      <style:paragraph-properties fo:text-align="center" style:justify-single-word="false"/>
    </style:style>
    <style:page-layout style:name="Mpm1">
      <style:page-layout-properties fo:page-width="21.001cm" fo:page-height="29.7cm" style:num-format="1" style:print-orientation="portrait" fo:margin-top="1.499cm" fo:margin-bottom="1.499cm" fo:margin-left="2cm" fo:margin-right="1.499cm" style:writing-mode="lr-tb" style:footnote-max-height="0cm">
        <style:footnote-sep style:width="0.018cm" style:distance-before-sep="0.101cm" style:distance-after-sep="0.101cm" style:adjustment="left" style:rel-width="25%" style:color="#000000"/>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office:automatic-styles>
  <office:master-styles>
    <style:master-page style:name="Standard" style:page-layout-name="Mpm1">
      <style:header>
        <text:p text:style-name="MP1">RFC5676<text:tab/>Objets gérés pour transposition de message Syslog en SNMP<text:tab/>Schoenwaelder,Clemm &amp; Karmakar</text:p>
      </style:header>
      <style:footer>
        <text:p text:style-name="MP2">page - <text:page-number text:select-page="current">14</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dc:date>2026-05-16T20:14:34.37</dc:date>
    <dc:creator>Claude Brière de L'Isle</dc:creator>
    <meta:generator>OpenOffice/4.1.16$Win32 OpenOffice.org_project/4116m3$Build-9816</meta:generator>
    <meta:editing-duration>P2DT10H34M49S</meta:editing-duration>
    <meta:editing-cycles>71</meta:editing-cycles>
    <meta:document-statistic meta:table-count="2" meta:image-count="0" meta:object-count="0" meta:page-count="14" meta:paragraph-count="523" meta:word-count="4989" meta:character-count="37673"/>
  </office:meta>
</office:document-meta>
</file>