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1.982cm" style:rel-column-width="44908*"/>
    </style:style>
    <style:style style:name="Tableau2.B" style:family="table-column">
      <style:table-column-properties style:column-width="5.503cm" style:rel-column-width="20627*"/>
    </style:style>
    <style:style style:name="Tableau2.A1" style:family="table-cell" style:data-style-name="N100">
      <style:table-cell-properties fo:padding="0cm" fo:border="none"/>
    </style:style>
    <style:style style:name="Tableau1" style:family="table">
      <style:table-properties style:width="17.501cm" table:align="margins"/>
    </style:style>
    <style:style style:name="Tableau1.A" style:family="table-column">
      <style:table-column-properties style:column-width="8.751cm" style:rel-column-width="32768*"/>
    </style:style>
    <style:style style:name="Tableau1.B" style:family="table-column">
      <style:table-column-properties style:column-width="8.751cm" style:rel-column-width="32767*"/>
    </style:style>
    <style:style style:name="Tableau1.A1" style:family="table-cell">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6.709cm"/>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paragraph-properties fo:text-align="justify" style:justify-single-word="false"/>
    </style:style>
    <style:style style:name="P5" style:family="paragraph" style:parent-style-name="Preformatted_20_Text">
      <style:text-properties fo:background-color="#ffffff"/>
    </style:style>
    <style:style style:name="P6" style:family="paragraph" style:parent-style-name="Preformatted_20_Text">
      <style:text-properties style:font-name="Times New Roman" fo:font-size="10pt" fo:background-color="#ffffff" style:font-size-asian="10pt" style:font-size-complex="10pt"/>
    </style:style>
    <style:style style:name="P7" style:family="paragraph" style:parent-style-name="Preformatted_20_Text">
      <style:paragraph-properties>
        <style:tab-stops>
          <style:tab-stop style:position="5.233cm"/>
        </style:tab-stops>
      </style:paragraph-properties>
    </style:style>
    <style:style style:name="P8" style:family="paragraph" style:parent-style-name="Texte_20_brut">
      <style:text-properties style:font-name="Times New Roman" style:font-name-complex="Times New Roman"/>
    </style:style>
    <style:style style:name="P9" style:family="paragraph" style:parent-style-name="Texte_20_brut">
      <style:paragraph-properties fo:text-align="justify" style:justify-single-word="false"/>
      <style:text-properties style:font-name="Times New Roman" style:font-name-complex="Times New Roman"/>
    </style:style>
    <style:style style:name="P10" style:family="paragraph" style:parent-style-name="Texte_20_brut">
      <style:text-properties style:font-name="Times New Roman" fo:font-weight="bold" style:font-weight-asian="bold" style:font-name-complex="Times New Roman"/>
    </style:style>
    <style:style style:name="P11" style:family="paragraph" style:parent-style-name="Texte_20_brut">
      <style:text-properties style:font-name="Times New Roman" fo:background-color="#ffffff" style:font-name-complex="Times New Roman"/>
    </style:style>
    <style:style style:name="P12" style:family="paragraph" style:parent-style-name="Texte_20_brut">
      <style:paragraph-properties fo:text-align="justify" style:justify-single-word="false"/>
    </style:style>
    <style:style style:name="P13" style:family="paragraph" style:parent-style-name="Standard">
      <style:text-properties fo:background-color="#ffffff"/>
    </style:style>
    <style:style style:name="P14" style:family="paragraph" style:parent-style-name="Standard">
      <style:paragraph-properties fo:margin-left="1.9cm" fo:margin-right="0cm" fo:text-indent="-1.9cm" style:auto-text-indent="false"/>
    </style:style>
    <style:style style:name="P15" style:family="paragraph" style:parent-style-name="Standard">
      <style:paragraph-properties fo:margin-left="1.9cm" fo:margin-right="0cm" fo:text-align="justify" style:justify-single-word="false" fo:text-indent="-1.9cm" style:auto-text-indent="false"/>
    </style:style>
    <style:style style:name="P16" style:family="paragraph" style:parent-style-name="Contents_20_1">
      <style:paragraph-properties>
        <style:tab-stops>
          <style:tab-stop style:position="17.501cm" style:type="right" style:leader-style="dotted" style:leader-text="."/>
        </style:tab-stops>
      </style:paragraph-properties>
    </style:style>
    <style:style style:name="P17" style:family="paragraph" style:parent-style-name="Contents_20_2">
      <style:paragraph-properties>
        <style:tab-stops>
          <style:tab-stop style:position="17.002cm" style:type="right" style:leader-style="dotted" style:leader-text="."/>
        </style:tab-stops>
      </style:paragraph-properties>
    </style:style>
    <style:style style:name="P18" style:family="paragraph" style:parent-style-name="Contents_20_Heading">
      <style:text-properties fo:font-size="12pt" style:font-size-asian="12pt" style:font-size-complex="12pt"/>
    </style:style>
    <style:style style:name="P19" style:family="paragraph" style:parent-style-name="Preformatted_20_Text" style:master-page-name="">
      <style:paragraph-properties fo:margin-left="1.54cm" fo:margin-right="0cm" fo:margin-top="0cm" fo:margin-bottom="0cm" fo:text-indent="-1.529cm" style:auto-text-indent="false" style:page-number="auto" fo:background-color="#ffffff">
        <style:background-image/>
      </style:paragraph-properties>
    </style:style>
    <style:style style:name="P20" style:family="paragraph" style:parent-style-name="Standard">
      <style:paragraph-properties fo:margin-left="1.9cm" fo:margin-right="0cm" fo:text-indent="-1.9cm" style:auto-text-indent="false"/>
      <style:text-properties style:font-name="Times New Roman" fo:font-size="10pt" style:font-size-asian="10pt" style:font-size-complex="10pt"/>
    </style:style>
    <style:style style:name="P21" style:family="paragraph" style:parent-style-name="Standard">
      <style:text-properties fo:background-color="#ffffff"/>
    </style:style>
    <style:style style:name="P22" style:family="paragraph" style:parent-style-name="Standard">
      <style:paragraph-properties fo:text-align="justify" style:justify-single-word="false"/>
    </style:style>
    <style:style style:name="P23" style:family="paragraph" style:parent-style-name="Preformatted_20_Text">
      <style:paragraph-properties>
        <style:tab-stops>
          <style:tab-stop style:position="5.233cm"/>
        </style:tab-stops>
      </style:paragraph-properties>
    </style:style>
    <style:style style:name="P24" style:family="paragraph" style:parent-style-name="Preformatted_20_Text">
      <style:text-properties fo:background-color="#ffffff"/>
    </style:style>
    <style:style style:name="P25" style:family="paragraph" style:parent-style-name="Preformatted_20_Text">
      <style:paragraph-properties fo:text-align="justify" style:justify-single-word="false"/>
    </style:style>
    <style:style style:name="P26" style:family="paragraph" style:parent-style-name="Preformatted_20_Text">
      <style:paragraph-properties>
        <style:tab-stops>
          <style:tab-stop style:position="1.27cm"/>
          <style:tab-stop style:position="4.503cm"/>
        </style:tab-stops>
      </style:paragraph-properties>
    </style:style>
    <style:style style:name="P27" style:family="paragraph" style:parent-style-name="Preformatted_20_Text" style:master-page-name="">
      <style:paragraph-properties fo:margin-left="1.552cm" fo:margin-right="0cm" fo:margin-top="0cm" fo:margin-bottom="0cm" fo:text-indent="-1.529cm" style:auto-text-indent="false" style:page-number="auto" fo:background-color="#ffffff">
        <style:background-image/>
      </style:paragraph-properties>
    </style:style>
    <style:style style:name="P28" style:family="paragraph" style:parent-style-name="Heading_20_2">
      <style:paragraph-properties fo:margin-top="0.12cm" fo:margin-bottom="0.21cm"/>
    </style:style>
    <style:style style:name="P29" style:family="paragraph" style:parent-style-name="Texte_20_brut">
      <style:text-properties style:font-name="Times New Roman" fo:background-color="#ffffff" style:font-name-complex="Times New Roman"/>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style:font-name-complex="Times New Roman"/>
    </style:style>
    <style:style style:name="T5"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6" style:family="text">
      <style:text-properties fo:color="#0000ff" style:font-name="Times New Roman" fo:font-size="10pt" style:text-underline-style="solid" style:text-underline-width="auto" style:text-underline-color="font-color" style:font-size-asian="10pt" style:font-size-complex="10pt"/>
    </style:style>
    <style:style style:name="T7" style:family="text">
      <style:text-properties fo:color="#0000ff" fo:language="zxx" fo:country="none" style:text-underline-style="solid" style:text-underline-width="auto" style:text-underline-color="font-color" style:language-asian="zxx" style:country-asian="none"/>
    </style:style>
    <style:style style:name="T8" style:family="text">
      <style:text-properties fo:font-style="italic" style:font-style-asian="italic" style:font-style-complex="italic"/>
    </style:style>
    <style:style style:name="T9" style:family="text">
      <style:text-properties fo:font-weight="bold" style:font-weight-asian="bold" style:font-weight-complex="bold"/>
    </style:style>
    <style:style style:name="T10" style:family="text">
      <style:text-properties fo:language="en" fo:country="GB"/>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S. Chisholm, Nortel</text:p>
          </table:table-cell>
        </table:table-row>
        <table:table-row>
          <table:table-cell table:style-name="Tableau2.A1" office:value-type="float" office:value="0">
            <text:p text:style-name="P3">Request for Comments: 5674</text:p>
          </table:table-cell>
          <table:table-cell table:style-name="Tableau2.A1" office:value-type="float" office:value="0">
            <text:p text:style-name="Preformatted_20_Text">R. Gerhards, Adiscon GmbH</text:p>
          </table:table-cell>
        </table:table-row>
        <table:table-row>
          <table:table-cell table:style-name="Tableau2.A1" office:value-type="float" office:value="0">
            <text:p text:style-name="Preformatted_20_Text">Catégorie : Sur la voie de la normalisation</text:p>
          </table:table-cell>
          <table:table-cell table:style-name="Tableau2.A1" office:value-type="float" office:value="0">
            <text:p text:style-name="Preformatted_20_Text">octobre 2009</text:p>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Traduction Claude Brière de L'Isle</text:p>
          </table:table-cell>
        </table:table-row>
      </table:table>
      <text:p text:style-name="Preformatted_20_Text"/>
      <text:p text:style-name="Heading">Alarmes dans Syslog</text:p>
      <text:p text:style-name="Text_20_body"/>
      <text:p text:style-name="P3">Résumé</text:p>
      <text:p text:style-name="P4"><text:span text:style-name="T4">Le présent </text:span>document décrit comment envoyer des informations d'alarme dans syslog. Il inclut la transposition des sévérités perçues de l'UIT en champs de messages syslog. Il inclut aussi un certain nombre de définitions SD-PARAM spécifiques d'alarme provenant de la Recommandation UIT-T X.733 et de la MIB Alarm de l'IETF.</text:p>
      <text:p text:style-name="Preformatted_20_Text"/>
      <text:p text:style-name="P10">Statut de ce mémoire</text:p>
      <text:p text:style-name="P8">Ceci est un document de l’Internet sur la voie de la normalisation.</text:p>
      <text:p text:style-name="P8"/>
      <text:p text:style-name="P9">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8"/>
      <text:p text:style-name="Texte_20_brut"><text:span text:style-name="T4">Les informations sur le statut actuel du présent document, tout errata, et comment fournir des réactions sur lui peuvent être obtenues à </text:span><text:a xlink:type="simple" xlink:href="http://www.rfc-editor.org/info/rfc5674" text:style-name="Internet_20_link" text:visited-style-name="Visited_20_Internet_20_Link"><text:span text:style-name="Internet_20_link"><text:span text:style-name="T4">http://www.rfc-editor.org/info/rfc5674</text:span></text:span></text:a><text:span text:style-name="T4"> </text:span></text:p>
      <text:p text:style-name="P8"/>
      <text:p text:style-name="P10">Notice de droits de reproduction</text:p>
      <text:p text:style-name="P8">Copyright (c) 2009 IETF Trust et les personnes identifiées comme auteurs du document. Tous droits réservés.</text:p>
      <text:p text:style-name="P8"/>
      <text:p text:style-name="P12"><text:span text:style-name="T4">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4">http://trustee.ietf.org/license-info</text:span></text:span></text:a><text:span text:style-name="T4">)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Standard"/>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8">Table des matières</text:p>
          </text:index-title>
          <text:p text:style-name="P16">1. Introduction<text:tab/>1</text:p>
          <text:p text:style-name="P16">2. Transposition de sévérité<text:tab/>2</text:p>
          <text:p text:style-name="P16">3. Éléments d'alarme STRUCTURED-DATA<text:tab/>2</text:p>
          <text:p text:style-name="P17">3.1 Resource<text:tab/>2</text:p>
          <text:p text:style-name="P17">3.2 probableCause<text:tab/>3</text:p>
          <text:p text:style-name="P17">3.3 perceivedSeverity<text:tab/>3</text:p>
          <text:p text:style-name="P17">3.4 eventType<text:tab/>3</text:p>
          <text:p text:style-name="P17">3.5 trendIndication<text:tab/>3</text:p>
          <text:p text:style-name="P17">3.6 resourceURI<text:tab/>3</text:p>
          <text:p text:style-name="P16">4. Exemples<text:tab/>3</text:p>
          <text:p text:style-name="P16">5. Considérations sur la sécurité<text:tab/>4</text:p>
          <text:p text:style-name="P16">6. Considérations relatives à l'IANA<text:tab/>4</text:p>
          <text:p text:style-name="P16">7. Remerciements<text:tab/>4</text:p>
          <text:p text:style-name="P16">8. Références<text:tab/>5</text:p>
          <text:p text:style-name="P17">8.1 Références normatives<text:tab/>5</text:p>
          <text:p text:style-name="P17">8.2 Références pour information<text:tab/>5</text:p>
          <text:p text:style-name="P16">Adresse des auteurs<text:tab/>5</text:p>
        </text:index-body>
      </text:table-of-content>
      <text:p text:style-name="Preformatted_20_Text"/>
      <text:h text:style-name="Heading_20_1" text:outline-level="1">1.<text:tab/>Introduction</text:h>
      <text:p text:style-name="Preformatted_20_Text"/>
      <text:p text:style-name="P4">En plus d'envoyer en asynchrone des informations d'alarme via des protocoles comme le protocole simple de gestion de <text:soft-page-break/>réseau (SNMP, <text:span text:style-name="T8">Simple Network Management Protocol</text:span>) ou le protocole de configuration de réseau (Netconf, <text:span text:style-name="T8">Network Configuration Protocol</text:span>) de nombreuses mises en œuvre enregistrent aussi des alarmes via syslog. Le présent mémoire définit un ensemble de SD-PARAM pour prendre en charge l'enregistrement et définit une transposition de la sévérité syslog en la sévérité de l'alarme.</text:p>
      <text:p text:style-name="Preformatted_20_Text"/>
      <text:p text:style-name="P4">La MIB d'alarme [RFC3877] inclut des champs d'alarme obligatoires à partir de la Recommandation UIT-T X.733 [X.733] ainsi que des informations provenant de [X.736]. De plus, la MIB d'alarme introduit ses propres champs d'alarme. Le présent mémoire réutilise la terminologie et les champs de la MIB Alarme.</text:p>
      <text:p text:style-name="Preformatted_20_Text"/>
      <text:p text:style-name="P22">Les mots clés "DOIT", "NE DOIT PAS", "EXIGE", "DEVRA", "NE DEVRA PAS", "DEVRAIT", "NE DEVRAIT PAS", "RECOMMANDE", "PEUT", et "FACULTATIF" en majuscules dans ce document sont à interpréter comme décrit dans le BCP 14, [RFC2119].</text:p>
      <text:p text:style-name="P11"/>
      <text:p text:style-name="Preformatted_20_Text">La terminologie relative aux alarmes est définie dans la [RFC3877].</text:p>
      <text:p text:style-name="Preformatted_20_Text"/>
      <text:p text:style-name="Preformatted_20_Text">SD-ID, SD-PARAM, et les autres termes relatifs à syslog sont définis dans la [RFC5424].</text:p>
      <text:p text:style-name="Preformatted_20_Text"/>
      <text:h text:style-name="Heading_20_1" text:outline-level="1">2.<text:tab/>Transposition de sévérité</text:h>
      <text:p text:style-name="Preformatted_20_Text"/>
      <text:p text:style-name="P4">La MIB Alarme [RFC3877] définit les sévérités perçues par l'UIT ; il est utile d'être capable de les mettre en relation avec les champs de message syslog, en particulier dans le cas où les alarmes sont enregistrées. Le présent mémoire décrit la représentation des sévérités perçues par l'UIT dans les champs syslog appropriés, qui sont décrits dans la [RFC5424]. Syslog offre à la fois un champ dit SEVERITY ainsi que STRUCTURED-DATA <text:span text:style-name="T8">(données structurées)</text:span>. Du fait des contraintes de syslog, il n'y a pas de transposition bijective possible pour SEVERITY. Un élément STRUCTURED-DATA est défini dans le présent document pour permettre l'inclusion de la sévérité perçue par l'UIT non modifiée.</text:p>
      <text:p text:style-name="Preformatted_20_Text"/>
      <text:p text:style-name="P4">Syslog prend en charge des valeurs de sévérité différentes des sévérités perçues par l'UIT. Elles sont définies au paragraphe 6.2.1 de la [RFC5424]. La transposition montrée au Tableau 1 ci-dessous DEVRAIT être utilisée pour transposer les sévérités perçues par l'UIT en sévérités syslog.</text:p>
      <text:p text:style-name="Preformatted_20_Text"/>
      <text:p text:style-name="Preformatted_20_Text"><text:span text:style-name="T9">Sévérité perçue par l'UIT<text:tab/>SEVERITY syslog (nom</text:span>)</text:p>
      <text:p text:style-name="P7"><text:s text:c="11"/>Critique<text:tab/>1 (Alerte)</text:p>
      <text:p text:style-name="P7"><text:s text:c="11"/>Majeure<text:tab/>2 (Critique</text:p>
      <text:p text:style-name="P7"><text:s text:c="11"/>Mineure<text:tab/>3 (Erreur)</text:p>
      <text:p text:style-name="P7"><text:s text:c="11"/>Avertissement<text:tab/>4 (Avertissement)</text:p>
      <text:p text:style-name="P7"><text:s text:c="11"/>Indéterminée<text:tab/>5 (Remarque)</text:p>
      <text:p text:style-name="P7"><text:s text:c="11"/>Supprimée<text:tab/>5 (Remarque)</text:p>
      <text:p text:style-name="Preformatted_20_Text"/>
      <text:p text:style-name="Table_20_Heading">Tableau 1 : Transposition de sévérité perçue par l'UIT en sévérité Syslog</text:p>
      <text:p text:style-name="Preformatted_20_Text"/>
      <text:h text:style-name="Heading_20_1" text:outline-level="1">3.<text:tab/>Éléments d'alarme STRUCTURED-DATA</text:h>
      <text:p text:style-name="Preformatted_20_Text"/>
      <text:p text:style-name="P4">STRUCTURED-DATA permet l'inclusion de toutes informations structurées dans un message syslog. Ce qui suit est défini dans le présent document pour prendre en charge la structuration des informations d'alarme.</text:p>
      <text:p text:style-name="retrait_20_1">o<text:tab/>Ressource sous alarme</text:p>
      <text:p text:style-name="retrait_20_1">o<text:tab/>Cause probable </text:p>
      <text:p text:style-name="retrait_20_1">o<text:tab/>Type d'événement</text:p>
      <text:p text:style-name="retrait_20_1">o<text:tab/>Sévérité perçue</text:p>
      <text:p text:style-name="retrait_20_1">o<text:tab/>Indication de tendance</text:p>
      <text:p text:style-name="retrait_20_1">o<text:tab/>URI de ressource</text:p>
      <text:p text:style-name="Preformatted_20_Text"/>
      <text:p text:style-name="Preformatted_20_Text">La prise en charge du SD-ID "alarme" est facultative mais, une fois pris en charge, certains des SD-PARAMS sont obligatoires.</text:p>
      <text:p text:style-name="Preformatted_20_Text"/>
      <text:h text:style-name="Heading_20_2" text:outline-level="2">3.1<text:tab/>Resource</text:h>
      <text:p text:style-name="P4">Si le SD-ID "alarme" est inclus, le SD-PARAM "resource" DOIT être inclus. Cet élément identifie de façon univoque la <text:soft-page-break/>ressource sous alarme dans la portée d'un élément de réseau.</text:p>
      <text:p text:style-name="Preformatted_20_Text"/>
      <text:h text:style-name="Heading_20_2" text:outline-level="2">3.2<text:tab/>probableCause</text:h>
      <text:p text:style-name="P4">Si le SD-ID "alarme" est inclus, le SD-PARAM "probableCause" DOIT être inclus. Ce paramètre est le mnémonique associé à l'objet IANAItuProbableCause défini dans la [RFC3877] et toutes les extensions suivantes définies par l'IANA. Par exemple, IANAItuProbableCause définit une défaillance de transmission à une cause probable de "transmissionError (10)". La valeur du paramètre dans ce cas serait "transmissionError".</text:p>
      <text:p text:style-name="Preformatted_20_Text"/>
      <text:h text:style-name="Heading_20_2" text:outline-level="2">3.3<text:tab/>perceivedSeverity</text:h>
      <text:p text:style-name="P4">Si le SD-ID "alarme" est inclus, le SD-PARAM "perceivedSeverity" DOIT être inclus. Comme pour la définition de la sévérité perçue dans [X.736] et la [RFC3877], cet objet peut prendre les valeurs suivantes :</text:p>
      <text:p text:style-name="retrait_20_1">o<text:tab/>cleared <text:span text:style-name="T8">(supprimé)</text:span></text:p>
      <text:p text:style-name="retrait_20_1">o<text:tab/>indeterminate <text:span text:style-name="T8">(indéterminé)</text:span></text:p>
      <text:p text:style-name="retrait_20_1">o<text:tab/>critical <text:span text:style-name="T8">(critique)</text:span></text:p>
      <text:p text:style-name="retrait_20_1">o<text:tab/>major <text:span text:style-name="T8">(majeur)</text:span></text:p>
      <text:p text:style-name="retrait_20_1">o<text:tab/>minor <text:span text:style-name="T8">(mineur)</text:span></text:p>
      <text:p text:style-name="retrait_20_1">o<text:tab/>warning <text:span text:style-name="T8">(avertissement)</text:span></text:p>
      <text:p text:style-name="Preformatted_20_Text"/>
      <text:p text:style-name="Preformatted_20_Text">Voir à la Section 2 la relation entre cette sévérité et la sévérité syslog.</text:p>
      <text:p text:style-name="Preformatted_20_Text"/>
      <text:h text:style-name="Heading_20_2" text:outline-level="2">3.4<text:tab/>eventType</text:h>
      <text:p text:style-name="P4">Si le SD-ID "alarme" est inclus, le SD-PARAM "eventType" DEVRAIT être inclus. Ce paramètre est le mnémonique associé à l'objet IANAItuEventType défini dans la [RFC3877] et toutes les extensions suivantes définies par l'IANA. Par exemple, IANAItuEventType définit une alarme environnementale à un type d'événement de "environmentalAlarm (6)". La valeur du paramètre dans ce cas serait "environmentalAlarm".</text:p>
      <text:p text:style-name="Preformatted_20_Text"/>
      <text:h text:style-name="Heading_20_2" text:outline-level="2">3.5<text:tab/>trendIndication</text:h>
      <text:p text:style-name="P4">Si le SD-ID "alarme" est inclus, le SD-PARAM "trendIndication" DEVRAIT être inclus. Comme pour la définition de la sévérité perçue dans [X.733] et la [RFC3877], cet objet peut prendre les valeurs suivantes :</text:p>
      <text:p text:style-name="retrait_20_1">o<text:tab/>moreSevere <text:span text:style-name="T8">(plus sévère)</text:span></text:p>
      <text:p text:style-name="retrait_20_1">o<text:tab/>noChange <text:span text:style-name="T8">(pas de changement)</text:span></text:p>
      <text:p text:style-name="retrait_20_1">o<text:tab/>lessSevere <text:span text:style-name="T8">(moins sévère)</text:span></text:p>
      <text:p text:style-name="Preformatted_20_Text"/>
      <text:h text:style-name="Heading_20_2" text:outline-level="2">3.6<text:tab/>resourceURI</text:h>
      <text:p text:style-name="P4">Si le SD-ID "alarme" est inclus, le SD-PARAM "resourceURI" DEVRAIT être inclus. Cet élément identifie de façon univoque la ressource sous alarme.</text:p>
      <text:p text:style-name="Preformatted_20_Text"/>
      <text:p text:style-name="P4">La valeur de ce champ DOIT se conformer à la définition d'URI dans la [RFC3986] et ses mises à jour. Dans le cas d'une ressource SNMP, la syntaxe de la [RFC4088] DOIT être utilisée et "resourceURI" doit pointer sur la même ressource que alarmActiveResourceId [RFC3877] pour cette alarme.</text:p>
      <text:p text:style-name="Preformatted_20_Text"/>
      <text:p text:style-name="Preformatted_20_Text">Les deux paramètres "resource" et "resourceURI" pointent sur la ressource qui subit l'alarme, mais le "resourceURI" a une contrainte syntaxique qui exige que ce soit un URI. Cela rend facile de corréler cette alarme syslog à toutes les alarmes qui sont reçues via d'autres protocoles, comme SNMP, ou d'utiliser SNMP ou d'autres protocoles pour obtenir des informations supplémentaires sur cette ressource.</text:p>
      <text:p text:style-name="Preformatted_20_Text"/>
      <text:h text:style-name="Heading_20_1" text:outline-level="1">4.<text:tab/>Exemples</text:h>
      <text:p text:style-name="Preformatted_20_Text"/>
      <text:p text:style-name="Preformatted_20_Text">Exemple 1 - Informations d'alarme obligatoires</text:p>
      <text:p text:style-name="Preformatted_20_Text"/>
      <text:p text:style-name="Preformatted_20_Text">&lt;165&gt;1 2003-10-11T22:14:15.003Z mymachine.exemple.com</text:p>
      <text:p text:style-name="Preformatted_20_Text"><text:soft-page-break/>evntslog - ID47 [exampleSDID@32473 iut="3" eventSource=</text:p>
      <text:p text:style-name="Preformatted_20_Text">"Application" eventID="1011"][alarm resource="su root"</text:p>
      <text:p text:style-name="Preformatted_20_Text">probableCause="unauthorizedAccessAttempt"</text:p>
      <text:p text:style-name="Preformatted_20_Text">perceivedSeverity="major"]</text:p>
      <text:p text:style-name="Preformatted_20_Text">BOMUne entrée d'enregistrement d'événement d'application ...</text:p>
      <text:p text:style-name="Preformatted_20_Text"/>
      <text:p text:style-name="P4">Dans cet exemple, étendu de la [RFC5424], la VERSION est 1 et la Facilité a la valeur de 4. La sévérité est 2. Le message a été créé le 11 octobre 2003 à 22:14:15 UTC, 3 millisecondes dans la seconde suivante. Le message est généré d'un hôte qui s'identifie comme "mymachine.exemple.com". Le APP-NAME est "evntslog" et le PROCID est inconnu. Le MSGID est "ID47". On a inclus les données structurées de l'exemple original, un seul élément avec la valeur "[exampleSDID@32473 iut="3" eventSource="Application" eventID="1011"]", et un nouvel élément avec les informations d'alarme définies dans le présent mémoire. Le SD-ID d'alarme contient le SD-PARAMS obligatoire de resource, probableCause, et perceivedSeverity. Le message lui-même est "Une entrée d'enregistrement d'événement d'application...". Le BOM au début du MSG indique le codage UTF-8.</text:p>
      <text:p text:style-name="Preformatted_20_Text"/>
      <text:p text:style-name="Preformatted_20_Text">Exemple 2 - Informations d'alarme supplémentaires</text:p>
      <text:p text:style-name="Preformatted_20_Text"/>
      <text:p text:style-name="Preformatted_20_Text">&lt;165&gt;1 2004-11-10T20:15:15.003Z mymachine.exemple.com</text:p>
      <text:p text:style-name="Preformatted_20_Text">evntslog - ID48 [alarm resource="interface 42"</text:p>
      <text:p text:style-name="Preformatted_20_Text">probableCause="unauthorizedAccessAttempt"</text:p>
      <text:p text:style-name="Preformatted_20_Text">perceivedSeverity="major"</text:p>
      <text:p text:style-name="Preformatted_20_Text">eventType="communicationsAlarm"</text:p>
      <text:p text:style-name="Preformatted_20_Text">resourceURI="snmp://exemple.com//1.3.6.1.2.1.2.2.1.1.42"]</text:p>
      <text:p text:style-name="Preformatted_20_Text"/>
      <text:p text:style-name="Preformatted_20_Text">Dans cet exemple, on inclut deux champs d'alarme facultatifs : eventType et resourceURI.</text:p>
      <text:p text:style-name="Preformatted_20_Text"/>
      <text:h text:style-name="Heading_20_1" text:outline-level="1">5.<text:tab/>Considérations sur la sécurité</text:h>
      <text:p text:style-name="P13"/>
      <text:p text:style-name="P4">En plus des considérations générales de syslog sur la sécurité discutées dans la [RFC5424], les informations contenues dans les alarmes peuvent fournir à des pirates des informations utiles sur des parties du système qui subissent actuellement une pression ainsi que des informations générales sur le système, comme des inventaires.</text:p>
      <text:p text:style-name="Preformatted_20_Text"/>
      <text:p text:style-name="P4">Les utilisateurs ne devraient pas avoir accès aux information d'alarmes que leurs permissions d'accès normales ne leur permettraient pas si l'accès aux informations se faisait d'une autre façon.</text:p>
      <text:p text:style-name="Preformatted_20_Text"/>
      <text:p text:style-name="P4">Il n'y a pas de modèle de contrôle d'accès normalisé pour syslog, et donc la capacité de filtrer les alarmes fondée sur une notion d'identité du receveur est, au mieux, spécifique de la mise en œuvre.</text:p>
      <text:p text:style-name="Preformatted_20_Text"/>
      <text:h text:style-name="Heading_20_1" text:outline-level="1">6.<text:tab/>Considérations relatives à l'IANA</text:h>
      <text:p text:style-name="P5"/>
      <text:p text:style-name="P4">L'IANA a enregistré les valeurs d'identifiant de données structurées syslog et de PARAM-NAME montrées ci-dessous :</text:p>
      <text:p text:style-name="Preformatted_20_Text"/>
      <text:p text:style-name="P26">SD-ID<text:tab/>PARAM-NAME</text:p>
      <text:p text:style-name="P26">alarm<text:tab/><text:tab/>FACULTATIF</text:p>
      <text:p text:style-name="P26"><text:tab/>resource<text:tab/>OBLIGATOIRE</text:p>
      <text:p text:style-name="P26"><text:tab/>probableCause<text:tab/>OBLIGATOIRE</text:p>
      <text:p text:style-name="P26"><text:tab/>perceivedSeverity<text:tab/>OBLIGATOIRE</text:p>
      <text:p text:style-name="P26"><text:tab/>eventType<text:tab/>FACULTATIF</text:p>
      <text:p text:style-name="P26"><text:tab/>trendIndication<text:tab/>FACULTATIF</text:p>
      <text:p text:style-name="P26"><text:tab/>resourceURI<text:tab/>FACULTATIF</text:p>
      <text:p text:style-name="Preformatted_20_Text"/>
      <text:h text:style-name="Heading_20_1" text:outline-level="1">7.<text:tab/>Remerciements</text:h>
      <text:p text:style-name="Preformatted_20_Text"/>
      <text:p text:style-name="P4">Merci aux membres des groupes de travail Syslog et OPSAWG qui ont contribué à cette spécification. Merci aussi à Juergen Schoenwaelder, Dave Harrington, Wes Hardaker, et Randy Presuhn de leur relecture.</text:p>
      <text:p text:style-name="Preformatted_20_Text"><text:soft-page-break/></text:p>
      <text:h text:style-name="Heading_20_1" text:outline-level="1">8.<text:tab/>Références</text:h>
      <text:h text:style-name="P28" text:outline-level="2">8.1<text:tab/>Références normatives</text:h>
      <text:p text:style-name="P6"/>
      <text:p text:style-name="P15"><text:span text:style-name="T1">[RFC</text:span><text:a xlink:type="simple" xlink:href="http://www.rfc-editor.org/rfc/rfc2119.txt" office:target-frame-name="_blank" xlink:show="new" text:style-name="Internet_20_link" text:visited-style-name="Visited_20_Internet_20_Link"><text:span text:style-name="T5">2119</text:span></text:a><text:span text:style-name="T1">]<text:tab/>S. Bradner, "</text:span><text:a xlink:type="simple" xlink:href="http://abcdrfc.free.fr/rfc-vf/pdf/rfc2119.pdf" text:style-name="Internet_20_link" text:visited-style-name="Visited_20_Internet_20_Link"><text:span text:style-name="T5">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5">RFC8174</text:span></text:a><text:span text:style-name="T1">)</text:span></text:p>
      <text:p text:style-name="P5"/>
      <text:p text:style-name="P14"><text:span text:style-name="T1">[RFC</text:span><text:a xlink:type="simple" xlink:href="http://www.rfc-editor.org/rfc/rfc3877.txt" office:target-frame-name="_blank" xlink:show="new" text:style-name="Internet_20_link" text:visited-style-name="Visited_20_Internet_20_Link"><text:span text:style-name="T5">3877</text:span></text:a><text:span text:style-name="T1">]<text:tab/>S. Chisholm, D. Romascanu, "Base de données d'informations de gestion d'alarmes", septembre 2004. </text:span><text:span text:style-name="T2">(P.S.)</text:span></text:p>
      <text:p text:style-name="P20"/>
      <text:p text:style-name="P14"><text:span text:style-name="T1">[RFC</text:span><text:a xlink:type="simple" xlink:href="http://www.rfc-editor.org/rfc/rfc3986.txt" office:target-frame-name="_blank" xlink:show="new" text:style-name="Internet_20_link" text:visited-style-name="Visited_20_Internet_20_Link"><text:span text:style-name="T5">3986</text:span></text:a><text:span text:style-name="T1">]<text:tab/>T. Berners-Lee, R. Fielding et L. Masinter, "</text:span><text:a xlink:type="simple" xlink:href="http://abcdrfc.free.fr/rfc-vf/pdf/rfc3986.pdf" text:style-name="Internet_20_link" text:visited-style-name="Visited_20_Internet_20_Link"><text:span text:style-name="T5">Identifiant de ressource uniforme</text:span></text:a><text:span text:style-name="T1"> (URI) : Syntaxe générique", DOI 10.17487/RFC3986, STD 66, janvier 2005. </text:span><text:span text:style-name="T2">(P.S. ; MàJ par</text:span><text:span text:style-name="T1"> RFC</text:span><text:a xlink:type="simple" xlink:href="http://www.rfc-editor.org/info/rfc8820" office:target-frame-name="_blank" xlink:show="new" text:style-name="Internet_20_link" text:visited-style-name="Visited_20_Internet_20_Link"><text:span text:style-name="T1">8820</text:span></text:a><text:span text:style-name="T1">)</text:span></text:p>
      <text:p text:style-name="P20"/>
      <text:p text:style-name="P14"><text:span text:style-name="T1">[RFC</text:span><text:a xlink:type="simple" xlink:href="http://www.rfc-editor.org/rfc/rfc4088.txt" office:target-frame-name="_blank" xlink:show="new" text:style-name="Internet_20_link" text:visited-style-name="Visited_20_Internet_20_Link"><text:span text:style-name="T5">4088</text:span></text:a><text:span text:style-name="T1">]<text:tab/>D. Black et autres, "</text:span><text:a xlink:type="simple" xlink:href="http://abcdrfc.free.fr/rfc-vf/pdf/rfc4088.pdf" text:style-name="Internet_20_link" text:visited-style-name="Visited_20_Internet_20_Link"><text:span text:style-name="T6">Schéma d'identifiant de ressource uniforme</text:span></text:a><text:span text:style-name="T1"> (URI) pour le protocole simple de gestion de réseau (SNMP)", juin 2005.</text:span><text:span text:style-name="T2">(P.S.)</text:span></text:p>
      <text:p text:style-name="P20"/>
      <text:p text:style-name="WW-Default">[RFC<text:a xlink:type="simple" xlink:href="http://www.rfc-editor.org/rfc/rfc5424.txt" office:target-frame-name="_blank" xlink:show="new" text:style-name="Internet_20_link" text:visited-style-name="Visited_20_Internet_20_Link"><text:span text:style-name="Internet_20_link"><text:span text:style-name="T7">5424</text:span></text:span></text:a>]<text:tab/>R. Gerhards, "<text:a xlink:type="simple" xlink:href="http://abcdrfc.free.fr/rfc-vf/pdf/rfc5424.pdf" text:style-name="Internet_20_link" text:visited-style-name="Visited_20_Internet_20_Link">Le protocole Syslog</text:a>", mars 2009. (<text:span text:style-name="T8">Remplace la</text:span> <text:a xlink:type="simple" xlink:href="http://www.rfc-editor.org/rfc/rfc3164.txt" text:style-name="Internet_20_link" text:visited-style-name="Visited_20_Internet_20_Link"><text:span text:style-name="Internet_20_link"><text:span text:style-name="T7">RFC3164</text:span></text:span></text:a>,<text:span text:style-name="T8"> P. S.</text:span>)</text:p>
      <text:p text:style-name="WW-Default"/>
      <text:h text:style-name="Heading_20_2" text:outline-level="2">8.2<text:tab/>Références pour information</text:h>
      <text:p text:style-name="P5"/>
      <text:p text:style-name="P27">[X.733]<text:tab/>Recommandation UIT-T X.733, "Technologie de l'information - Interconnexion des systèmes ouverts - Gestion de système : Fonction de rapport d'alarme", <text:span text:style-name="T10">&lt;</text:span><text:a xlink:type="simple" xlink:href="https://www.itu.int/rec/T-REC-X.733" text:style-name="Internet_20_link" text:visited-style-name="Visited_20_Internet_20_Link">https://www.itu.int/rec/T-REC-X.73</text:a><text:span text:style-name="T10">3&gt;.</text:span> 1992.</text:p>
      <text:p text:style-name="Preformatted_20_Text"/>
      <text:p text:style-name="P19">[X.736]<text:tab/>Recommandation UIT-T X.736, "Technologie de l'information - Interconnexion des systèmes ouverts - Gestion de système : Fonction de rapport d'alarme de sécurité", <text:span text:style-name="T10">&lt;</text:span><text:a xlink:type="simple" xlink:href="https://www.itu.int/rec/T-REC-X.736" text:style-name="Internet_20_link" text:visited-style-name="Visited_20_Internet_20_Link">https://www.itu.int/rec/T-REC-X.736</text:a><text:span text:style-name="T10">&gt;.</text:span> 1992</text:p>
      <text:p text:style-name="Preformatted_20_Text"/>
      <text:h text:style-name="Heading_20_1" text:outline-level="1">Adresse des auteurs</text:h>
      <text:p text:style-name="P5"/>
      <table:table table:name="Tableau1" table:style-name="Tableau1">
        <table:table-column table:style-name="Tableau1.A"/>
        <table:table-column table:style-name="Tableau1.B"/>
        <table:table-row>
          <table:table-cell table:style-name="Tableau1.A1" office:value-type="string">
            <text:p text:style-name="Preformatted_20_Text">Sharon Chisholm</text:p>
          </table:table-cell>
          <table:table-cell office:value-type="string">
            <text:p text:style-name="Preformatted_20_Text">Rainer Gerhards</text:p>
          </table:table-cell>
        </table:table-row>
        <table:table-row>
          <table:table-cell table:style-name="Tableau1.A1" office:value-type="string">
            <text:p text:style-name="Preformatted_20_Text">Nortel</text:p>
          </table:table-cell>
          <table:table-cell office:value-type="string">
            <text:p text:style-name="Preformatted_20_Text">Adiscon GmbH</text:p>
          </table:table-cell>
        </table:table-row>
        <table:table-row>
          <table:table-cell table:style-name="Tableau1.A1" office:value-type="string">
            <text:p text:style-name="Preformatted_20_Text">3500 Carling Ave</text:p>
          </table:table-cell>
          <table:table-cell office:value-type="string">
            <text:p text:style-name="Preformatted_20_Text">Mozartstrasse 21</text:p>
          </table:table-cell>
        </table:table-row>
        <table:table-row>
          <table:table-cell table:style-name="Tableau1.A1" office:value-type="string">
            <text:p text:style-name="Preformatted_20_Text">Nepean, Ontario <text:s/>K2H 8E9</text:p>
          </table:table-cell>
          <table:table-cell office:value-type="string">
            <text:p text:style-name="Preformatted_20_Text">Grossrinderfeld, BW <text:s/>97950</text:p>
          </table:table-cell>
        </table:table-row>
        <table:table-row>
          <table:table-cell table:style-name="Tableau1.A1" office:value-type="string">
            <text:p text:style-name="Preformatted_20_Text">Canada</text:p>
          </table:table-cell>
          <table:table-cell office:value-type="string">
            <text:p text:style-name="Preformatted_20_Text">Germany</text:p>
          </table:table-cell>
        </table:table-row>
        <table:table-row>
          <table:table-cell table:style-name="Tableau1.A1" office:value-type="string">
            <text:p text:style-name="Preformatted_20_Text">mél : <text:a xlink:type="simple" xlink:href="mailto:schishol@nortel.com" text:style-name="Internet_20_link" text:visited-style-name="Visited_20_Internet_20_Link">schishol@nortel.com</text:a></text:p>
          </table:table-cell>
          <table:table-cell office:value-type="string">
            <text:p text:style-name="Preformatted_20_Text">mél : <text:a xlink:type="simple" xlink:href="mailto:rgerhards@adiscon.com" text:style-name="Internet_20_link" text:visited-style-name="Visited_20_Internet_20_Link">rgerhards@adiscon.com</text:a></text:p>
          </table:table-cell>
        </table:table-row>
      </table:table>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6.709cm"/>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74<text:tab/>Alarmes dans Syslog<text:tab/>Chisholm &amp; Gerhards</text:p>
      </style:header>
      <style:footer>
        <text:p text:style-name="MP2">page - <text:page-number text:select-page="current">5</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14T10:42:58.45</dc:date>
    <dc:creator>Claude Brière de L'Isle</dc:creator>
    <meta:generator>OpenOffice/4.1.16$Win32 OpenOffice.org_project/4116m3$Build-9816</meta:generator>
    <meta:editing-duration>P2DT6H16M39S</meta:editing-duration>
    <meta:editing-cycles>64</meta:editing-cycles>
    <meta:document-statistic meta:table-count="2" meta:image-count="0" meta:object-count="0" meta:page-count="5" meta:paragraph-count="144" meta:word-count="1791" meta:character-count="12323"/>
  </office:meta>
</office:document-meta>
</file>