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1.148cm" style:rel-column-width="41781*"/>
    </style:style>
    <style:style style:name="Tableau2.B" style:family="table-column">
      <style:table-column-properties style:column-width="6.338cm" style:rel-column-width="23754*"/>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5.833cm" style:rel-column-width="3307*"/>
    </style:style>
    <style:style style:name="Tableau1.A1" style:family="table-cell">
      <style:table-cell-properties fo:padding="0cm" fo:border="none"/>
    </style:style>
    <style:style style:name="Tableau3" style:family="table">
      <style:table-properties style:width="17.501cm" table:align="margins"/>
    </style:style>
    <style:style style:name="Tableau3.A" style:family="table-column">
      <style:table-column-properties style:column-width="8.752cm" style:rel-column-width="4961*"/>
    </style:style>
    <style:style style:name="Tableau3.B" style:family="table-column">
      <style:table-column-properties style:column-width="8.749cm" style:rel-column-width="4960*"/>
    </style:style>
    <style:style style:name="Tableau3.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text-properties fo:background-color="#ffffff"/>
    </style:style>
    <style:style style:name="P5" style:family="paragraph" style:parent-style-name="Preformatted_20_Text">
      <style:text-properties fo:font-weight="normal" style:font-weight-asian="normal" style:font-weight-complex="normal"/>
    </style:style>
    <style:style style:name="P6" style:family="paragraph" style:parent-style-name="Preformatted_20_Text">
      <style:paragraph-properties>
        <style:tab-stops>
          <style:tab-stop style:position="2.081cm"/>
        </style:tab-stops>
      </style:paragraph-properties>
    </style:style>
    <style:style style:name="P7" style:family="paragraph" style:parent-style-name="Texte_20_brut">
      <style:text-properties style:font-name="Times New Roman" style:font-name-complex="Times New Roman"/>
    </style:style>
    <style:style style:name="P8" style:family="paragraph" style:parent-style-name="Texte_20_brut">
      <style:paragraph-properties fo:text-align="justify" style:justify-single-word="false"/>
      <style:text-properties style:font-name="Times New Roman" style:font-name-complex="Times New Roman"/>
    </style:style>
    <style:style style:name="P9" style:family="paragraph" style:parent-style-name="Texte_20_brut">
      <style:text-properties style:font-name="Times New Roman" fo:font-weight="bold" style:font-weight-asian="bold" style:font-name-complex="Times New Roman"/>
    </style:style>
    <style:style style:name="P10" style:family="paragraph" style:parent-style-name="Texte_20_brut">
      <style:paragraph-properties fo:text-align="justify" style:justify-single-word="false"/>
    </style:style>
    <style:style style:name="P11" style:family="paragraph" style:parent-style-name="Contents_20_Heading">
      <style:text-properties fo:font-size="12pt" style:font-size-asian="12pt" style:font-size-complex="12pt"/>
    </style:style>
    <style:style style:name="P12" style:family="paragraph" style:parent-style-name="Standard">
      <style:paragraph-properties fo:margin-left="1.9cm" fo:margin-right="0cm" fo:text-indent="-1.9cm" style:auto-text-indent="false"/>
    </style:style>
    <style:style style:name="P13" style:family="paragraph" style:parent-style-name="Standard">
      <style:paragraph-properties fo:margin-left="1.9cm" fo:margin-right="0cm" fo:text-align="justify" style:justify-single-word="false" fo:text-indent="-1.9cm" style:auto-text-indent="false"/>
    </style:style>
    <style:style style:name="P14" style:family="paragraph" style:parent-style-name="Standard">
      <style:paragraph-properties fo:margin-left="1.9cm" fo:margin-right="0cm" fo:text-indent="-1.9cm" style:auto-text-indent="false"/>
      <style:text-properties style:font-name="Times New Roman" fo:font-size="10pt" fo:background-color="#ffffff" style:font-size-asian="10pt" style:font-size-complex="10pt"/>
    </style:style>
    <style:style style:name="P15" style:family="paragraph" style:parent-style-name="Contents_20_2">
      <style:paragraph-properties>
        <style:tab-stops>
          <style:tab-stop style:position="17.002cm" style:type="right" style:leader-style="dotted" style:leader-text="."/>
        </style:tab-stops>
      </style:paragraph-properties>
    </style:style>
    <style:style style:name="P16" style:family="paragraph" style:parent-style-name="Contents_20_1">
      <style:paragraph-properties>
        <style:tab-stops>
          <style:tab-stop style:position="17.501cm" style:type="right" style:leader-style="dotted" style:leader-text="."/>
        </style:tab-stops>
      </style:paragraph-properties>
    </style:style>
    <style:style style:name="P17" style:family="paragraph" style:parent-style-name="Preformatted_20_Text">
      <style:paragraph-properties>
        <style:tab-stops>
          <style:tab-stop style:position="3.528cm"/>
          <style:tab-stop style:position="8.373cm"/>
        </style:tab-stops>
      </style:paragraph-properties>
      <style:text-properties fo:font-weight="bold" style:font-weight-asian="bold" style:font-weight-complex="bold"/>
    </style:style>
    <style:style style:name="P18" style:family="paragraph" style:parent-style-name="Preformatted_20_Text">
      <style:paragraph-properties>
        <style:tab-stops>
          <style:tab-stop style:position="3.586cm"/>
          <style:tab-stop style:position="8.384cm"/>
        </style:tab-stops>
      </style:paragraph-properties>
    </style:style>
    <style:style style:name="P19" style:family="paragraph" style:parent-style-name="Preformatted_20_Text">
      <style:paragraph-properties>
        <style:tab-stops>
          <style:tab-stop style:position="3.586cm"/>
          <style:tab-stop style:position="8.714cm"/>
        </style:tab-stops>
      </style:paragraph-properties>
    </style:style>
    <style:style style:name="P20" style:family="paragraph" style:parent-style-name="Preformatted_20_Text">
      <style:text-properties style:font-name="Times New Roman" fo:font-size="10pt" fo:font-style="italic" style:font-size-asian="10pt" style:font-style-asian="italic" style:font-size-complex="10pt" style:font-style-complex="italic"/>
    </style:style>
    <style:style style:name="P21" style:family="paragraph" style:parent-style-name="Preformatted_20_Text">
      <style:paragraph-properties fo:text-align="justify" style:justify-single-word="false"/>
    </style:style>
    <style:style style:name="P22" style:family="paragraph" style:parent-style-name="Preformatted_20_Text">
      <style:paragraph-properties fo:keep-together="always" fo:keep-with-next="always"/>
    </style:style>
    <style:style style:name="P23" style:family="paragraph" style:parent-style-name="Preformatted_20_Text">
      <style:paragraph-properties fo:text-align="justify" style:justify-single-word="false" fo:keep-together="always" fo:keep-with-next="always"/>
    </style:style>
    <style:style style:name="P24" style:family="paragraph" style:parent-style-name="Preformatted_20_Text" style:master-page-name="">
      <style:paragraph-properties fo:margin-left="1cm" fo:margin-right="0cm" fo:margin-top="0cm" fo:margin-bottom="0cm" fo:text-indent="0cm" style:auto-text-indent="false" style:page-number="auto" fo:background-color="#ffffff">
        <style:background-image/>
      </style:paragraph-properties>
    </style:style>
    <style:style style:name="P25" style:family="paragraph" style:parent-style-name="Preformatted_20_Text" style:master-page-name="">
      <style:paragraph-properties fo:margin-left="1cm" fo:margin-right="0cm" fo:margin-top="0cm" fo:margin-bottom="0cm" fo:text-indent="0cm" style:auto-text-indent="false" style:page-number="auto" fo:background-color="#ffffff">
        <style:background-image/>
      </style:paragraph-properties>
    </style:style>
    <style:style style:name="P26" style:family="paragraph" style:parent-style-name="Preformatted_20_Text" style:master-page-name="">
      <style:paragraph-properties fo:margin-left="1.318cm" fo:margin-right="0cm" fo:margin-top="0cm" fo:margin-bottom="0cm" fo:text-align="justify" style:justify-single-word="false" fo:text-indent="-1.328cm" style:auto-text-indent="false" style:page-number="auto" fo:background-color="#ffffff">
        <style:background-image/>
      </style:paragraph-properties>
    </style:style>
    <style:style style:name="P27" style:family="paragraph" style:parent-style-name="Preformatted_20_Text" style:master-page-name="">
      <style:paragraph-properties fo:margin-left="2.21cm" fo:margin-right="0cm" fo:margin-top="0cm" fo:margin-bottom="0cm" fo:text-align="justify" style:justify-single-word="false" fo:text-indent="-2.21cm" style:auto-text-indent="false" style:page-number="auto" fo:background-color="#ffffff">
        <style:background-image/>
      </style:paragraph-properties>
    </style:style>
    <style:style style:name="P28" style:family="paragraph" style:parent-style-name="Heading_20_1" style:master-page-name="">
      <style:paragraph-properties fo:keep-together="always" style:page-number="auto" fo:keep-with-next="always"/>
    </style:style>
    <style:style style:name="P29" style:family="paragraph" style:parent-style-name="Heading_20_2">
      <style:paragraph-properties fo:margin-top="0.22cm" fo:margin-bottom="0.21cm" fo:background-color="#ffffff">
        <style:background-image/>
      </style:paragraph-properties>
    </style:style>
    <style:style style:name="P30" style:family="paragraph" style:parent-style-name="Heading_20_2">
      <style:paragraph-properties fo:margin-top="0.12cm" fo:margin-bottom="0.21cm"/>
    </style:style>
    <style:style style:name="P31"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32" style:family="paragraph" style:parent-style-name="Standard">
      <style:paragraph-properties fo:margin-left="1.9cm" fo:margin-right="0cm" fo:text-align="justify" style:justify-single-word="false" fo:text-indent="-1.9cm" style:auto-text-indent="false"/>
    </style:style>
    <style:style style:name="P33" style:family="paragraph" style:parent-style-name="Standard">
      <style:paragraph-properties fo:text-align="justify" style:justify-single-word="false"/>
    </style:style>
    <style:style style:name="P34" style:family="paragraph" style:parent-style-name="retrait1">
      <style:paragraph-properties fo:text-align="justify" style:justify-single-word="false"/>
    </style:style>
    <style:style style:name="P35" style:family="paragraph" style:parent-style-name="retrait_20_1" style:master-page-name="">
      <style:paragraph-properties fo:margin-left="0.506cm" fo:margin-right="0cm" fo:margin-top="0cm" fo:margin-bottom="0cm" fo:text-align="justify" style:justify-single-word="false" fo:text-indent="-0.529cm" style:auto-text-indent="false" style:page-number="auto" fo:background-color="#ffffff">
        <style:background-image/>
      </style:paragraph-properties>
    </style:style>
    <style:style style:name="P36" style:family="paragraph" style:parent-style-name="retrait_20_1" style:master-page-name="">
      <style:paragraph-properties fo:margin-left="0.542cm" fo:margin-right="0cm" fo:margin-top="0cm" fo:margin-bottom="0cm" fo:text-align="justify" style:justify-single-word="false" fo:text-indent="-0.529cm" style:auto-text-indent="false" style:page-number="auto" fo:background-color="#ffffff">
        <style:background-image/>
      </style:paragraph-properties>
    </style:style>
    <style:style style:name="P37" style:family="paragraph" style:parent-style-name="Texte_20_brut">
      <style:text-properties style:font-name="Times New Roman" style:font-name-complex="Times New Roman"/>
    </style:style>
    <style:style style:name="P38" style:family="paragraph" style:parent-style-name="Texte_20_brut">
      <style:paragraph-properties fo:text-align="justify" style:justify-single-word="false"/>
      <style:text-properties style:font-name="Times New Roman" style:font-name-complex="Times New Roman"/>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5" style:family="text">
      <style:text-properties style:font-name="Times New Roman" style:font-name-complex="Times New Roman"/>
    </style:style>
    <style:style style:name="T6"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7" style:family="text">
      <style:text-properties fo:color="#000000" style:font-name="Times New Roman" fo:font-size="10pt" fo:language="zxx" fo:country="none" fo:font-style="normal" style:text-underline-style="none" fo:background-color="transparent" style:font-size-asian="10pt" style:language-asian="zxx" style:country-asian="none" style:font-style-asian="normal" style:font-size-complex="10pt" style:font-style-complex="normal"/>
    </style:style>
    <style:style style:name="T8" style:family="text">
      <style:text-properties fo:font-style="italic" style:font-style-asian="italic" style:font-style-complex="italic"/>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S. Yoon, Korea Internet &amp; Security Agency</text:p>
          </table:table-cell>
        </table:table-row>
        <table:table-row>
          <table:table-cell table:style-name="Tableau2.A1" office:value-type="float" office:value="0">
            <text:p text:style-name="P3">Request for Comments: 5669</text:p>
          </table:table-cell>
          <table:table-cell table:style-name="Tableau2.A1" office:value-type="float" office:value="0">
            <text:p text:style-name="Preformatted_20_Text">J. Kim, Korea Internet &amp; Security Agency</text:p>
          </table:table-cell>
        </table:table-row>
        <table:table-row>
          <table:table-cell table:style-name="Tableau2.A1" office:value-type="float" office:value="0">
            <text:p text:style-name="P5">Catégorie : Sur la voie de la normalisation</text:p>
          </table:table-cell>
          <table:table-cell table:style-name="Tableau2.A1" office:value-type="float" office:value="0">
            <text:p text:style-name="Preformatted_20_Text">H. Park, Korea Internet &amp; Security Agency</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H. Jeong, Korea Internet &amp; Security Agency</text:p>
          </table:table-cell>
        </table:table-row>
        <table:table-row>
          <table:table-cell table:style-name="Tableau2.A1">
            <text:p text:style-name="Preformatted_20_Text"/>
          </table:table-cell>
          <table:table-cell table:style-name="Tableau2.A1" office:value-type="float" office:value="0">
            <text:p text:style-name="Preformatted_20_Text">Y. Won, Korea Internet &amp; Security Agency</text:p>
          </table:table-cell>
        </table:table-row>
        <table:table-row>
          <table:table-cell table:style-name="Tableau2.A1" office:value-type="float" office:value="0">
            <text:p text:style-name="Preformatted_20_Text">Traduction Claude Brière de L'Isle</text:p>
          </table:table-cell>
          <table:table-cell table:style-name="Tableau2.A1" office:value-type="float" office:value="0">
            <text:p text:style-name="Preformatted_20_Text">août 2010</text:p>
          </table:table-cell>
        </table:table-row>
      </table:table>
      <text:p text:style-name="Preformatted_20_Text"/>
      <text:p text:style-name="Heading">Algorithme de chiffrement SEED et utilisation avec le protocole de transport sûr en temps réel (SRTP)</text:p>
      <text:p text:style-name="Text_20_body"/>
      <text:p text:style-name="P3">Résumé</text:p>
      <text:p text:style-name="P21">Le présent document décrit l'utilisation de l'algorithme de chiffrement de bloc SEED dans le protocole de transport sûr en temps réel (SRTP, <text:span text:style-name="T8">Secure Real-time Transport Protocol</text:span>) pour fournir la confidentialité au trafic du protocole de transport en temps réel (RTP, <text:span text:style-name="T8">Real-time Transport Protocol</text:span>) et pour le trafic de contrôle pour RTP, le protocole de contrôle du transport en temps réel (RTCP, <text:span text:style-name="T8">Real-time Transport Control Protocol</text:span>).</text:p>
      <text:p text:style-name="Preformatted_20_Text"/>
      <text:p text:style-name="P9">Statut de ce mémoire</text:p>
      <text:p text:style-name="P7">Ceci est un document de l’Internet sur la voie de la normalisation.</text:p>
      <text:p text:style-name="P7"/>
      <text:p text:style-name="P8">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7"/>
      <text:p text:style-name="Texte_20_brut"><text:span text:style-name="T5">Les informations sur le statut actuel du présent document, tout errata, et comment fournir des réactions sur lui peuvent être obtenues à </text:span><text:a xlink:type="simple" xlink:href="http://www.rfc-editor.org/info/rfc5669" text:style-name="Internet_20_link" text:visited-style-name="Visited_20_Internet_20_Link"><text:span text:style-name="Internet_20_link"><text:span text:style-name="T5">http://www.rfc-editor.org/info/rfc566</text:span></text:span></text:a><text:span text:style-name="Internet_20_link"><text:span text:style-name="T5">9</text:span></text:span><text:span text:style-name="T5"> </text:span></text:p>
      <text:p text:style-name="P7"/>
      <text:p text:style-name="P9">Notice de droits de reproduction</text:p>
      <text:p text:style-name="P7">Copyright (c) 2010 IETF Trust et les personnes identifiées comme auteurs du document. Tous droits réservés.</text:p>
      <text:p text:style-name="P7"/>
      <text:p text:style-name="P10"><text:span text:style-name="T5">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5">http://trustee.ietf.org/license-info</text:span></text:span></text:a><text:span text:style-name="T5">)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8"/>
      <text:p text:style-name="P8">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p text:style-name="Standard"/>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1">Table des matières</text:p>
          </text:index-title>
          <text:p text:style-name="P16">1. Introduction<text:tab/>2</text:p>
          <text:p text:style-name="P15">1.1 SEED<text:tab/>2</text:p>
          <text:p text:style-name="P15">1.2 Terminologie<text:tab/>2</text:p>
          <text:p text:style-name="P15">1.3 Définitions<text:tab/>2</text:p>
          <text:p text:style-name="P16">2. Transformations cryptographiques<text:tab/>3</text:p>
          <text:p text:style-name="P15">2.1 Compteur<text:tab/>3</text:p>
          <text:p text:style-name="P15">2.2 Compteur avec CBC-MAC (CCM)<text:tab/>3</text:p>
          <text:p text:style-name="P15">2.3 Mode Galois/compteur (GCM)<text:tab/>4</text:p>
          <text:p text:style-name="P16">3. Format de nom occasionnel pour CCM et GCM<text:tab/>4</text:p>
          <text:p text:style-name="P15">3.1 Nom occasionnel pour SRTP<text:tab/>4</text:p>
          <text:p text:style-name="P15"><text:soft-page-break/>3.2 Nom occasionnel pour SRTCP<text:tab/>4</text:p>
          <text:p text:style-name="P16">4. Déduction de clé : PRF SEED-CTR<text:tab/>4</text:p>
          <text:p text:style-name="P16">5. Transformations de mise en œuvre obligatoire<text:tab/>4</text:p>
          <text:p text:style-name="P16">6. Considérations sur la sécurité<text:tab/>5</text:p>
          <text:p text:style-name="P16">7. Considérations relatives à l'IANA<text:tab/>5</text:p>
          <text:p text:style-name="P16">8. Remerciements<text:tab/>5</text:p>
          <text:p text:style-name="P16">9. Références<text:tab/>5</text:p>
          <text:p text:style-name="P15">9.1 Références normatives<text:tab/>5</text:p>
          <text:p text:style-name="P15">9.2 Références pour information<text:tab/>6</text:p>
          <text:p text:style-name="P16">Appendice A. Vecteurs d'essai<text:tab/>6</text:p>
          <text:p text:style-name="P15">A.1 Vecteurs d'essai SEED-CTR<text:tab/>6</text:p>
          <text:p text:style-name="P15">A.2 Vecteurs d'essai SEED-CCM<text:tab/>6</text:p>
          <text:p text:style-name="P15">A.3 Vecteurs d'essai SEED-GCM<text:tab/>7</text:p>
          <text:p text:style-name="P16">Adresse des auteurs<text:tab/>7</text:p>
        </text:index-body>
      </text:table-of-content>
      <text:p text:style-name="Preformatted_20_Text"/>
      <text:h text:style-name="Heading_20_1" text:outline-level="1">1.<text:tab/>Introduction</text:h>
      <text:p text:style-name="Preformatted_20_Text"/>
      <text:p text:style-name="P21">Le présent document décrit l'utilisation de l'algorithme de chiffrement de bloc SEED [RFC4269] dans le protocole de transport sûr en temps réel (SRTP, <text:span text:style-name="T8">Secure Real-time Transport Protocol</text:span>) [RFC3711] pour fournir la confidentialité au trafic du protocole de transport en temps réel (RTP, <text:span text:style-name="T8">Real-time Transport Protocol</text:span>) [RFC3550] et pour le trafic de contrôle pour le protocole de contrôle du transport en temps réel (RTCP, <text:span text:style-name="T8">Real-time Transport Control Protocol</text:span>) [RFC3550].</text:p>
      <text:p text:style-name="Preformatted_20_Text"/>
      <text:h text:style-name="Heading_20_2" text:outline-level="2">1.1<text:tab/>SEED</text:h>
      <text:p text:style-name="P21">SEED est un algorithme de chiffrement symétrique qui a été développé par l'agence coréenne de sécurité de l'information (KISA, <text:span text:style-name="T8">Korea Information Security Agency</text:span>) et un groupe d'experts, en 1998. La taille de bloc d'entrée/sortie de SEED est de 128 bits et la longueur de clé est aussi de 128 bits. SEED a une structure de Feistel à 16 tours. Une entrée de 128 bits est divisée en deux blocs de 64 bits et le bloc de 64 bits de droite est une entrée à la fonction de tours avec une sous clé de 64 bits générée à partir du programme de clés.</text:p>
      <text:p text:style-name="Preformatted_20_Text"/>
      <text:p text:style-name="P21">SEED est facilement mis en œuvre dans divers logiciels et matériels parce que il est conçu pour augmenter l'efficacité de la mémorisation et la simplicité de génération de clés sans dégrader la sécurité de l'algorithme. En particulier, il peut être effectivement adopté dans un environnent de calcul qui a des ressources restreintes comme les appareils mobiles, les cartes à mémoire, et autres.</text:p>
      <text:p text:style-name="Preformatted_20_Text"/>
      <text:p text:style-name="P21">SEED est une norme d'association industrielle nationale [TTASSEED] et est largement utilisé en Corée du Sud pour le commerce électronique et les services financiers sur PKI filaire et sans fil.</text:p>
      <text:p text:style-name="Preformatted_20_Text"/>
      <text:p text:style-name="P21">La spécification de l'algorithme et les identifiants d'objet sont décrits dans la [RFC4269]. La page d'accueil SEED, <text:a xlink:type="simple" xlink:href="http://seed.kisa.ou.kr/eng/main.jsp" text:style-name="Internet_20_link" text:visited-style-name="Visited_20_Internet_20_Link">http://seed.kisa.ou.kr/eng/main.jsp</text:a>, contient de nombreuses informations sur SEED, incluant des spécifications détaillées, un rapport d'évaluation, des vecteurs d'essai, et autres.</text:p>
      <text:p text:style-name="P21"/>
      <text:h text:style-name="Heading_20_2" text:outline-level="2">1.2<text:tab/>Terminologie</text:h>
      <text:p text:style-name="P33">Les mots clés "DOIT", "NE DOIT PAS", "EXIGE", "DEVRA", "NE DEVRA PAS", "DEVRAIT", "NE DEVRAIT PAS", "RECOMMANDE", "PEUT", et "FACULTATIF" en majuscules dans ce document sont à interpréter comme décrit dans le BCP 14, [RFC2119].</text:p>
      <text:p text:style-name="P7"/>
      <text:h text:style-name="Heading_20_2" text:outline-level="2">1.3<text:tab/>Définitions</text:h>
      <text:p text:style-name="Preformatted_20_Text">|| : enchaînement</text:p>
      <text:p text:style-name="Preformatted_20_Text">XOU : ou exclusif</text:p>
      <text:p text:style-name="Preformatted_20_Text"/>
      <text:h text:style-name="P28" text:outline-level="1"><text:soft-page-break/>2.<text:tab/>Transformations cryptographiques</text:h>
      <text:p text:style-name="P22"/>
      <text:p text:style-name="P23">Tous les algorithmes de chiffrement de bloc symétrique partagent des caractéristiques communes, incluant le mode, la taille de clé, les clés faibles, et la taille de bloc. Les paragraphes qui suivent contiennent la description des caractéristiques pertinentes de SEED.</text:p>
      <text:p text:style-name="P22"/>
      <text:p text:style-name="Preformatted_20_Text">SEED n'a pas de restrictions pour les modes de fonctionnement qui sont utilisés avec ce chiffrement de bloc. On définit trois modes de fonctionnement de SEED : (1) SEED en mode compteur, (2) SEED en mode compteur avec CBC-MAC (CCM) et (3) SEED en mode Galois/compteur (GCM).</text:p>
      <text:p text:style-name="Preformatted_20_Text"/>
      <text:h text:style-name="Heading_20_2" text:outline-level="2">2.1<text:tab/>Compteur</text:h>
      <text:p text:style-name="P21">Le paragraphe 4.1.1 de la [RFC3711] définit le chiffrement AES en mode compteur, que le présent document appelle AES-CM. SEED en mode compteur est défini de manière similaire et est noté SEED-CTR. Les entrées de texte en clair au chiffrement de bloc sont formés comme dans AES-CM, et le résultat du chiffrement de bloc est traité comme dans AES-CM. La seule différence dans le traitement est que SEED-CTR utilise SEED comme primitive de chiffrement sous-jacente. <text:s/>Quand SEED-CTR est utilisé, il DOIT être utilisé seulement en conjonction avec une fonction d'authentification.</text:p>
      <text:p text:style-name="Preformatted_20_Text"/>
      <text:h text:style-name="Heading_20_3" text:outline-level="3">2.1.1<text:tab/>Authentification/intégrité de message : HMAC-SHA1</text:h>
      <text:p text:style-name="P21">HMAC-SHA1 [RFC2104], comme défini au paragraphe 4.2.1 de la [RFC3711], DEVRA être le code d'authentification de message par défaut à utiliser avec SEED-CTR. La longueur de clé d'authentification de session par défaut DEVRA être de 160 bits, la longueur d'étiquette d'authentification par défaut DEVRA être 80 bits, et SRTP_PREFIX_LENGTH <text:span text:style-name="T8">(longueur de préfixe SRTP)</text:span> DEVRA être zéro pour HMAC-SHA1. Pour SRTP, de plus petites valeurs sont NON RECOMMANDÉES mais PEUVENT être utilisées après considération attentive des problèmes discutés dans les paragraphes 7.5 et 9.5 de la [RFC3711].</text:p>
      <text:p text:style-name="Preformatted_20_Text"/>
      <text:h text:style-name="Heading_20_2" text:outline-level="2">2.2<text:tab/>Compteur avec CBC-MAC (CCM)</text:h>
      <text:p text:style-name="P21">CCM [RFC3610] est le mode générique de chiffrement de bloc d'authentification et de chiffrement. Dans cette spécification, CCM utilisé avec le chiffrement de bloc SEED est noté SEED-CCM.</text:p>
      <text:p text:style-name="Preformatted_20_Text"/>
      <text:p text:style-name="P21">Le paragraphe 3.3 de la [RFC3711] définit les procédures pour construire ou authentifier et déchiffrer les paquets SRTP. Pour SEED-CCM, cependant, l'envoyeur effectue l'étape 7 avant l'étape 5 et le receveur effectue la seconde moitié de l'étape 5 (vérification) après l'étape 6. Cela signifie que l'authentification est effectuée sur le texte en clair plutôt que sur le texte chiffré. Cela s'applique également au protocole de contrôle de transport sûr en temps réel (SRTCP, <text:span text:style-name="T8">Secure Real-time Transport Control Protocol)</text:span>.</text:p>
      <text:p text:style-name="Preformatted_20_Text"/>
      <text:p text:style-name="P21">Tous les paquets SRTP DOIVENT être authentifiés et chiffrés. À la différence de SRTP, le chiffrement du paquet SRTCP est facultatif (mais l'authentification est obligatoire). Un envoyeur peut choisir quels paquets chiffrer et il indique ce choix avec un fanion de chiffrement de 1 bit (situé dans le bit de gauche du mot de 32 bits que contient l'indice SRTCP).</text:p>
      <text:p text:style-name="Preformatted_20_Text"/>
      <text:p text:style-name="Preformatted_20_Text">SEED-CCM a deux paramètres :</text:p>
      <text:p text:style-name="Preformatted_20_Text"/>
      <text:p text:style-name="P35">M : M indique la taille de l'étiquette d'authentification. Dans SRTP, une étiquette complète d'authentification de 80 bits DEVRAIT être utilisée et une mise en œuvre de cette spécification DOIT prendre en charge M valeurs de 10 octets.</text:p>
      <text:p text:style-name="Preformatted_20_Text"/>
      <text:p text:style-name="P36">L : L indique la taille du champ Longueur en octets. Le nombre d'octets dans le nom occasionnel DOIT être 12, c'est-à-dire, L est 3.</text:p>
      <text:p text:style-name="Preformatted_20_Text"/>
      <text:p text:style-name="Preformatted_20_Text">SEED-CCM a quatre entrées :</text:p>
      <text:p text:style-name="Preformatted_20_Text"/>
      <text:p text:style-name="P34">Clé : une seule clé est utilisée pour calculer l'étiquette d'authentification (en utilisant CBC-MAC) et pour effectuer le chiffrement de charge utile en utilisant le mode compteur. SEED prend seulement en charge une taille de clé de 128 bits.</text:p>
      <text:p text:style-name="retrait1"/>
      <text:p text:style-name="P34">Nom occasionnel : La taille du nom occasionnel dépend de la valeur choisie pour le paramètre L. Elle est de 15 - L octets. L égale 3, et donc la taille du nom occasionnel égale 12 octets.</text:p>
      <text:p text:style-name="retrait1"><text:soft-page-break/></text:p>
      <text:p text:style-name="P34">Texte en clair : dans le cas de SRTP, la charge utile du paquet RTP, le bourrage RTP, et le champ Compte de bourrage RTP (si les deux derniers champs sont présents) sont traités comme du texte en clair. Dans le cas de SRTCP, quand le fanion de chiffrement est établi à 1, la portion chiffrée décrite dans la Figure 2 de la [RFC3711] est traitée comme du texte en clair. Quand le fanion de chiffrement est réglé à 0, la longueur du texte en clair est zéro.</text:p>
      <text:p text:style-name="retrait1"/>
      <text:p text:style-name="P34">Données d'authentification supplémentaires (AAD, <text:span text:style-name="T8">Additional Authentication Data</text:span>) : dans le cas de SRTP, l'en-tête du paquet RTP, incluant l'identifiant de la source contributive (CSRC, <text:span text:style-name="T8">contributing source</text:span>) (si présent) et l'extension d'en-tête RTP (si présente) est considéré comme AAD. Dans le cas de SRTCP, quand le fanion Chiffrement est réglé à 0, la portion d'authentification décrite dans la Figure 2 de la [RFC3711] est traitée comme AAD. Quand le fanion de chiffrement est établi à 1, les 8 premiers octets, le fanion de chiffrement, et l'indice SRTCP sont traités comme AAD.</text:p>
      <text:p text:style-name="Preformatted_20_Text"/>
      <text:p text:style-name="Preformatted_20_Text">SEED-CCM accepte ces quatre entrées et retourne un champ de texte chiffré.</text:p>
      <text:p text:style-name="Preformatted_20_Text"/>
      <text:h text:style-name="Heading_20_2" text:outline-level="2">2.3<text:tab/>Mode Galois/compteur (GCM)</text:h>
      <text:p text:style-name="P21">GCM est un mode de chiffrement de bloc qui fournit à la fois la confidentialité et l'authentification de l'origine des données [GCM]. GCM utilisé avec le chiffrement de bloc SEED est noté SEED-GCM.</text:p>
      <text:p text:style-name="Preformatted_20_Text"/>
      <text:p text:style-name="P21">SEED-GCM a quatre entrées : une clé, un texte en clair, un nom occasionnel, et les données authentifiées supplémentaires (AAD, <text:span text:style-name="T8">additional authenticated data </text:span>) toutes décrites au paragraphe 2.2.</text:p>
      <text:p text:style-name="Preformatted_20_Text"/>
      <text:p text:style-name="P21">La longueur de l'étiquette, notée t, en bits est 12, et une étiquette d'authentification d'une longueur de 12 octets (96 bits) est utilisée.</text:p>
      <text:p text:style-name="Preformatted_20_Text"/>
      <text:h text:style-name="Heading_20_1" text:outline-level="1">3.<text:tab/>Format de nom occasionnel pour CCM et GCM</text:h>
      <text:h text:style-name="P29" text:outline-level="2">3.1<text:tab/>Nom occasionnel pour SRTP</text:h>
      <text:p text:style-name="Preformatted_20_Text">Le nom occasionnel pour SRTP DEVRA être formé de la façon suivante :</text:p>
      <text:p text:style-name="Preformatted_20_Text"/>
      <text:p text:style-name="P24">Nom occasionnel = (16 bits of zéros || SSRC || ROC || SEQ) OUX Sel</text:p>
      <text:p text:style-name="Preformatted_20_Text"/>
      <text:p text:style-name="P21">Le SSRC de 4 octets et le SEQ de 2 octets DEVRONT être pris de l'en-tête RTP. Le ROC de 4 octets est pris du contexte cryptographique. Le sel de 12 octets DEVRA être produit par la fonction de déduction de clé de SRTP.</text:p>
      <text:p text:style-name="Preformatted_20_Text"/>
      <text:h text:style-name="Heading_20_2" text:outline-level="2">3.2<text:tab/>Nom occasionnel pour SRTCP</text:h>
      <text:p text:style-name="Preformatted_20_Text">Le nom occasionnel <text:span text:style-name="T8">(nonce)</text:span> pour SRTCP DEVRA être formé de la façon suivante :</text:p>
      <text:p text:style-name="Preformatted_20_Text"/>
      <text:p text:style-name="P24">Nom occasionnel = (16 bits of zéros || SSRC || 16 bits of zéros || Indice SRTCP) OUX Sel</text:p>
      <text:p text:style-name="Preformatted_20_Text"/>
      <text:p text:style-name="P21">Le SSRC de 4 octets DEVRA être pris de l'en-tête RTCP et l'indice SRTCP de 31 bits (mis en paquets remplis de zéros et justifié à droite dans un champ de 4 octets) est en provenance de chaque paquet. Le sel de 12 octets DEVRA être produit par la fonction de déduction de clé de SRTP.</text:p>
      <text:p text:style-name="Preformatted_20_Text"/>
      <text:h text:style-name="Heading_20_1" text:outline-level="1">4.<text:tab/>Déduction de clé : PRF SEED-CTR</text:h>
      <text:p text:style-name="Preformatted_20_Text"/>
      <text:p text:style-name="P21">Le paragraphe 4.3.3 de la [RFC3711] définit la fonction de déduction de clé AES-128 en mode compteur, qui est aussi appelée "PRF AES-CM". La PRF SEED-CTR est définie d'une manière similaire, mais avec chaque invocation de AES remplacée par une invocation de SEED.</text:p>
      <text:p text:style-name="Preformatted_20_Text"/>
      <text:p text:style-name="P21">La PRF actuellement définie, chiffrée par la clé maîtresse de 128 bits, a une taille de bloc d'entrée m = 128 et peut produire des résultats de n bits pour n jusqu'à 2^23. SEED-PRF_n(k_master, x) DEVRA être SEED en mode compteur, comme décrit au paragraphe 2.1 ; il DEVRA être appliqué à la clé k_master, avoir un IV égal à (x*2^16), et avoir le flux de clé de sortie tronqué aux n premiers bits (ceux de gauche).</text:p>
      <text:p text:style-name="Preformatted_20_Text"/>
      <text:h text:style-name="Heading_20_1" text:outline-level="1"><text:soft-page-break/>5.<text:tab/>Transformations de mise en œuvre obligatoire</text:h>
      <text:p text:style-name="Preformatted_20_Text"/>
      <text:p text:style-name="P21">"De mise en œuvre obligatoire" signifie conforme à la présente spécification, et que le Tableau 1 dans le présent document ne se substitue pas à un tableau similaire de la Section 5 de la [RFC3711]. Une mise en œuvre de RTP qui prend en charge SEED DOIT mettre en œuvre les modes mentionnées dans le Tableau 1 du présent document.</text:p>
      <text:p text:style-name="Preformatted_20_Text"/>
      <text:p text:style-name="P17"><text:tab/>De mise en œuvre obligatoire<text:tab/>Facultatif</text:p>
      <text:p text:style-name="P18">Chiffrement<text:tab/>SEED-CTR<text:tab/>SEED-CCM, SEED-GCM</text:p>
      <text:p text:style-name="P18">Intégrité de message<text:tab/>HMAC-SHA1<text:tab/>SEED-CCM, SEED-GCM</text:p>
      <text:p text:style-name="P19">Déduction de clé (PRF)<text:tab/>SEED-CTR<text:tab/>-</text:p>
      <text:p text:style-name="Preformatted_20_Text"/>
      <text:p text:style-name="Table_20_Heading">Tableau 1 : Transformations de mise en œuvre obligatoire et facultatives dans SRTP et SRTCP</text:p>
      <text:p text:style-name="Preformatted_20_Text"/>
      <text:h text:style-name="Heading_20_1" text:outline-level="1">6.<text:tab/>Considérations sur la sécurité</text:h>
      <text:p text:style-name="Preformatted_20_Text"/>
      <text:p text:style-name="P21">Aucun problème de sécurité n'a été trouvé sur SEED. SEED est sûr contre toutes les attaques connues, y compris la cryptanalyse différentielle, la cryptanalyse linéaire, et les attaques de clé en rapport. L'attaque la plus connue est seulement une recherche exhaustive sur la clé. Pour plus de considérations sur la sécurité, le lecteur est encouragé à lire [SEED-EVAL].</text:p>
      <text:p text:style-name="Preformatted_20_Text"/>
      <text:p text:style-name="P21">Voir la [RFC3610] et [GCM] pour les considérations sur la sécurité concernant respectivement les modes de fonctionnement CCM et GCM. Dans le contexte de SRTP, les procédures de la [RFC3711] assurent la propriété critique de non réutilisation des valeurs de compteur.</text:p>
      <text:p text:style-name="Preformatted_20_Text"/>
      <text:h text:style-name="Heading_20_1" text:outline-level="1">7.<text:tab/>Considérations relatives à l'IANA</text:h>
      <text:p text:style-name="Preformatted_20_Text"/>
      <text:p text:style-name="P21">La [RFC4568] définit les "suites de chiffrement" SRTP. Afin de permettre au protocole de description de session (SDP, <text:span text:style-name="T8">Session Description Protocol</text:span>) de signaler l'utilisation des algorithmes définis dans le présent document, l'IANA a enregistré les suites de chiffrement suivantes dans le sous registre des suites de chiffrement SRTP sous les transports de flux de supports des descriptions de sécurité SDP :</text:p>
      <text:p text:style-name="Preformatted_20_Text"/>
      <text:p text:style-name="Preformatted_20_Text">SEED_CTR_128_HMAC_SHA1_80</text:p>
      <text:p text:style-name="Preformatted_20_Text">SEED_128_CCM_80</text:p>
      <text:p text:style-name="Preformatted_20_Text">SEED_128_GCM_96</text:p>
      <text:p text:style-name="Preformatted_20_Text"/>
      <text:h text:style-name="Heading_20_1" text:outline-level="1">8.<text:tab/>Remerciements</text:h>
      <text:p text:style-name="Preformatted_20_Text"/>
      <text:p text:style-name="P21">Les auteurs tiennent à remercier David McGrew, Eric Rescorla, Alexey Melnikov, Alfred Hoenes, Colin Perkins, Young-Chan Shin, le groupe de travail AVT (en particulier, ses présidents Roni Even et Tom Taylor) et les directeurs de la zone Applications et infrastructure en temps réel pour leurs relectures et leur soutien.</text:p>
      <text:p text:style-name="Preformatted_20_Text"/>
      <text:h text:style-name="Heading_20_1" text:outline-level="1">9.<text:tab/>Références</text:h>
      <text:h text:style-name="P30" text:outline-level="2">9.1<text:tab/>Références normatives</text:h>
      <text:p text:style-name="P26">[GCM]<text:tab/>Dworkin, M., "NIST Special Publication 800-38D: Recommendation for Block Cipher Modes of Operation: Galois/Counter Mode (GCM) and GMAC", U.S. National Institute of Standards and Technology, <text:a xlink:type="simple" xlink:href="http://csrc.nist.gov/publications/nistpubs/800-38D/SP-800-38D.pdf" text:style-name="Internet_20_link" text:visited-style-name="Visited_20_Internet_20_Link">http://csrc.nist.gov/publications/nistpubs/800-38D/SP-800-38D.pdf</text:a></text:p>
      <text:p text:style-name="Preformatted_20_Text"/>
      <text:p text:style-name="P12"><text:span text:style-name="T1">[RFC</text:span><text:a xlink:type="simple" xlink:href="http://www.rfc-editor.org/rfc/rfc2104.txt" office:target-frame-name="_blank" xlink:show="new" text:style-name="Internet_20_link" text:visited-style-name="Visited_20_Internet_20_Link"><text:span text:style-name="T6">2104</text:span></text:a><text:span text:style-name="T1">]<text:tab/>H. Krawczyk, M. Bellare et R. Canetti, "HMAC : </text:span><text:a xlink:type="simple" xlink:href="http://abcdrfc.free.fr/rfc-vf/rfc2104.html" text:style-name="Internet_20_link" text:visited-style-name="Visited_20_Internet_20_Link"><text:span text:style-name="T6">Hachage de clés pour l'authentification</text:span></text:a><text:span text:style-name="T1"> de message", février 1997, DOI 10.17487/RFC2104.</text:span></text:p>
      <text:p text:style-name="P14"/>
      <text:p text:style-name="P13"><text:span text:style-name="T1">[RFC</text:span><text:a xlink:type="simple" xlink:href="http://www.rfc-editor.org/rfc/rfc2119.txt" office:target-frame-name="_blank" xlink:show="new" text:style-name="Internet_20_link" text:visited-style-name="Visited_20_Internet_20_Link"><text:span text:style-name="T6">2119</text:span></text:a><text:span text:style-name="T1">]<text:tab/>S. Bradner, "</text:span><text:a xlink:type="simple" xlink:href="http://abcdrfc.free.fr/rfc-vf/pdf/rfc2119.pdf" text:style-name="Internet_20_link" text:visited-style-name="Visited_20_Internet_20_Link"><text:span text:style-name="T6">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6">RFC8174</text:span></text:a><text:span text:style-name="T1">)</text:span></text:p>
      <text:p text:style-name="P4"><text:soft-page-break/></text:p>
      <text:p text:style-name="P13"><text:span text:style-name="T1">[RFC</text:span><text:a xlink:type="simple" xlink:href="http://www.rfc-editor.org/rfc/rfc3550.txt" office:target-frame-name="_blank" xlink:show="new" text:style-name="Internet_20_link" text:visited-style-name="Visited_20_Internet_20_Link"><text:span text:style-name="T6">3550</text:span></text:a><text:span text:style-name="T1">]<text:tab/>H. Schulzrinne, S. Casner, R. Frederick et V. Jacobson, "</text:span><text:a xlink:type="simple" xlink:href="http://abcdrfc.free.fr/rfc-vf/pdf/rfc3550.pdf" text:style-name="Internet_20_link" text:visited-style-name="Visited_20_Internet_20_Link"><text:span text:style-name="T6">RTP : un protocole de transport pour les applications</text:span></text:a><text:span text:style-name="T1"> en temps réel", STD 64, DOI 10.17487/RFC3550, juillet 2003. </text:span><text:span text:style-name="T2">(MàJ par</text:span><text:span text:style-name="T1"> </text:span><text:a xlink:type="simple" xlink:href="http://www.rfc-editor.org/rfc/rfc7164.txt" text:style-name="Internet_20_link" text:visited-style-name="Visited_20_Internet_20_Link"><text:span text:style-name="T6">RFC7164</text:span></text:a><text:span text:style-name="T1">, </text:span><text:a xlink:type="simple" xlink:href="http://www.rfc-editor.org/rfc/rfc7160.txt" text:style-name="Internet_20_link" text:visited-style-name="Visited_20_Internet_20_Link"><text:span text:style-name="T6">RFC7160</text:span></text:a><text:span text:style-name="T1">, </text:span><text:a xlink:type="simple" xlink:href="http://www.rfc-editor.org/rfc/rfc8083.txt" text:style-name="Internet_20_link" text:visited-style-name="Visited_20_Internet_20_Link"><text:span text:style-name="T6">RFC8083</text:span></text:a><text:span text:style-name="T1">, </text:span><text:a xlink:type="simple" xlink:href="http://www.rfc-editor.org/rfc/rfc8108.txt" text:style-name="Internet_20_link" text:visited-style-name="Visited_20_Internet_20_Link"><text:span text:style-name="T6">RFC8108</text:span></text:a><text:span text:style-name="T1">, RFC</text:span><text:a xlink:type="simple" xlink:href="http://www.rfc-editor.org/info/rfc8860" office:target-frame-name="_blank" xlink:show="new" text:style-name="Internet_20_link" text:visited-style-name="Visited_20_Internet_20_Link"><text:span text:style-name="T1">8860</text:span></text:a><text:span text:style-name="T1">)</text:span></text:p>
      <text:p text:style-name="P31"/>
      <text:p text:style-name="P12"><text:span text:style-name="T1">[RFC</text:span><text:a xlink:type="simple" xlink:href="http://www.rfc-editor.org/rfc/rfc3610.txt" office:target-frame-name="_blank" xlink:show="new" text:style-name="Internet_20_link" text:visited-style-name="Visited_20_Internet_20_Link"><text:span text:style-name="T6">3610</text:span></text:a><text:span text:style-name="T1">]<text:tab/>D. Whiting, R. Housley, N. Ferguson, "Compteur avec CBC-MAC (CCM)", septembre 2003. </text:span><text:span text:style-name="T2">(Information)</text:span></text:p>
      <text:p text:style-name="P31"/>
      <text:p text:style-name="P13"><text:span text:style-name="T1">[RFC</text:span><text:a xlink:type="simple" xlink:href="http://www.rfc-editor.org/rfc/rfc3711.txt" office:target-frame-name="_blank" xlink:show="new" text:style-name="Internet_20_link" text:visited-style-name="Visited_20_Internet_20_Link"><text:span text:style-name="T6">3711</text:span></text:a><text:span text:style-name="T1">]<text:tab/>M. Baugher et autres, "Protocole de </text:span><text:a xlink:type="simple" xlink:href="http://abcdrfc.free.fr/rfc-vf/pdf/rfc3711.pdf" text:style-name="Internet_20_link" text:visited-style-name="Visited_20_Internet_20_Link"><text:span text:style-name="T6">transport sécurisé en temps réel</text:span></text:a><text:span text:style-name="T1"> (SRTP)", mars 2004, DOI 10.17487/RFC3711. </text:span><text:span text:style-name="T2">(P.S. ; MàJ par </text:span><text:span text:style-name="Internet_20_link"><text:span text:style-name="T7">RFC</text:span></text:span><text:a xlink:type="simple" xlink:href="http://www.rfc-editor.org/info/rfc9335" text:style-name="Internet_20_link" text:visited-style-name="Visited_20_Internet_20_Link"><text:span text:style-name="Internet_20_link"><text:span text:style-name="T4">933</text:span></text:span></text:a><text:span text:style-name="Internet_20_link"><text:span text:style-name="T4">5</text:span></text:span><text:span text:style-name="T2">)</text:span></text:p>
      <text:p text:style-name="P31"/>
      <text:p text:style-name="P12"><text:span text:style-name="T1">[RFC</text:span><text:a xlink:type="simple" xlink:href="http://www.rfc-editor.org/rfc/rfc4269.txt" office:target-frame-name="_blank" xlink:show="new" text:style-name="Internet_20_link" text:visited-style-name="Visited_20_Internet_20_Link"><text:span text:style-name="T6">4269</text:span></text:a><text:span text:style-name="T1">]<text:tab/>H.J. Lee et autres, "Algorithme de chiffrement SEED", décembre 2005. </text:span><text:span text:style-name="T2">(Remplace</text:span><text:span text:style-name="T1"> </text:span><text:a xlink:type="simple" xlink:href="http://www.rfc-editor.org/rfc/rfc4009.txt" office:target-frame-name="_blank" xlink:show="new" text:style-name="Internet_20_link" text:visited-style-name="Visited_20_Internet_20_Link"><text:span text:style-name="T6">RFC4009</text:span></text:a><text:span text:style-name="T1">) </text:span><text:span text:style-name="T2">(Information)</text:span></text:p>
      <text:p text:style-name="P31"/>
      <text:p text:style-name="P13"><text:span text:style-name="T1">[RFC</text:span><text:a xlink:type="simple" xlink:href="http://www.rfc-editor.org/rfc/rfc4568.txt" office:target-frame-name="_blank" xlink:show="new" text:style-name="Internet_20_link" text:visited-style-name="Visited_20_Internet_20_Link"><text:span text:style-name="T6">4568</text:span></text:a><text:span text:style-name="T1">]<text:tab/>F. Andreasen et autres, "</text:span><text:a xlink:type="simple" xlink:href="http://abcdrfc.free.fr/rfc-vf/pdf/rfc4568.pdf" text:style-name="Internet_20_link" text:visited-style-name="Visited_20_Internet_20_Link"><text:span text:style-name="T1">Définition d'attributs de sécurité</text:span></text:a><text:span text:style-name="T1"> dans le protocole de description de session (SDP) pour les flux de support", juillet 2006. </text:span><text:span text:style-name="T2">(P.S.)</text:span></text:p>
      <text:p text:style-name="P31"/>
      <text:p text:style-name="P27">[TTASSEED]<text:tab/>Telecommunications Technology Association (TTA), South Korea, "128-bit Symmetric Block Cipher (SEED)", TTAS.KO-12.0004/R1, décembre 2005, <text:s/><text:a xlink:type="simple" xlink:href="http://www.tta.or.kr/English/index.jsp" text:style-name="Internet_20_link" text:visited-style-name="Visited_20_Internet_20_Link">http://www.tta.or.kr/English/index.jsp</text:a>.</text:p>
      <text:p text:style-name="Preformatted_20_Text"/>
      <text:h text:style-name="Heading_20_2" text:outline-level="2">9.2<text:tab/>Références pour information</text:h>
      <text:p text:style-name="P4"/>
      <text:p text:style-name="P6">[SEED-EVAL]<text:tab/>KISA, "Self Evaluation Report", <text:a xlink:type="simple" xlink:href="http://seed.kisa.or.kr/eng/main.jsp" text:style-name="Internet_20_link" text:visited-style-name="Visited_20_Internet_20_Link">http://seed.kisa.or.kr/eng/main.jsp</text:a></text:p>
      <text:p text:style-name="Preformatted_20_Text"/>
      <text:h text:style-name="Heading_20_1" text:outline-level="1">Appendice A.<text:tab/>Vecteurs d'essai</text:h>
      <text:p text:style-name="Preformatted_20_Text"/>
      <text:p text:style-name="Preformatted_20_Text">Toutes les valeurs sont en hexadécimal.</text:p>
      <text:p text:style-name="Preformatted_20_Text"/>
      <text:h text:style-name="Heading_20_2" text:outline-level="2">A.1<text:tab/>Vecteurs d'essai SEED-CTR</text:h>
      <text:p text:style-name="Preformatted_20_Text">Clé de session : 0c5ffd37a11edc42c325287fc0604f2e</text:p>
      <text:p text:style-name="Preformatted_20_Text">Compteur de retournement : 00000000</text:p>
      <text:p text:style-name="Preformatted_20_Text">Numéro de séquence : 315e</text:p>
      <text:p text:style-name="Preformatted_20_Text">SSRC : 20e8f5eb</text:p>
      <text:p text:style-name="Preformatted_20_Text">Clé d'authentification : f93563311b354748c978913795530631</text:p>
      <text:p text:style-name="Preformatted_20_Text">Sel de session : cd3a7c42c671e0067a2a2639b43a</text:p>
      <text:p text:style-name="Preformatted_20_Text">Vecteur d'initialisation : cd3a7c42e69915ed7a2a263985640000</text:p>
      <text:p text:style-name="Preformatted_20_Text"/>
      <text:p text:style-name="Preformatted_20_Text">Charge utile RTP : f57af5fd4ae19562976ec57a5a7ad55a5af5c5e5c5fdf5c55ad57a4a7272d57262e9729566ed66e97ac54a4a5a7ad5e15ae5fdd5fd5ac5d56ae56ad5c572d54ae54ac55a956afd6aed5a4ac562957a9516991691d572fd14e97ae962ed7a9f4a955af572e162f57a956666e17ae1f54a95f566d54a66e16e4afd6a9f7ae1c5c55ae5d56afde916c5e94a6ec56695e14afde1148416e94ad57ac5146ed59d1cc5</text:p>
      <text:p text:style-name="Preformatted_20_Text"/>
      <text:p text:style-name="Preformatted_20_Text">Charge utile RTP chiffrée : df5a89291e7e383e9beff765e691a73749c9e33139ad3001cd8da73ad07f69a2805a70358b5c7c8c60ed359f95cf5e08f713c53ff7b808250d79a19ccb8d10734e3cb72ed1f0a4e85b002b248049ab0763dbe571bec52cf9153fdf2019e421ef779cd6f4bd1c8211da8c272e2fce43934b9eabb87362510f254149f992599036f5e43102327db1ac5e78adc4f66546ed7abfb5a4db320fb7b9c52a61bc554e44</text:p>
      <text:p text:style-name="Preformatted_20_Text"/>
      <text:p text:style-name="Preformatted_20_Text">Étiquette d'authentification : a5cdaa4d9edc53763855</text:p>
      <text:p text:style-name="Preformatted_20_Text"/>
      <text:h text:style-name="Heading_20_2" text:outline-level="2">A.2<text:tab/>Vecteurs d'essai SEED-CCM</text:h>
      <text:p text:style-name="Preformatted_20_Text">Clé : 974bee725d44fc3992267b284c3c6750</text:p>
      <text:p text:style-name="Preformatted_20_Text">Compteur de retournement : 00000000</text:p>
      <text:p text:style-name="Preformatted_20_Text">Numéro de séquence : 315e</text:p>
      <text:p text:style-name="Preformatted_20_Text">SSRC : 20e8f5eb</text:p>
      <text:p text:style-name="Preformatted_20_Text"><text:soft-page-break/>Nom occasionnel : 000020e8f5eb00000000315e</text:p>
      <text:p text:style-name="Preformatted_20_Text"/>
      <text:p text:style-name="Preformatted_20_Text">Charge utile : f57af5fd4ae19562976ec57a5a7ad55a5af5c5e5c5fdf5c55ad57a4a7272d57262e9729566ed66e97ac54a4a5a7ad5e15ae5fdd5fd5ac5d56ae56ad5c572d54ae54ac55a956afd6aed5a4ac562957a9516991691d572fd14e97ae962ed7a9f4a955af572e162f57a956666e17ae1f54a95f566d54a66e16e4afd6a9f7ae1c5c55ae5d56afde916c5e94a6ec56695e14afde1148416e94ad57ac5146ed59d1cc5</text:p>
      <text:p text:style-name="Preformatted_20_Text"/>
      <text:p text:style-name="Preformatted_20_Text">AAD : 8008315ebf2e6fe020e8f5eb</text:p>
      <text:p text:style-name="Preformatted_20_Text"/>
      <text:p text:style-name="Preformatted_20_Text">Charge utile RTP chiffrée : 486843a881df215a8574650ddabf5dbb2650f06f51252bccaeb4012899d6d71e30c64dad5ead5d8ba65ffe9d79aaf30dc9e6334490c07e7533d704114a9006ecb3b3bff59ecf585485bc0bd286ed434cfd684d19a1ad514ca5f37b71d93288c07cf4d5e9b83db8becc8c692a7279b6a9ac62ba970fc54f46dcc926d434c0b5ad8678fbf0e7a03037924dae342ef64fa65b8eaea260fecb477a57e3919c5dab82</text:p>
      <text:p text:style-name="Preformatted_20_Text"/>
      <text:p text:style-name="Preformatted_20_Text">Étiquette d'authentification : b0a8274cf6a8bb6cc466</text:p>
      <text:p text:style-name="Preformatted_20_Text"/>
      <text:h text:style-name="Heading_20_2" text:outline-level="2">A.3<text:tab/>Vecteurs d'essai SEED-GCM</text:h>
      <text:p text:style-name="Preformatted_20_Text">Clé : e91e5e75da65554a48181f3846349562</text:p>
      <text:p text:style-name="Preformatted_20_Text">Compteur de retournement : 00000000</text:p>
      <text:p text:style-name="Preformatted_20_Text">Numéro de séquence : 315e</text:p>
      <text:p text:style-name="Preformatted_20_Text">SSRC : 20e8f5eb</text:p>
      <text:p text:style-name="Preformatted_20_Text">Nom occasionnel : 000020e8f5eb00000000315e</text:p>
      <text:p text:style-name="Preformatted_20_Text"/>
      <text:p text:style-name="Preformatted_20_Text">Charge utile : f57af5fd4ae19562976ec57a5a7ad55a5af5c5e5c5fdf5c55ad57a4a7272d57262e9729566ed66e97ac54a4a5a7ad5e15ae5fdd5fd5ac5d56ae56ad5c572d54ae54ac55a956afd6aed5a4ac562957a9516991691d572fd14e97ae962ed7a9f4a955af572e162f57a956666e17ae1f54a95f566d54a66e16e4afd6a9f7ae1c5c55ae5d56afde916c5e94a6ec56695e14afde1148416e94ad57ac5146ed59d1cc5</text:p>
      <text:p text:style-name="Preformatted_20_Text"/>
      <text:p text:style-name="Preformatted_20_Text">AAD : 8008315ebf2e6fe020e8f5eb</text:p>
      <text:p text:style-name="Preformatted_20_Text"/>
      <text:p text:style-name="Preformatted_20_Text">Charge utile RTP chiffrée : 8a5363682c6b1bbf13c0b09cf747a5512543cb2f129b8bd0e92dfadf735cda8f88c4bbf90288f5e58d20c4f1bb0d58446ea009103ee57ba99cdeabaaa18d4a9a05ddb46e7e5290a5a2284fe50b1f6fe9ad3f1348c354181e85b24f1a552a1193cf0e13eed5ab95ae854fb4f5b0edb2d3ee5eb238c8f4bfb136b2eb6cd78760420680ce1879100014f140a15e07e70133ed9cbb6d57b75d574acb0087eefbac99</text:p>
      <text:p text:style-name="Preformatted_20_Text"/>
      <text:p text:style-name="Preformatted_20_Text">Étiquette d'authentification : <text:s/>36cd9ae602be3ee2cd8d5d9d</text:p>
      <text:p text:style-name="Preformatted_20_Text"/>
      <text:h text:style-name="Heading_20_1" text:outline-level="1">Adresse des auteurs</text:h>
      <text:p text:style-name="Preformatted_20_Text"/>
      <table:table table:name="Tableau1" table:style-name="Tableau1">
        <table:table-column table:style-name="Tableau1.A" table:number-columns-repeated="3"/>
        <table:table-row>
          <table:table-cell table:style-name="Tableau1.A1" office:value-type="string">
            <text:p text:style-name="Preformatted_20_Text">Seokung Yoon</text:p>
          </table:table-cell>
          <table:table-cell office:value-type="string">
            <text:p text:style-name="Preformatted_20_Text">Joongman Kim</text:p>
          </table:table-cell>
          <table:table-cell office:value-type="string">
            <text:p text:style-name="Preformatted_20_Text">Haeryong Park</text:p>
          </table:table-cell>
        </table:table-row>
        <table:table-row>
          <table:table-cell table:style-name="Tableau1.A1" office:value-type="string">
            <text:p text:style-name="Preformatted_20_Text">Korea Internet &amp; Security Agency</text:p>
          </table:table-cell>
          <table:table-cell office:value-type="string">
            <text:p text:style-name="Preformatted_20_Text">Korea Internet &amp; Security Agency</text:p>
          </table:table-cell>
          <table:table-cell office:value-type="string">
            <text:p text:style-name="Preformatted_20_Text">Korea Internet &amp; Security Agency</text:p>
          </table:table-cell>
        </table:table-row>
        <table:table-row>
          <table:table-cell table:style-name="Tableau1.A1" office:value-type="string">
            <text:p text:style-name="Preformatted_20_Text">IT Venture Tower, Jungdaero 135</text:p>
          </table:table-cell>
          <table:table-cell office:value-type="string">
            <text:p text:style-name="Preformatted_20_Text">IT Venture Tower, Jungdaero 135</text:p>
          </table:table-cell>
          <table:table-cell office:value-type="string">
            <text:p text:style-name="Preformatted_20_Text">IT Venture Tower, Jungdaero 135</text:p>
          </table:table-cell>
        </table:table-row>
        <table:table-row>
          <table:table-cell table:style-name="Tableau1.A1" office:value-type="string">
            <text:p text:style-name="Preformatted_20_Text">Songpa-gu, Seoul, Korea 138-950</text:p>
          </table:table-cell>
          <table:table-cell office:value-type="string">
            <text:p text:style-name="Preformatted_20_Text">Songpa-gu, Seoul, Korea 138-950</text:p>
          </table:table-cell>
          <table:table-cell office:value-type="string">
            <text:p text:style-name="Preformatted_20_Text">Songpa-gu, Seoul, Korea 138-950</text:p>
          </table:table-cell>
        </table:table-row>
        <table:table-row>
          <table:table-cell table:style-name="Tableau1.A1" office:value-type="string">
            <text:p text:style-name="Preformatted_20_Text">mél : seokung@kisa.or.kr</text:p>
          </table:table-cell>
          <table:table-cell office:value-type="string">
            <text:p text:style-name="Preformatted_20_Text">mél : seopo@kisa.or.kr</text:p>
          </table:table-cell>
          <table:table-cell office:value-type="string">
            <text:p text:style-name="Preformatted_20_Text">mél : hrpark@kisa.or.kr</text:p>
          </table:table-cell>
        </table:table-row>
      </table:table>
      <text:p text:style-name="Preformatted_20_Text"/>
      <table:table table:name="Tableau3" table:style-name="Tableau3">
        <table:table-column table:style-name="Tableau3.A"/>
        <table:table-column table:style-name="Tableau3.B"/>
        <table:table-row>
          <table:table-cell table:style-name="Tableau3.A1" office:value-type="string">
            <text:p text:style-name="Preformatted_20_Text">Hyuncheol Jeong</text:p>
          </table:table-cell>
          <table:table-cell office:value-type="string">
            <text:p text:style-name="Preformatted_20_Text">Yoojae Won</text:p>
          </table:table-cell>
        </table:table-row>
        <table:table-row>
          <table:table-cell table:style-name="Tableau3.A1" office:value-type="string">
            <text:p text:style-name="Preformatted_20_Text">Korea Internet &amp; Security Agency</text:p>
          </table:table-cell>
          <table:table-cell office:value-type="string">
            <text:p text:style-name="Preformatted_20_Text">Korea Internet &amp; Security Agency</text:p>
          </table:table-cell>
        </table:table-row>
        <table:table-row>
          <table:table-cell table:style-name="Tableau3.A1" office:value-type="string">
            <text:p text:style-name="Preformatted_20_Text">IT Venture Tower, Jungdaero 135</text:p>
          </table:table-cell>
          <table:table-cell office:value-type="string">
            <text:p text:style-name="Preformatted_20_Text">IT Venture Tower, Jungdaero 135</text:p>
          </table:table-cell>
        </table:table-row>
        <table:table-row>
          <table:table-cell table:style-name="Tableau3.A1" office:value-type="string">
            <text:p text:style-name="Preformatted_20_Text">Songpa-gu, Seoul, Korea 138-950</text:p>
          </table:table-cell>
          <table:table-cell office:value-type="string">
            <text:p text:style-name="Preformatted_20_Text">Songpa-gu, Seoul, Korea 138-950</text:p>
          </table:table-cell>
        </table:table-row>
        <table:table-row>
          <table:table-cell table:style-name="Tableau3.A1" office:value-type="string">
            <text:p text:style-name="Preformatted_20_Text">mél : hcjung@kisa.or.kr</text:p>
          </table:table-cell>
          <table:table-cell office:value-type="string">
            <text:p text:style-name="Preformatted_20_Text">mél : yjwon@kisa.or.kr</text:p>
          </table:table-cell>
        </table:table-row>
      </table:table>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69<text:tab/>Usage de l'algorithme SEED avec SRTP<text:tab/>Yoon, &amp; autres</text:p>
      </style:header>
      <style:footer>
        <text:p text:style-name="MP2">page - <text:page-number text:select-page="current">2</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11T10:56:40.94</dc:date>
    <dc:creator>Claude Brière de L'Isle</dc:creator>
    <meta:generator>OpenOffice/4.1.16$Win32 OpenOffice.org_project/4116m3$Build-9816</meta:generator>
    <meta:editing-duration>P2DT6H48M34S</meta:editing-duration>
    <meta:editing-cycles>68</meta:editing-cycles>
    <meta:document-statistic meta:table-count="3" meta:image-count="0" meta:object-count="0" meta:page-count="7" meta:paragraph-count="186" meta:word-count="2955" meta:character-count="20667"/>
  </office:meta>
</office:document-meta>
</file>